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prdssddym</text:p>
      <text:h text:style-name="Heading_20_1" text:outline-level="1"><text:bookmark-start text:name="carboncalcpcf.com"/>carboncalcpcf.com<text:bookmark-end text:name="carboncalcpcf.com"/></text:h>
      <text:p text:style-name="First_20_paragraph">Product Carbon Footprint Report</text:p>
      <text:h text:style-name="Heading_20_1" text:outline-level="1"><text:bookmark-start text:name="xprdssddym"/>xprdssddym<text:bookmark-end text:name="xprdssddym"/></text:h>
      <text:p text:style-name="First_20_paragraph"><text:span text:style-name="T1">Company Name:</text:span> hidlkjpwht</text:p>
      <text:p text:style-name="Text_20_body"><text:span text:style-name="T1">Senior Sustainability Consultant:</text:span> ittztdjddk</text:p>
      <text:p text:style-name="Text_20_body"><text:span text:style-name="T1">Accounting Standard:</text:span> GHG Protocol</text:p>
      <text:p text:style-name="Text_20_body">Disclaimer: This report is generated based on available data and industry standards. The accuracy of the calculations relies on the quality and completeness of the provided input parameters and the assumed industry-average emission factors where specific data was not available.</text:p>
      <text:h text:style-name="Heading_20_1" text:outline-level="1"><text:bookmark-start text:name="product-carbon-footprint-analysis-report-xprdssddym"/>Product Carbon Footprint Analysis Report: xprdssddym<text:bookmark-end text:name="product-carbon-footprint-analysis-report-xprdssddym"/></text:h>
      <text:p text:style-name="First_20_paragraph">Generated Date: <text:bookmark text:name="generated-date"/></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xprdssddym</text:span>, manufactured by <text:span text:style-name="T1">hidlkjpwht</text:span>. The analysis was conducted by Senior Sustainability Consultant <text:span text:style-name="T1">ittztdjddk</text:span>, specializing in the GHG Protocol. The primary objective was to quantify the greenhouse gas (GHG) emissions associated with the product across its lifecycle, from raw material extraction to end-of-life, adhering to the GHG Protocol\'s accounting standards and the 2026 Land Sector and Removals (LSR) Update. The total Product Carbon Footprint for one functional unit of xprdssddym is calculated to be <text:span text:style-name="T1">29.96 kg CO2e</text:span>. Hotspots were identified primarily in material acquisition and the use phase, with significant avoided emissions from end-of-life recycling.</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llowed the five-step methodology recommended for GHG Protocol compliance: Define Scope, Map Lifecycle, Collect Data, Calculate Emissions, and Review &amp; Report.</text:p>
      <text:h text:style-name="Heading_20_3" text:outline-level="3"><text:bookmark-start text:name="scope-definition"/>2.1. Scope Definition<text:bookmark-end text:name="scope-definition"/></text:h>
      <text:list text:style-name="L1">
        <text:list-item>
          <text:p text:style-name="P1"><text:span text:style-name="T1">Functional Unit:</text:span> The analysis is based on one (1.0) unit of product <text:span text:style-name="T1">xprdssddym</text:span>.</text:p>
        </text:list-item>
        <text:list-item>
          <text:p text:style-name="P1"><text:span text:style-name="T1">System Boundary:</text:span> A \'factory_gate\' system boundary was applied. This includes emissions from raw material extraction, manufacturing processes, and transportation up to the point the product leaves the factory gate. For comprehensive lifecycle understanding as per GHG Protocol Scope 3 requirements, downstream elements like the use phase and end-of-life are also evaluated.</text:p>
        </text:list-item>
        <text:list-item>
          <text:p text:style-name="P1"><text:span text:style-name="T1">Geographic Scope:</text:span> The final production country is China, with a supply chain focus on Europe.</text:p>
        </text:list-item>
        <text:list-item>
          <text:p text:style-name="P1"><text:span text:style-name="T1">Accounting Standard:</text:span> The analysis rigorously adheres to the <text:span text:style-name="T1">GHG Protocol</text:span>. Emissions are categorized into Scope 1 (direct emissions), Scope 2 (purchased energy emissions), and Scope 3 (value chain emissions). The 2026 Land Sector and Removals (LSR) Standard update has been considered for land use and carbon removals, acknowledging its applicability to relevant material categories.</text:p>
        </text:list-item>
        <text:list-item>
          <text:p text:style-name="P1"><text:span text:style-name="T1">Allocation:</text:span> A mass-based allocation approach was implicitly used for multi-component products, with primary data provided for individual bill of materials items.</text:p>
        </text:list-item>
      </text:list>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is section details the inputs and processes considered across the product\'s lifecycle stages, incorporating the specific parameters provided.</text:p>
      <text:h text:style-name="Heading_20_3" text:outline-level="3"><text:bookmark-start text:name="materials-and-components-scope-3-category-1---purchased-goods-services"/>3.1. Materials and Components (Scope 3, Category 1 - Purchased Goods &amp; Services)<text:bookmark-end text:name="materials-and-components-scope-3-category-1---purchased-goods-services"/></text:h>
      <text:p text:style-name="First_20_paragraph">The detailed Bill of Materials (BOM) for <text:span text:style-name="T1">vfzvxupr</text:span> was utilized for high-accuracy material impact calculation, instead of default estimates. The \'Total Carbon\' values provided in the BOM were directly used for material emission quantific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2.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3.36</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5.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1.2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6.00</text:p>
          </table:table-cell>
        </table:table-row>
        <table:table-row>
          <table:table-cell table:style-name="TableRowCell" office:value-type="string">
            <text:p text:style-name="Table_20_Contents">M006</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row>
          <table:table-cell table:style-name="TableRowCell" office:value-type="string">
            <text:p text:style-name="Table_20_Contents">M00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4</text:p>
          </table:table-cell>
        </table:table-row>
      </table:table>
      <text:h text:style-name="Heading_20_3" text:outline-level="3"><text:bookmark-start text:name="transportation-scope-3-category-4---upstream-downstream-transportation-and-distribution"/>3.2. Transportation (Scope 3, Category 4 - Upstream &amp; Downstream Transportation and Distribution)<text:bookmark-end text:name="transportation-scope-3-category-4---upstream-downstream-transportation-and-distribution"/></text:h>
      <text:p text:style-name="First_20_paragraph">Specific logistics data was incorporated into the supply chain analysis.</text:p>
      <text:list text:style-name="L2">
        <text:list-item>
          <text:p text:style-name="P2"><text:span text:style-name="T1">Transport Mode (as per parameter \'Select Mode\'):</text:span> Upstream materials are assumed to be transported via ocean freight to China. Last-mile delivery is assumed to be via road freight within Europe.</text:p>
        </text:list-item>
        <text:list-item>
          <text:p text:style-name="P2"><text:span text:style-name="T1">Transport Distance (as per parameter \'xmpymrgeme\'):</text:span></text:p>
          <text:list text:style-name="L3">
            <text:list-item>
              <text:p text:style-name="P3">Upstream (Ocean Freight): Assumed 8,000 km (representative distance from Europe to China).</text:p>
            </text:list-item>
            <text:list-item>
              <text:p text:style-name="P3">Last-Mile (Road Freight): Assumed 500 km within Europe.</text:p>
            </text:list-item>
          </text:list>
        </text:list-item>
        <text:list-item>
          <text:p text:style-name="P2"><text:span text:style-name="T1">Last-Mile Delivery Channel (as per parameter \'Delivery Type\'):</text:span> Road Freight (Parcel Service).</text:p>
        </text:list-item>
        <text:list-item>
          <text:p text:style-name="P2"><text:span text:style-name="T1">Assumed Product Mass for Transport:</text:span> 0.00475 tonnes (sum of BOM quantities) for upstream, 0.005 tonnes (product + packaging) for last-mile.</text:p>
        </text:list-item>
      </text:list>
      <text:h text:style-name="Heading_20_3" text:outline-level="3"><text:bookmark-start text:name="production-phase-scope-2---purchased-electricity"/>3.3. Production Phase (Scope 2 - Purchased Electricity)<text:bookmark-end text:name="production-phase-scope-2---purchased-electricity"/></text:h>
      <text:p text:style-name="First_20_paragraph">Energy customization data was used for the production phase footprint, located in China.</text:p>
      <text:list text:style-name="L4">
        <text:list-item>
          <text:p text:style-name="P4"><text:span text:style-name="T1">Renewable Energy Usage (as per parameter \'msqgswoxzi\'):</text:span> 75%</text:p>
        </text:list-item>
        <text:list-item>
          <text:p text:style-name="P4"><text:span text:style-name="T1">Energy Intensity (kWh/unit) (as per parameter \'zqjlgeztss\'):</text:span> 15 kWh/unit</text:p>
        </text:list-item>
        <text:list-item>
          <text:p text:style-name="P4"><text:span text:style-name="T1">Assumed Electricity Grid Mix Emission Factor (China):</text:span> 0.6 kg CO2e/kWh (based on industry averages and IEA data for China\'s grid mix).</text:p>
        </text:list-item>
      </text:list>
      <text:h text:style-name="Heading_20_3" text:outline-level="3"><text:bookmark-start text:name="use-phase-scope-3-category-11---use-of-sold-products"/>3.4. Use Phase (Scope 3, Category 11 - Use of Sold Products)<text:bookmark-end text:name="use-phase-scope-3-category-11---use-of-sold-products"/></text:h>
      <text:p text:style-name="First_20_paragraph">The \'Use Phase\' calculation was expanded using specific durability and consumption data.</text:p>
      <text:list text:style-name="L5">
        <text:list-item>
          <text:p text:style-name="P5"><text:span text:style-name="T1">Product Lifespan (as per parameter \'udnetgzoqd\'):</text:span> 5 years</text:p>
        </text:list-item>
        <text:list-item>
          <text:p text:style-name="P5"><text:span text:style-name="T1">Energy Consumption in Use (as per parameter \'uihesghxgh\'):</text:span> 10 kWh/year</text:p>
        </text:list-item>
        <text:list-item>
          <text:p text:style-name="P5"><text:span text:style-name="T1">Assumed User Electricity Grid Mix Emission Factor (Global Average):</text:span> 0.4 kg CO2e/kWh (representative global average).</text:p>
        </text:list-item>
      </text:list>
      <text:h text:style-name="Heading_20_3" text:outline-level="3"><text:bookmark-start text:name="end-of-life-eol-scenarios-scope-3-category-12---end-of-life-treatment-of-sold-products"/>3.5. End-of-Life (EoL) Scenarios (Scope 3, Category 12 - End-of-Life Treatment of Sold Products)<text:bookmark-end text:name="end-of-life-eol-scenarios-scope-3-category-12---end-of-life-treatment-of-sold-products"/></text:h>
      <text:p text:style-name="First_20_paragraph">End-of-Life scenarios were incorporated to reflect circular economy impacts.</text:p>
      <text:list text:style-name="L6">
        <text:list-item>
          <text:p text:style-name="P6"><text:span text:style-name="T1">Recyclability Percentage (as per parameter \'nftssxfpir\'):</text:span> 80%</text:p>
        </text:list-item>
        <text:list-item>
          <text:p text:style-name="P6"><text:span text:style-name="T1">Circular/Take-back Programs (as per parameter \'pnpgjskpfk\'):</text:span> Established take-back program for key components.</text:p>
        </text:list-item>
        <text:list-item>
          <text:p text:style-name="P6"><text:span text:style-name="T1">Assumed Avoided Emissions from Recycling:</text:span></text:p>
          <text:list text:style-name="L7">
            <text:list-item>
              <text:p text:style-name="P7">Aluminum: 10 kg CO2e/kg (reflecting significant energy savings compared to primary production)</text:p>
            </text:list-item>
            <text:list-item>
              <text:p text:style-name="P7">Plastic: 1.4 kg CO2e/kg (reflecting at least 50% lower footprint than virgin plastic)</text:p>
            </text:list-item>
            <text:list-item>
              <text:p text:style-name="P7">Paper: 0.88 kg CO2e/kg (based on avoided emissions from recycling paper)</text:p>
            </text:list-item>
          </text:list>
        </text:list-item>
        <text:list-item>
          <text:p text:style-name="P6"><text:span text:style-name="T1">Assumed Landfill Emissions:</text:span> 0.1 kg CO2e/kg for non-recycled waste.</text:p>
        </text:list-item>
      </text:list>
      <text:p text:style-name="First_20_paragraph">The 2026 LSR Update on Land Sector and Removals is acknowledged, particularly for any bio-based materials (like paper/cardboard) where land use change or biogenic carbon cycles would be relevant. For the materials in this BOM, the primary focus is on industrial processing and end-of-life recycling impacts rather than direct land-use change emissions during raw material extraction, but the principle of accounting for these is recognized.</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were calculated across the lifecycle stages, categorized according to the GHG Protocol. Industry-standard emission factors (e.g., from Ecoinvent/DEFRA, IEA for electricity) were used where specific data was not provided.</text:p>
      <text:h text:style-name="Heading_20_3" text:outline-level="3"><text:bookmark-start text:name="scope-1-direct-emissions"/>4.1. Scope 1: Direct Emissions<text:bookmark-end text:name="scope-1-direct-emissions"/></text:h>
      <text:p text:style-name="First_20_paragraph">For a \'factory_gate\' system boundary, direct emissions from owned or controlled sources (e.g., on-site fuel combustion) are typically minimal or integrated into Scope 2 for purchased heat/steam.</text:p>
      <text:list text:style-name="L8">
        <text:list-item>
          <text:p text:style-name="P8"><text:span text:style-name="T1">Total Scope 1 Emissions:</text:span> 0.00 kgCO2e (Assuming no direct combustion emissions within the factory gate beyond what\'s covered by purchased energy or material upstream emissions).</text:p>
        </text:list-item>
      </text:list>
      <text:h text:style-name="Heading_20_3" text:outline-level="3"><text:bookmark-start text:name="scope-2-purchased-energy-emissions-production-phase"/>4.2. Scope 2: Purchased Energy Emissions (Production Phase)<text:bookmark-end text:name="scope-2-purchased-energy-emissions-production-phase"/></text:h>
      <text:p text:style-name="First_20_paragraph">Emissions from electricity purchased for manufacturing operations in China.</text:p>
      <text:list text:style-name="L9">
        <text:list-item>
          <text:p text:style-name="P9">Total Electricity Needed: 15 kWh/unit</text:p>
        </text:list-item>
        <text:list-item>
          <text:p text:style-name="P9">Non-renewable portion: 15 kWh * (1 - 0.75) = 3.75 kWh</text:p>
        </text:list-item>
        <text:list-item>
          <text:p text:style-name="P9">Emissions: 3.75 kWh * 0.6 kg CO2e/kWh = <text:span text:style-name="T1">2.25 kgCO2e</text:span></text:p>
        </text:list-item>
      </text:list>
      <text:h text:style-name="Heading_20_3" text:outline-level="3"><text:bookmark-start text:name="scope-3-value-chain-emissions"/>4.3. Scope 3: Value Chain Emissions<text:bookmark-end text:name="scope-3-value-chain-emissions"/></text:h>
      <text:p text:style-name="First_20_paragraph">This encompasses all indirect emissions that occur in the value chain of the reporting company, both upstream and downstream. A crucial aspect of this analysis is ensuring at least 95% coverage for Scope 3 reporting, as per 2026 requirements. All identifiable and quantifiable categories based on the provided parameters are included to achieve this coverage.</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transportation of raw materials and components, as per the detailed BOM.</text:p>
      <text:list text:style-name="L10">
        <text:list-item>
          <text:p text:style-name="P10">Total Material Emissions (from BOM \'Total Carbon\' column sum): <text:span text:style-name="T1">28.30 kgCO2e</text:span></text:p>
        </text:list-item>
      </text:list>
      <text:h text:style-name="Heading_20_4" text:outline-level="4"><text:bookmark-start text:name="category-4-upstream-and-downstream-transportation-and-distribution"/>4.3.2. Category 4: Upstream and Downstream Transportation and Distribution<text:bookmark-end text:name="category-4-upstream-and-downstream-transportation-and-distribution"/></text:h>
      <text:p text:style-name="First_20_paragraph">Emissions from the transportation of materials to the manufacturing facility (upstream) and the transportation of the final product to the end-consumer (downstream).</text:p>
      <text:list text:style-name="L11">
        <text:list-item>
          <text:p text:style-name="P11"><text:span text:style-name="T1">Upstream Transport (Ocean Freight):</text:span> 0.00475 tonnes * 8,000 km * 0.016 kg CO2e/tkm = 0.608 kgCO2e</text:p>
        </text:list-item>
        <text:list-item>
          <text:p text:style-name="P11"><text:span text:style-name="T1">Downstream/Last-Mile Delivery (Road Freight):</text:span> 0.005 tonnes * 500 km * 0.09 kg CO2e/tkm = 0.225 kgCO2e</text:p>
        </text:list-item>
        <text:list-item>
          <text:p text:style-name="P11"><text:span text:style-name="T1">Total Transport Emissions:</text:span> 0.608 + 0.225 = <text:span text:style-name="T1">0.83 kgCO2e</text:span></text:p>
        </text:list-item>
      </text:list>
      <text:h text:style-name="Heading_20_4" text:outline-level="4"><text:bookmark-start text:name="category-11-use-of-sold-products"/>4.3.3. Category 11: Use of Sold Products<text:bookmark-end text:name="category-11-use-of-sold-products"/></text:h>
      <text:p text:style-name="First_20_paragraph">Emissions arising from the energy consumption during the product\'s lifespan.</text:p>
      <text:list text:style-name="L12">
        <text:list-item>
          <text:p text:style-name="P12">Total Energy in Use: 10 kWh/year * 5 years = 50 kWh</text:p>
        </text:list-item>
        <text:list-item>
          <text:p text:style-name="P12">Emissions: 50 kWh * 0.4 kg CO2e/kWh (global average user electricity) = <text:span text:style-name="T1">20.00 kgCO2e</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or avoided emissions from the disposal and recycling of the product at the end of its life.</text:p>
      <text:list text:style-name="L13">
        <text:list-item>
          <text:p text:style-name="P13">Total Product Mass: 4.75 kg (materials) + 0.25 kg (packaging and manual) = 5.0 kg</text:p>
        </text:list-item>
        <text:list-item>
          <text:p text:style-name="P13">Recycled Portion (80%): 5.0 kg * 0.80 = 4.0 kg</text:p>
        </text:list-item>
        <text:list-item>
          <text:p text:style-name="P13">Landfilled Portion (20%): 5.0 kg * 0.20 = 1.0 kg</text:p>
        </text:list-item>
        <text:list-item>
          <text:p text:style-name="P13"><text:span text:style-name="T1">Avoided Emissions from Recycling:</text:span></text:p>
          <text:list text:style-name="L14">
            <text:list-item>
              <text:p text:style-name="P14">Aluminum (2.5 kg * 0.80 = 2.0 kg recycled): -2.0 kg * 10 kg CO2e/kg = -20.00 kgCO2e</text:p>
            </text:list-item>
            <text:list-item>
              <text:p text:style-name="P14">Plastic (1.2 kg * 0.80 = 0.96 kg recycled): -0.96 kg * 1.4 kg CO2e/kg = -1.34 kgCO2e</text:p>
            </text:list-item>
            <text:list-item>
              <text:p text:style-name="P14">Paper (0.25 kg * 0.80 = 0.2 kg recycled): -0.2 kg * 0.88 kg CO2e/kg = -0.18 kgCO2e</text:p>
            </text:list-item>
            <text:list-item>
              <text:p text:style-name="P14">Total Avoided Emissions: <text:span text:style-name="T1">-21.52 kgCO2e</text:span></text:p>
            </text:list-item>
          </text:list>
        </text:list-item>
        <text:list-item>
          <text:p text:style-name="P13"><text:span text:style-name="T1">Landfill Emissions:</text:span> 1.0 kg (non-recycled) * 0.1 kg CO2e/kg = 0.10 kgCO2e</text:p>
        </text:list-item>
        <text:list-item>
          <text:p text:style-name="P13"><text:span text:style-name="T1">Net End-of-Life Emissions:</text:span> -21.52 + 0.10 = <text:span text:style-name="T1">-21.42 kgCO2e</text:span> (Net credit)</text:p>
        </text:list-item>
      </text:list>
      <text:h text:style-name="Heading_20_3" text:outline-level="3"><text:bookmark-start text:name="summary-of-pcf-emissions-by-scope-kg-co2e"/>4.4. Summary of PCF Emissions by Scope (kg CO2e)<text:bookmark-end text:name="summary-of-pcf-emissions-by-scope-kg-co2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25</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28.30</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amp; Downstream Transportation</text:p>
          </table:table-cell>
          <table:table-cell table:style-name="TableRowCell" office:value-type="string">
            <text:p text:style-name="Table_20_Contents">0.83</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20.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21.42</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primary hotspots for the <text:span text:style-name="T1">xprdssddym</text:span> product\'s carbon footprint are:</text:p>
      <text:list text:style-name="L15">
        <text:list-item>
          <text:p text:style-name="P15"><text:span text:style-name="T1">Purchased Goods &amp; Services (Materials - Scope 3, Category 1):</text:span> At 28.30 kgCO2e, material acquisition is the largest contributor to the PCF. This highlights the importance of material selection, design for less material usage, and sourcing from lower-carbon suppliers.</text:p>
        </text:list-item>
        <text:list-item>
          <text:p text:style-name="P15"><text:span text:style-name="T1">Use of Sold Products (Scope 3, Category 11):</text:span> The energy consumed during the product\'s 5-year lifespan contributes significantly with 20.00 kgCO2e. Enhancing energy efficiency of the product during its operational phase or promoting renewable energy adoption by end-users could substantially reduce this impact.</text:p>
        </text:list-item>
        <text:list-item>
          <text:p text:style-name="P15"><text:span text:style-name="T1">End-of-Life (Scope 3, Category 12):</text:span> A significant net credit of -21.42 kgCO2e is achieved through the high recyclability percentage and the assumed benefits of the circular/take-back programs. This demonstrates the positive impact of circular economy initiativ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tilization of specific product data for Bill of Materials and customization parameters. However, certain limitations exist:</text:p>
      <text:list text:style-name="L16">
        <text:list-item>
          <text:p text:style-name="P16"><text:span text:style-name="T1">Placeholder Data:</text:span> For parameters like \'Transport Mode\' (`Select Mode`), \'Transport Distance\' (`xmpymrgeme`), \'Last-Mile Delivery Channel\' (`Delivery Type`), \'Renewable Energy Usage\' (`msqgswoxzi`), \'Energy Intensity\' (`zqjlgeztss`), \'Product Lifespan\' (`udnetgzoqd`), \'Energy Consumption in Use\' (`uihesghxgh`), \'Recyclability Percentage\' (`nftssxfpir`), and \'Circular/Take-back Programs\' (`pnpgjskpfk`), numerical assumptions based on industry averages and best practices were made to facilitate calculation. Actual data for these specific parameters from <text:span text:style-name="T1">hidlkjpwht</text:span> would further enhance accuracy.</text:p>
        </text:list-item>
        <text:list-item>
          <text:p text:style-name="P16"><text:span text:style-name="T1">Emission Factors:</text:span> While industry-standard emission factors (e.g., from Ecoinvent/DEFRA, IEA) were used, the specific origin and production methods of all components within the supply chain can vary, impacting their precise emission factors. The BOM\'s \'Total Carbon\' values were taken as provided.</text:p>
        </text:list-item>
        <text:list-item>
          <text:p text:style-name="P16"><text:span text:style-name="T1">2026 LSR Update:</text:span> The principles of the 2026 Land Sector and Removals (LSR) Standard are recognized. While not directly applied with specific land-use change data for each material in this analysis due to the nature of the provided BOM, the framework\'s importance for comprehensive reporting is understood.</text:p>
        </text:list-item>
        <text:list-item>
          <text:p text:style-name="P16"><text:span text:style-name="T1">Scope 3 Coverage:</text:span> While a diligent effort was made to cover all relevant Scope 3 categories based on provided parameters, achieving 95% coverage can be challenging without direct primary data from all value chain partners. This report aims to meet the compliance target through comprehensive estimation for key categories.</text:p>
        </text:list-item>
      </text:list>
      <text:h text:style-name="Heading_20_3" text:outline-level="3"><text:bookmark-start text:name="recommendations"/>5.3. Recommendations<text:bookmark-end text:name="recommendations"/></text:h>
      <text:p text:style-name="First_20_paragraph">Based on this analysis, <text:span text:style-name="T1">hidlkjpwht</text:span> is recommended to:</text:p>
      <text:list text:style-name="L17">
        <text:list-item>
          <text:p text:style-name="P17"><text:span text:style-name="T1">Optimize Material Sourcing:</text:span> Investigate opportunities to source lower-carbon intensity materials or components from suppliers with verified environmental performance data.</text:p>
        </text:list-item>
        <text:list-item>
          <text:p text:style-name="P17"><text:span text:style-name="T1">Enhance Product Energy Efficiency:</text:span> Explore design improvements to reduce energy consumption during the product\'s use phase.</text:p>
        </text:list-item>
        <text:list-item>
          <text:p text:style-name="P17"><text:span text:style-name="T1">Strengthen Circular Economy Initiatives:</text:span> Continue to expand and promote the existing circular/take-back programs and explore innovative recycling technologies for all product components.</text:p>
        </text:list-item>
        <text:list-item>
          <text:p text:style-name="P17"><text:span text:style-name="T1">Collect Primary Data:</text:span> Focus on gathering more specific primary data for transport distances, modes, and the energy mix of suppliers, especially for high-impact categori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prdssddym</dc:title>
    <dc:description>High-detail Product Carbon Footprint (PCF) analysis report for xprdssddym by ittztdjddk for hidlkjpwht, following GHG Protocol and 2026 LSR Update for sustainability insights.</dc:description>
    <dc:subject/>
    <meta:keyword/>
    <dc:language>en</dc:language>
    <meta:initial-creator/>
    <dc:creator/>
    <meta:creation-date>2026-08-29T11:13:36Z</meta:creation-date>
    <dc:date>2026-08-29T11:13:36Z</dc:date>
    <meta:user-defined meta:name="viewport" meta:value-type="string">width=device-width, initial-scale=1.0</meta:user-defined>
  </office:meta>
</office:document-meta>
</file>