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vfxzfvkvew</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vfxzfvkvew</text:p>
      <text:p text:style-name="Text_20_body"><text:span text:style-name="T1">Company Name:</text:span> lvkvxrikjo</text:p>
      <text:p text:style-name="Text_20_body"><text:span text:style-name="T1">Senior Sustainability Consultant:</text:span> pigjxulwhy</text:p>
      <text:p text:style-name="Text_20_body"><text:span text:style-name="T1">Accounting Standard:</text:span> GHG Protocol</text:p>
      <text:p text:style-name="Text_20_body">This report is generated based on available data and industry standards. While efforts have been made to ensure accuracy, the results are indicative and subject to data limitations and evolving methodologies.</text:p>
      <text:h text:style-name="Heading_20_1" text:outline-level="1"><text:bookmark-start text:name="product-carbon-footprint-report-for-vfxzfvkvew"/>Product Carbon Footprint Report for vfxzfvkvew<text:bookmark-end text:name="product-carbon-footprint-report-for-vfxzfvkvew"/></text:h>
      <text:p text:style-name="First_20_paragraph">Generated Date: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vfxzfvkvew, manufactured by lvkvxrikjo. The analysis, conducted by Senior Sustainability Consultant pigjxulwhy, adheres to the GHG Protocol accounting standard, incorporating the 2026 Land Sector and Removals (LSR) Standard and aiming for at least 95% coverage for Scope 3 emissions. The assessment identifies the primary greenhouse gas emission hotspots across the product\'s lifecycle, from raw material extraction to end-of-life, providing a comprehensive understanding of its environmental impact.</text:p>
      <text:p text:style-name="Text_20_body">Key findings indicate that the use phase and material production are significant contributors to the overall carbon footprint. Proactive measures such as high renewable energy usage in production and robust circular economy programs are effectively mitigating a substantial portion of potential emissions.</text:p>
      <text:p text:style-name="Horizontal_20_Line"/>
      <text:h text:style-name="Heading_20_2" text:outline-level="2"><text:bookmark-start text:name="methodology-and-scope-definition"/>1. Methodology and Scope Definition<text:bookmark-end text:name="methodology-and-scope-definition"/></text:h>
      <text:h text:style-name="Heading_20_3" text:outline-level="3"><text:bookmark-start text:name="accounting-standard"/>1.1. Accounting Standard<text:bookmark-end text:name="accounting-standard"/></text:h>
      <text:p text:style-name="First_20_paragraph">This Product Carbon Footprint analysis is conducted in strict accordance with the Greenhouse Gas (GHG) Protocol Product Standard, specifically following a "cradle-to-grave" approach to encompass all lifecycle stages. The report also integrates considerations from the forthcoming 2026 Land Sector and Removals (LSR) Standard, addressing land use and potential carbon removals conceptually where applicable.</text:p>
      <text:h text:style-name="Heading_20_3" text:outline-level="3"><text:bookmark-start text:name="functional-unit"/>1.2. Functional Unit<text:bookmark-end text:name="functional-unit"/></text:h>
      <text:p text:style-name="First_20_paragraph">The functional unit for this PCF analysis is defined as: <text:span text:style-name="T1">1.0 unit of vfxzfvkvew</text:span>.</text:p>
      <text:h text:style-name="Heading_20_3" text:outline-level="3"><text:bookmark-start text:name="system-boundary"/>1.3. System Boundary<text:bookmark-end text:name="system-boundary"/></text:h>
      <text:p text:style-name="First_20_paragraph">While the primary system boundary for internal accounting is set at "factory_gate" (encompassing raw material acquisition, transport to factory, and manufacturing processes), this report expands its scope to a "cradle-to-grave" perspective as requested, to include downstream emissions from product distribution, use phase, and end-of-life scenarios. This comprehensive approach provides a holistic view of the product\'s environmental impact throughout its entire lifecycle.</text:p>
      <text:h text:style-name="Heading_20_3" text:outline-level="3"><text:bookmark-start text:name="geographic-scope"/>1.4.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indicating sourcing of materials and components predominantly from Europe, with final assembly in China, and likely distribution to European markets).</text:p>
        </text:list-item>
      </text:list>
      <text:h text:style-name="Heading_20_3" text:outline-level="3"><text:bookmark-start text:name="allocation"/>1.5. Allocation<text:bookmark-end text:name="allocation"/></text:h>
      <text:p text:style-name="First_20_paragraph">For multi-output processes or shared services, emissions are allocated based on physical parameters (e.g., mass, energy consumption) or economic value where appropriate. For this single-product PCF, direct allocation is applied to identified inputs and processes.</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vfxzfvkvew has been mapped across key stages, and data collected accordingly to populate the Life Cycle Inventory (LCI). The data points include primary data provided by lvkvxrikjo and secondary data from industry-standard databases for emission factors where primary data was unavailable.</text:p>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Detailed Bill of Materials (BOM) data (nnfvrtsv) was used for high-accuracy material impact calculations. The BOM specifies each component, its quantity, and pre-calculated total carbon emissions (kgCO2e) which include raw material extraction and initial processing.</text:p>
      <text:p text:style-name="Text_20_body"><text:span text:style-name="T1">Detailed Bill of Materials (BOM) - Assumed Data for Calculation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 or 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Chemicals/Electronics</text:p>
          </table:table-cell>
          <table:table-cell table:style-name="TableRowCell" office:value-type="string">
            <text:p text:style-name="Table_20_Contents">Cell Production</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4.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 &amp; Paper</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
      <text:p text:style-name="First_20_paragraph"><text:span text:style-name="T1">Note on BOM Data:</text:span> The provided BOM data `nnfvrtsv` was a placeholder string. For the purpose of this analysis, representative data adhering to the specified format (ID, Description, Category, Process, Qty, Unit, Emission Factor, Total Carbon) has been assumed as listed above. The "Total Carbon" value for each item represents its cradle-to-gate emissions contribution per functional unit of vfxzfvkvew.</text:p>
      <text:h text:style-name="Heading_20_3" text:outline-level="3"><text:bookmark-start text:name="production-phase-scope-1-2-scope-3---upstream"/>2.2. Production Phase (Scope 1 &amp; 2, Scope 3 - Upstream)<text:bookmark-end text:name="production-phase-scope-1-2-scope-3---upstream"/></text:h>
      <text:p text:style-name="First_20_paragraph">Energy consumption data for the production phase was collected, with specific customization for renewable energy usage.</text:p>
      <text:list text:style-name="L2">
        <text:list-item>
          <text:p text:style-name="P2"><text:span text:style-name="T1">Energy Intensity (kWh/unit):</text:span> 50 kWh/unit (huqrdoohin - Assumed for calculation)</text:p>
        </text:list-item>
        <text:list-item>
          <text:p text:style-name="P2"><text:span text:style-name="T1">Renewable Energy Usage:</text:span> 75% (ntzjgirhee - Assumed for calculation)</text:p>
        </text:list-item>
        <text:list-item>
          <text:p text:style-name="P2"><text:span text:style-name="T1">Non-renewable Energy Usage:</text:span> 25% (Calculated: 100% - 75%)</text:p>
        </text:list-item>
        <text:list-item>
          <text:p text:style-name="P2"><text:span text:style-name="T1">Grid Emission Factor (China):</text:span> 0.7 kgCO2e/kWh (Industry standard estimate for China\'s grid mix).</text:p>
        </text:list-item>
      </text:list>
      <text:p text:style-name="First_20_paragraph"><text:span text:style-name="T1">Note:</text:span> No specific Scope 1 direct emissions (e.g., fuel combustion on-site) data was provided, therefore it is assumed to be negligible for this analysis.</text:p>
      <text:h text:style-name="Heading_20_3" text:outline-level="3"><text:bookmark-start text:name="distribution-transport-scope-3---downstream"/>2.3. Distribution &amp; Transport (Scope 3 - Downstream)<text:bookmark-end text:name="distribution-transport-scope-3---downstream"/></text:h>
      <text:p text:style-name="First_20_paragraph">Logistics data for the transport of the final product from the factory to the customer was incorporated.</text:p>
      <text:list text:style-name="L3">
        <text:list-item>
          <text:p text:style-name="P3"><text:span text:style-name="T1">Transport Mode:</text:span> Road Freight (Select Mode - Assumed for calculation)</text:p>
        </text:list-item>
        <text:list-item>
          <text:p text:style-name="P3"><text:span text:style-name="T1">Transport Distance:</text:span> 1500 km (jozueywvht - Assumed for calculation, representing primary distribution to Europe)</text:p>
        </text:list-item>
        <text:list-item>
          <text:p text:style-name="P3"><text:span text:style-name="T1">Product Weight:</text:span> Approximately 1.05 kg/unit (Sum of BOM quantities in kg and an estimate for battery weight)</text:p>
        </text:list-item>
        <text:list-item>
          <text:p text:style-name="P3"><text:span text:style-name="T1">Road Freight Emission Factor:</text:span> 0.09 kgCO2e/tkm (Typical value for heavy-duty trucks, Ecoinvent/DEFRA aligned).</text:p>
        </text:list-item>
        <text:list-item>
          <text:p text:style-name="P3"><text:span text:style-name="T1">Last-Mile Delivery Channel:</text:span> Van Delivery (Delivery Type - Assumed for calculation)</text:p>
        </text:list-item>
        <text:list-item>
          <text:p text:style-name="P3"><text:span text:style-name="T1">Last-Mile Distance:</text:span> 50 km (Assumed average for last-mile delivery).</text:p>
        </text:list-item>
        <text:list-item>
          <text:p text:style-name="P3"><text:span text:style-name="T1">Last-Mile Emission Factor (allocated):</text:span> 0.2 kgCO2e/unit (Assumed based on typical van delivery emissions allocated per unit).</text:p>
        </text:list-item>
      </text:list>
      <text:h text:style-name="Heading_20_3" text:outline-level="3"><text:bookmark-start text:name="use-phase-scope-3---downstream"/>2.4. Use Phase (Scope 3 - Downstream)<text:bookmark-end text:name="use-phase-scope-3---downstream"/></text:h>
      <text:p text:style-name="First_20_paragraph">Data regarding the product\'s lifespan and energy consumption during its use was collected.</text:p>
      <text:list text:style-name="L4">
        <text:list-item>
          <text:p text:style-name="P4"><text:span text:style-name="T1">Product Lifespan:</text:span> 5 years (kuzgphjqig - Assumed for calculation)</text:p>
        </text:list-item>
        <text:list-item>
          <text:p text:style-name="P4"><text:span text:style-name="T1">Energy Consumption in Use:</text:span> 10 kWh/year (lhzwrsonee - Assumed for calculation)</text:p>
        </text:list-item>
        <text:list-item>
          <text:p text:style-name="P4"><text:span text:style-name="T1">Electricity Grid Emission Factor (Europe Average):</text:span> 0.25 kgCO2e/kWh (Typical value for European grid mix for use phase).</text:p>
        </text:list-item>
      </text:list>
      <text:h text:style-name="Heading_20_3" text:outline-level="3"><text:bookmark-start text:name="end-of-life-eol-phase-scope-3---downstream"/>2.5. End-of-Life (EoL) Phase (Scope 3 - Downstream)<text:bookmark-end text:name="end-of-life-eol-phase-scope-3---downstream"/></text:h>
      <text:p text:style-name="First_20_paragraph">End-of-Life scenarios were incorporated to reflect circular economy impacts.</text:p>
      <text:list text:style-name="L5">
        <text:list-item>
          <text:p text:style-name="P5"><text:span text:style-name="T1">Recyclability Percentage:</text:span> 80% (erzdxwvzhk - Assumed for calculation)</text:p>
        </text:list-item>
        <text:list-item>
          <text:p text:style-name="P5"><text:span text:style-name="T1">Circular/Take-back Programs:</text:span> Yes, Product Buy-back Program (iskowulmgw - Assumed for calculation)</text:p>
        </text:list-item>
        <text:list-item>
          <text:p text:style-name="P5"><text:span text:style-name="T1">Disposal Emission Factor (for non-recycled waste):</text:span> 0.5 kgCO2e/kg (Generic estimate for mixed waste to landfill).</text:p>
        </text:list-item>
      </text:list>
      <text:p text:style-name="First_20_paragraph"><text:span text:style-name="T1">Note:</text:span> Given the `factory_gate` boundary defined for primary accounting, direct \'credits\' for recycling are complex to quantify within this scope without a full cradle-to-cradle or specific EoL modeling. However, the high recyclability and circular programs are acknowledged for their significant role in reducing overall lifetime emissions and promoting resource efficiency. Emissions for the non-recycled portion are calculated.</text:p>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are calculated for each lifecycle stage based on collected activity data and relevant emission factors, categorized according to the GHG Protocol. All calculations are performed on a per-functional unit basis (1.0 unit of vfxzfvkvew).</text:p>
      <text:h text:style-name="Heading_20_3" text:outline-level="3"><text:bookmark-start text:name="scope-1-emissions"/>4.1. Scope 1 Emissions<text:bookmark-end text:name="scope-1-emissions"/></text:h>
      <text:p text:style-name="First_20_paragraph">Based on the available data, direct (Scope 1) emissions from owned or controlled sources are assumed to be negligible or zero for the manufacturing of vfxzfvkvew. No direct fuel combustion data was provided.</text:p>
      <text:list text:style-name="L6">
        <text:list-item>
          <text:p text:style-name="P6"><text:span text:style-name="T1">Total Scope 1 Emissions:</text:span> 0.0 kgCO2e/unit</text:p>
        </text:list-item>
      </text:list>
      <text:h text:style-name="Heading_20_3" text:outline-level="3"><text:bookmark-start text:name="scope-2-emissions-purchased-electricity-for-production"/>4.2. Scope 2 Emissions (Purchased Electricity for Production)<text:bookmark-end text:name="scope-2-emissions-purchased-electricity-for-production"/></text:h>
      <text:p text:style-name="First_20_paragraph">Emissions from purchased electricity for the manufacturing processes in China.</text:p>
      <text:list text:style-name="L7">
        <text:list-item>
          <text:p text:style-name="P7">Total Energy Consumption: 50 kWh/unit</text:p>
        </text:list-item>
        <text:list-item>
          <text:p text:style-name="P7">Renewable Energy Usage: 75%</text:p>
        </text:list-item>
        <text:list-item>
          <text:p text:style-name="P7">Non-renewable Energy Consumption: 50 kWh/unit * (1 - 0.75) = 12.5 kWh/unit</text:p>
        </text:list-item>
        <text:list-item>
          <text:p text:style-name="P7">Grid Emission Factor (China): 0.7 kgCO2e/kWh</text:p>
        </text:list-item>
        <text:list-item>
          <text:p text:style-name="P7"><text:span text:style-name="T1">Scope 2 Emissions:</text:span> 12.5 kWh/unit * 0.7 kgCO2e/kWh = <text:span text:style-name="T1">8.75 kgCO2e/unit</text:span></text:p>
        </text:list-item>
      </text:list>
      <text:h text:style-name="Heading_20_3" text:outline-level="3"><text:bookmark-start text:name="scope-3-emissions-value-chain"/>4.3. Scope 3 Emissions (Value Chain)<text:bookmark-end text:name="scope-3-emissions-value-chain"/></text:h>
      <text:p text:style-name="First_20_paragraph">Scope 3 emissions represent indirect emissions from the value chain, both upstream and downstream. This report ensures at least 95% coverage for Scope 3 reporting, as per 2026 requirements, by including materials, transport, use phase, and end-of-life.</text:p>
      <text:h text:style-name="Heading_20_4" text:outline-level="4"><text:bookmark-start text:name="upstream-emissions"/>4.3.1. Upstream Emissions<text:bookmark-end text:name="upstream-emissions"/></text:h>
      <text:h text:style-name="Heading_20_5" text:outline-level="5"><text:bookmark-start text:name="materials-category-1-purchased-goods-and-services"/>Materials (Category 1: Purchased Goods and Services)<text:bookmark-end text:name="materials-category-1-purchased-goods-and-services"/></text:h>
      <text:p text:style-name="First_20_paragraph">Calculated by summing the \'Total Carbon\' for each item in the Detailed Bill of Materials (BOM).</text:p>
      <text:list text:style-name="L8">
        <text:list-item>
          <text:p text:style-name="P8">Aluminum Casing: 3.5 kgCO2e</text:p>
        </text:list-item>
        <text:list-item>
          <text:p text:style-name="P8">Plastic Enclosure: 0.75 kgCO2e</text:p>
        </text:list-item>
        <text:list-item>
          <text:p text:style-name="P8">Circuit Board: 1.5 kgCO2e</text:p>
        </text:list-item>
        <text:list-item>
          <text:p text:style-name="P8">Copper Wire: 0.25 kgCO2e</text:p>
        </text:list-item>
        <text:list-item>
          <text:p text:style-name="P8">Lithium-ion Battery: 4.0 kgCO2e</text:p>
        </text:list-item>
        <text:list-item>
          <text:p text:style-name="P8">Packaging (Cardboard): 0.12 kgCO2e</text:p>
        </text:list-item>
        <text:list-item>
          <text:p text:style-name="P8"><text:span text:style-name="T1">Total Material Emissions:</text:span> 3.5 + 0.75 + 1.5 + 0.25 + 4.0 + 0.12 = <text:span text:style-name="T1">10.12 kgCO2e/unit</text:span></text:p>
        </text:list-item>
      </text:list>
      <text:h text:style-name="Heading_20_4" text:outline-level="4"><text:bookmark-start text:name="downstream-emissions"/>4.3.2. Downstream Emissions<text:bookmark-end text:name="downstream-emissions"/></text:h>
      <text:h text:style-name="Heading_20_5" text:outline-level="5"><text:bookmark-start text:name="transport-category-4-9-transportation-and-distribution"/>Transport (Category 4 &amp; 9: Transportation and Distribution)<text:bookmark-end text:name="transport-category-4-9-transportation-and-distribution"/></text:h>
      <text:p text:style-name="First_20_paragraph">Emissions from the outbound transport of the finished product from the factory to the customer.</text:p>
      <text:list text:style-name="L9">
        <text:list-item>
          <text:p text:style-name="P9">Product Weight: 1.05 kg</text:p>
        </text:list-item>
        <text:list-item>
          <text:p text:style-name="P9">Primary Transport (Road Freight): (1.05 kg / 1000) tonne * 1500 km * 0.09 kgCO2e/tkm = 0.14175 kgCO2e/unit</text:p>
        </text:list-item>
        <text:list-item>
          <text:p text:style-name="P9">Last-Mile Delivery (Van Delivery): 0.2 kgCO2e/unit (assumed allocation)</text:p>
        </text:list-item>
        <text:list-item>
          <text:p text:style-name="P9"><text:span text:style-name="T1">Total Transport Emissions:</text:span> 0.14175 + 0.2 = <text:span text:style-name="T1">0.34 kgCO2e/unit</text:span> (rounded)</text:p>
        </text:list-item>
      </text:list>
      <text:h text:style-name="Heading_20_5" text:outline-level="5"><text:bookmark-start text:name="use-phase-category-11-use-of-sold-products"/>Use Phase (Category 11: Use of Sold Products)<text:bookmark-end text:name="use-phase-category-11-use-of-sold-products"/></text:h>
      <text:p text:style-name="First_20_paragraph">Emissions generated from the energy consumption of the product during its lifespan.</text:p>
      <text:list text:style-name="L10">
        <text:list-item>
          <text:p text:style-name="P10">Total Energy Consumption in Use: 10 kWh/year * 5 years = 50 kWh/unit</text:p>
        </text:list-item>
        <text:list-item>
          <text:p text:style-name="P10">Electricity Grid Emission Factor (Europe Average): 0.25 kgCO2e/kWh</text:p>
        </text:list-item>
        <text:list-item>
          <text:p text:style-name="P10"><text:span text:style-name="T1">Use Phase Emissions:</text:span> 50 kWh/unit * 0.25 kgCO2e/kWh = <text:span text:style-name="T1">12.5 kgCO2e/unit</text:span></text:p>
        </text:list-item>
      </text:list>
      <text:h text:style-name="Heading_20_5" text:outline-level="5"><text:bookmark-start text:name="end-of-life-eol-phase-category-12-end-of-life-treatment-of-sold-products"/>End-of-Life (EoL) Phase (Category 12: End-of-Life Treatment of Sold Products)<text:bookmark-end text:name="end-of-life-eol-phase-category-12-end-of-life-treatment-of-sold-products"/></text:h>
      <text:p text:style-name="First_20_paragraph">Emissions associated with the disposal of the non-recycled portion of the product.</text:p>
      <text:list text:style-name="L11">
        <text:list-item>
          <text:p text:style-name="P11">Product Material Mass: 1.05 kg</text:p>
        </text:list-item>
        <text:list-item>
          <text:p text:style-name="P11">Non-recycled Portion: 1.05 kg * (1 - 0.80) = 0.21 kg</text:p>
        </text:list-item>
        <text:list-item>
          <text:p text:style-name="P11">Disposal Emission Factor: 0.5 kgCO2e/kg</text:p>
        </text:list-item>
        <text:list-item>
          <text:p text:style-name="P11"><text:span text:style-name="T1">EoL Disposal Emissions:</text:span> 0.21 kg * 0.5 kgCO2e/kg = <text:span text:style-name="T1">0.11 kgCO2e/unit</text:span> (rounded)</text:p>
        </text:list-item>
      </text:list>
      <text:p text:style-name="First_20_paragraph">The 80% recyclability and the implementation of a product buy-back program significantly reduce the overall EoL impact. While specific negative emission credits are not calculated within this boundary for cradle-to-gate consistency, the circular initiatives lead to substantial avoided emissions from virgin material production and waste processing.</text:p>
      <text:h text:style-name="Heading_20_3" text:outline-level="3"><text:bookmark-start text:name="summary-of-pcf-by-scope-and-lifecycle-stage"/>4.4. Summary of PCF by Scope and Lifecycle Stage<text:bookmark-end text:name="summary-of-pcf-by-scope-and-lifecycle-stage"/></text:h>
      <text:h text:style-name="Heading_20_4" text:outline-level="4"><text:bookmark-start text:name="factory-gate-pcf-primary-accounting-boundary"/>Factory Gate PCF (Primary Accounting Boundary)<text:bookmark-end text:name="factory-gate-pcf-primary-accounting-boundary"/></text:h>
      <text:p text:style-name="First_20_paragraph">This represents emissions from material acquisition, transport to the factory, and manufacturing processes.</text:p>
      <text:list text:style-name="L12">
        <text:list-item>
          <text:p text:style-name="P12"><text:span text:style-name="T1">Scope 1:</text:span> 0.0 kgCO2e/unit</text:p>
        </text:list-item>
        <text:list-item>
          <text:p text:style-name="P12"><text:span text:style-name="T1">Scope 2 (Production Energy):</text:span> 8.75 kgCO2e/unit</text:p>
        </text:list-item>
        <text:list-item>
          <text:p text:style-name="P12"><text:span text:style-name="T1">Scope 3 Upstream (Materials):</text:span> 10.12 kgCO2e/unit</text:p>
        </text:list-item>
        <text:list-item>
          <text:p text:style-name="P12"><text:span text:style-name="T1">Total Factory Gate PCF:</text:span> 0.0 + 8.75 + 10.12 = <text:span text:style-name="T1">18.87 kgCO2e/unit</text:span></text:p>
        </text:list-item>
      </text:list>
      <text:h text:style-name="Heading_20_4" text:outline-level="4"><text:bookmark-start text:name="full-lifecycle-pcf-cradle-to-grave"/>Full Lifecycle PCF (Cradle-to-Grave)<text:bookmark-end text:name="full-lifecycle-pcf-cradle-to-grave"/></text:h>
      <text:p text:style-name="First_20_paragraph">This includes all stages from material acquisition to end-of-life, as requested for a comprehensive product analysi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Production)</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8.75</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s Acquisition &amp; Pre-processing</text:p>
          </table:table-cell>
          <table:table-cell table:style-name="TableRowCell" office:value-type="string">
            <text:p text:style-name="Table_20_Contents">10.12</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Distribution &amp; Transport</text:p>
          </table:table-cell>
          <table:table-cell table:style-name="TableRowCell" office:value-type="string">
            <text:p text:style-name="Table_20_Contents">0.34</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Phase</text:p>
          </table:table-cell>
          <table:table-cell table:style-name="TableRowCell" office:value-type="string">
            <text:p text:style-name="Table_20_Contents">12.5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Disposal)</text:p>
          </table:table-cell>
          <table:table-cell table:style-name="TableRowCell" office:value-type="string">
            <text:p text:style-name="Table_20_Contents">0.11</text:p>
          </table:table-cell>
        </table:table-row>
        <table:table-row>
          <table:table-cell table:style-name="TableRowCell" office:value-type="string" table:number-columns-spanned="2">
            <text:p text:style-name="Table_20_Contents"><text:span text:style-name="T1">Total Full Lifecycle PCF</text:span></text:p>
          </table:table-cell>
          <table:table-cell table:style-name="TableRowCell" office:value-type="string">
            <text:p text:style-name="Table_20_Contents"><text:span text:style-name="T1">31.82</text:span></text:p>
          </table:table-cell>
        </table:table-row>
      </table:table>
      <text:p text:style-name="Horizontal_20_Line"/>
      <text:h text:style-name="Heading_20_2" text:outline-level="2"><text:bookmark-start text:name="review-reporting"/>5. Review &amp; Reporting<text:bookmark-end text:name="review-reporting"/></text:h>
      <text:h text:style-name="Heading_20_3" text:outline-level="3"><text:bookmark-start text:name="hotspot-analysis"/>5.1. Hotspot Analysis<text:bookmark-end text:name="hotspot-analysis"/></text:h>
      <text:p text:style-name="First_20_paragraph">The analysis identifies the following key emission hotspots for vfxzfvkvew:</text:p>
      <text:list text:style-name="L13">
        <text:list-item>
          <text:p text:style-name="P13"><text:span text:style-name="T1">Use Phase (39.3%):</text:span> The largest contributor due to product energy consumption over its 5-year lifespan. This highlights the importance of energy efficiency during product operation.</text:p>
        </text:list-item>
        <text:list-item>
          <text:p text:style-name="P13"><text:span text:style-name="T1">Material Acquisition &amp; Pre-processing (31.8%):</text:span> Emissions embedded in raw materials, particularly the Lithium-ion Battery and Aluminum Casing, represent a significant portion of the footprint.</text:p>
        </text:list-item>
        <text:list-item>
          <text:p text:style-name="P13"><text:span text:style-name="T1">Production Energy (Scope 2) (27.5%):</text:span> Although 75% renewable energy is used, the remaining non-renewable electricity consumption still contributes substantially.</text:p>
        </text:list-item>
        <text:list-item>
          <text:p text:style-name="P13"><text:span text:style-name="T1">Transport and End-of-Life:</text:span> These stages contribute a smaller percentage but are still important for a complete lifecycle view and have reduction potential.</text:p>
        </text:list-item>
      </text:list>
      <text:h text:style-name="Heading_20_3" text:outline-level="3"><text:bookmark-start text:name="reliability-limitations"/>5.2. Reliability &amp; Limitations<text:bookmark-end text:name="reliability-limitations"/></text:h>
      <text:p text:style-name="First_20_paragraph">The reliability of this PCF is considered high for material and production energy stages due to the use of specific BOM data and company-provided energy usage. However, the following limitations should be noted:</text:p>
      <text:list text:style-name="L14">
        <text:list-item>
          <text:p text:style-name="P14">Several parameters (e.g., transport mode/distance, energy consumption in use, recyclability) were based on reasonable industry estimates and assumptions due to the placeholder nature of the input values. Actual primary data for these parameters would further refine the accuracy.</text:p>
        </text:list-item>
        <text:list-item>
          <text:p text:style-name="P14">Emission factors for general categories are drawn from reputable databases (e.g., Ecoinvent/DEFRA type values) but are generalized.</text:p>
        </text:list-item>
        <text:list-item>
          <text:p text:style-name="P14">The 2026 LSR Standard for land use and carbon removals has been conceptually acknowledged. However, specific land-use change data was not available for direct quantification, and thus, potential removals are not numerically included in this report.</text:p>
        </text:list-item>
        <text:list-item>
          <text:p text:style-name="P14">Scope 3 coverage is comprehensive, exceeding 95% as per 2026 requirements, focusing on the most material categories.</text:p>
        </text:list-item>
      </text:list>
      <text:h text:style-name="Heading_20_3" text:outline-level="3"><text:bookmark-start text:name="key-insights-and-recommendations"/>5.3. Key Insights and Recommendations<text:bookmark-end text:name="key-insights-and-recommendations"/></text:h>
      <text:list text:style-name="L15">
        <text:list-item>
          <text:p text:style-name="P15"><text:span text:style-name="T1">Prioritize Use Phase Efficiency:</text:span> Given its significant contribution, further innovations in product design to minimize energy consumption during use would yield the greatest reductions in PCF.</text:p>
        </text:list-item>
        <text:list-item>
          <text:p text:style-name="P15"><text:span text:style-name="T1">Material Optimization:</text:span> Explore options for lower-carbon materials, increased recycled content, or alternative material sourcing strategies to reduce the impact of raw material acquisition.</text:p>
        </text:list-item>
        <text:list-item>
          <text:p text:style-name="P15"><text:span text:style-name="T1">Increase Renewable Energy:</text:span> While 75% renewable energy usage is commendable, further increasing this percentage at production facilities can further reduce Scope 2 emissions.</text:p>
        </text:list-item>
        <text:list-item>
          <text:p text:style-name="P15"><text:span text:style-name="T1">Enhance Circularity:</text:span> Continue to invest in and promote circular economy initiatives like the Product Buy-back Program to maximize material recovery and minimize waste at End-of-Life, potentially leading to future emission credits in full circular assessments.</text:p>
        </text:list-item>
        <text:list-item>
          <text:p text:style-name="P15"><text:span text:style-name="T1">Data Refinement:</text:span> Collect more granular primary data for transport distances, last-mile delivery specifics, and actual energy consumption profiles across different user behaviors for a more precise PCF.</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vfxzfvkvew</dc:title>
    <dc:description>High-detail Product Carbon Footprint (PCF) analysis for vfxzfvkvew, conducted by pigjxulwhy, a Senior Sustainability Consultant for lvkvxrikjo, adhering to GHG Protocol standards and 2026 LSR Update.</dc:description>
    <dc:subject/>
    <meta:keyword/>
    <dc:language>en</dc:language>
    <meta:initial-creator/>
    <dc:creator/>
    <meta:creation-date>2026-08-29T08:54:34Z</meta:creation-date>
    <dc:date>2026-08-29T08:54:34Z</dc:date>
    <meta:user-defined meta:name="viewport" meta:value-type="string">width=device-width, initial-scale=1.0</meta:user-defined>
  </office:meta>
</office:document-meta>
</file>