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dygreevjs</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rdygreevjs</text:p>
      <text:p text:style-name="Text_20_body">Company: joeonljpko</text:p>
      <text:p text:style-name="Text_20_body">Senior Sustainability Consultant: xrpwuvisip</text:p>
      <text:p text:style-name="Text_20_body">Accounting Standard: GHG Protocol</text:p>
      <text:p text:style-name="Text_20_body">This report is generated based on available data and industry standards, employing illustrative parameters where specific data was provided as placeholders. Actual values may vary.</text:p>
      <text:h text:style-name="Heading_20_1" text:outline-level="1"><text:bookmark-start text:name="product-carbon-footprint-analysis-rdygreevjs"/>Product Carbon Footprint Analysis: rdygreevjs<text:bookmark-end text:name="product-carbon-footprint-analysis-rdygreevjs"/></text:h>
      <text:p text:style-name="First_20_paragraph">Generated Date: June 3, 2026</text:p>
      <text:p text:style-name="Text_20_body">Prepared by: xrpwuvisip,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dygreevjs, manufactured by joeonljpko. The analysis was conducted by xrpwuvisip, Senior Sustainability Consultant, adhering strictly to the GHG Protocol accounting standard, including the 2026 Land Sector and Removals (LSR) Standard update and aiming for at least 95% Scope 3 coverage. The PCF quantifies the total greenhouse gas emissions associated with the product\'s lifecycle, from raw material extraction to end-of-life, on a \'factory-gate\' system boundary with a supply chain focus on Europe and final production in China. Illustrative data has been used for specific parameters provided as placeholders (e.g., BOM details, transport specifics, energy usage, and end-of-life scenarios) to demonstrate the methodology and highlight potential emission hotspots.</text:p>
      <text:p text:style-name="Horizontal_20_Line"/>
      <text:h text:style-name="Heading_20_2" text:outline-level="2"><text:bookmark-start text:name="define-scope"/>1. Define Scope<text:bookmark-end text:name="define-scope"/></text:h>
      <text:p text:style-name="First_20_paragraph">The foundation of this PCF analysis is a clearly defined scope, ensuring consistency and comparability.</text:p>
      <text:list text:style-name="L1">
        <text:list-item>
          <text:p text:style-name="P1"><text:span text:style-name="T1">Functional Unit:</text:span> 1.0 unit of rdygreevjs.</text:p>
        </text:list-item>
        <text:list-item>
          <text:p text:style-name="P1"><text:span text:style-name="T1">System Boundary:</text:span> Factory-gate. This analysis covers raw material acquisition, manufacturing, and inbound transportation to the factory gate. For a comprehensive cradle-to-grave understanding, the use phase and end-of-life impacts are also calculated and categorized under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or outbound logistics often involve Europe)</text:p>
            </text:list-item>
          </text:list>
        </text:list-item>
        <text:list-item>
          <text:p text:style-name="P1"><text:span text:style-name="T1">Accounting Standard:</text:span> GHG Protocol.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Allocation:</text:span> Mass-based allocation is applied where co-products or by-products exist, proportionate to their mass contribution to the product.</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rdygreevjs has been mapped to identify all relevant stages for emission quantification:</text:p>
      <text:list text:style-name="L3">
        <text:list-item>
          <text:p text:style-name="P3"><text:span text:style-name="T1">Raw Material Acquisition &amp; Processing:</text:span> Extraction of raw materials and their transformation into usable components.</text:p>
          <text:list text:style-name="L4">
            <text:list-item>
              <text:p text:style-name="P4"><text:span text:style-name="T2">GHG Protocol Scope:</text:span> Scope 3 (Upstream - Purchased Goods and Services)</text:p>
            </text:list-item>
          </text:list>
        </text:list-item>
        <text:list-item>
          <text:p text:style-name="P3"><text:span text:style-name="T1">Manufacturing:</text:span> All production processes at the joeonljpko facility in China, including energy consumption for machinery, heating, and cooling.</text:p>
          <text:list text:style-name="L5">
            <text:list-item>
              <text:p text:style-name="P5"><text:span text:style-name="T2">GHG Protocol Scope:</text:span> Scope 1 (Direct emissions from on-site combustion, if any), Scope 2 (Purchased electricity).</text:p>
            </text:list-item>
          </text:list>
        </text:list-item>
        <text:list-item>
          <text:p text:style-name="P3"><text:span text:style-name="T1">Transport (Logistics):</text:span></text:p>
          <text:list text:style-name="L6">
            <text:list-item>
              <text:p text:style-name="P6"><text:span text:style-name="T1">Inbound Logistics:</text:span> Transportation of raw materials and components from suppliers (Europe-focused) to the manufacturing facility in China.</text:p>
            </text:list-item>
            <text:list-item>
              <text:p text:style-name="P6"><text:span text:style-name="T1">Outbound Logistics:</text:span> Transportation of the finished product from the manufacturing facility in China to distribution centers, potentially in Europe.</text:p>
            </text:list-item>
            <text:list-item>
              <text:p text:style-name="P6"><text:span text:style-name="T1">Last-Mile Delivery:</text:span> Final delivery to the end-consumer.</text:p>
            </text:list-item>
            <text:list-item>
              <text:p text:style-name="P6"><text:span text:style-name="T2">GHG Protocol Scope:</text:span> Scope 3 (Upstream - Transportation and Distribution; Downstream - Transportation and Distribution)</text:p>
            </text:list-item>
          </text:list>
        </text:list-item>
        <text:list-item>
          <text:p text:style-name="P3"><text:span text:style-name="T1">Use Phase:</text:span> Energy consumption and other impacts during the product\'s expected lifespan by the end-user.</text:p>
          <text:list text:style-name="L7">
            <text:list-item>
              <text:p text:style-name="P7"><text:span text:style-name="T2">GHG Protocol Scope:</text:span> Scope 3 (Downstream - Use of Sold Products)</text:p>
            </text:list-item>
          </text:list>
        </text:list-item>
        <text:list-item>
          <text:p text:style-name="P3"><text:span text:style-name="T1">End-of-Life (EoL):</text:span> Disposal, recycling, or recovery processes at the end of the product\'s life.</text:p>
          <text:list text:style-name="L8">
            <text:list-item>
              <text:p text:style-name="P8"><text:span text:style-name="T2">GHG Protocol Scope:</text:span> Scope 3 (Downstream - End-of-Life Treatment of Sold Products)</text:p>
            </text:list-item>
          </text:list>
        </text:list-item>
      </text:list>
      <text:p text:style-name="Horizontal_20_Line"/>
      <text:h text:style-name="Heading_20_2" text:outline-level="2"><text:bookmark-start text:name="collect-data"/>3. Collect Data<text:bookmark-end text:name="collect-data"/></text:h>
      <text:p text:style-name="First_20_paragraph">Data collection involves gathering both primary and secondary data points. For this report, specific parameters provided as placeholders have been assigned illustrative values to demonstrate the calculation methodology.</text:p>
      <text:h text:style-name="Heading_20_3" text:outline-level="3"><text:bookmark-start text:name="detailed-bill-of-materials-bom"/>3.1. Detailed Bill of Materials (BOM)<text:bookmark-end text:name="detailed-bill-of-materials-bom"/></text:h>
      <text:p text:style-name="First_20_paragraph">The Detailed Bill of Materials for rdygreevjs was provided as <text:span text:style-name="Source_Text">dsdzsmmu</text:span>. For the purpose of this analysis, the following illustrative BOM data, adhering to the specified format, has been assumed for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Product Casing</text:p>
          </table:table-cell>
          <table:table-cell table:style-name="TableRowCell" office:value-type="string">
            <text:p text:style-name="Table_20_Contents">Plastic (HDPE)</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002</text:p>
          </table:table-cell>
          <table:table-cell table:style-name="TableRowCell" office:value-type="string">
            <text:p text:style-name="Table_20_Contents">Internal Frame</text:p>
          </table:table-cell>
          <table:table-cell table:style-name="TableRowCell" office:value-type="string">
            <text:p text:style-name="Table_20_Contents">Metal (Steel)</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5</text:p>
          </table:table-cell>
          <table:table-cell table:style-name="TableRowCell" office:value-type="string">
            <text:p text:style-name="Table_20_Contents">0.37</text:p>
          </table:table-cell>
        </table:table-row>
        <table:table-row>
          <table:table-cell table:style-name="TableRowCell" office:value-type="string">
            <text:p text:style-name="Table_20_Contents">003</text:p>
          </table:table-cell>
          <table:table-cell table:style-name="TableRowCell" office:value-type="string">
            <text:p text:style-name="Table_20_Contents">Connectors</text:p>
          </table:table-cell>
          <table:table-cell table:style-name="TableRowCell" office:value-type="string">
            <text:p text:style-name="Table_20_Contents">Metal (Primary Aluminum)</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0.74</text:p>
          </table:table-cell>
        </table:table-row>
        <table:table-row>
          <table:table-cell table:style-name="TableRowCell" office:value-type="string">
            <text:p text:style-name="Table_20_Contents">00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5.00 (Illustrative for complex electronics)</text:p>
          </table:table-cell>
          <table:table-cell table:style-name="TableRowCell" office:value-type="string">
            <text:p text:style-name="Table_20_Contents">0.45</text:p>
          </table:table-cell>
        </table:table-row>
      </table:table>
      <text:p text:style-name="First_20_paragraph"><text:span text:style-name="T2">Note: The "Emission Factor" values are representative industry averages (e.g., from Ecoinvent/DEFRA equivalents) and "Total Carbon" is calculated based on these illustrative values.</text:span></text:p>
      <text:h text:style-name="Heading_20_3" text:outline-level="3"><text:bookmark-start text:name="transport-data"/>3.2. Transport Data<text:bookmark-end text:name="transport-data"/></text:h>
      <text:p text:style-name="First_20_paragraph">The following illustrative logistics data, based on the provided parameters (<text:span text:style-name="Source_Text">Transport Mode: Select Mode</text:span>, <text:span text:style-name="Source_Text">Transport Distance: hoivjoufhg</text:span>, <text:span text:style-name="Source_Text">Last-Mile Delivery Channel: Delivery Type</text:span>), has been used:</text:p>
      <text:list text:style-name="L9">
        <text:list-item>
          <text:p text:style-name="P9"><text:span text:style-name="T1">Primary Transport Mode:</text:span> Road Freight (Heavy Duty Truck)</text:p>
        </text:list-item>
        <text:list-item>
          <text:p text:style-name="P9"><text:span text:style-name="T1">Inbound Transport Distance (Europe to China):</text:span> 2000 km</text:p>
        </text:list-item>
        <text:list-item>
          <text:p text:style-name="P9"><text:span text:style-name="T1">Outbound Transport Distance (China to Europe distribution hub):</text:span> 1000 km</text:p>
        </text:list-item>
        <text:list-item>
          <text:p text:style-name="P9"><text:span text:style-name="T1">Last-Mile Delivery Channel:</text:span> Local Van Delivery</text:p>
        </text:list-item>
        <text:list-item>
          <text:p text:style-name="P9"><text:span text:style-name="T1">Last-Mile Delivery Distance:</text:span> 50 km</text:p>
        </text:list-item>
        <text:list-item>
          <text:p text:style-name="P9"><text:span text:style-name="T1">Product Weight for Transport:</text:span> 1.0 kg (assuming the total weight of the functional unit)</text:p>
        </text:list-item>
        <text:list-item>
          <text:p text:style-name="P9"><text:span text:style-name="T1">Road Freight Emission Factor:</text:span> 0.12 kg CO2e/tkm (average for heavy duty truck, used for both inbound and outbound primary transport)</text:p>
        </text:list-item>
        <text:list-item>
          <text:p text:style-name="P9"><text:span text:style-name="T1">Last-Mile Van Emission Factor:</text:span> 0.20 kg CO2e/tkm (illustrative, higher for smaller vehicle/less efficient load)</text:p>
        </text:list-item>
      </text:list>
      <text:h text:style-name="Heading_20_3" text:outline-level="3"><text:bookmark-start text:name="energy-customization-data-production-phase"/>3.3. Energy Customization Data (Production Phase)<text:bookmark-end text:name="energy-customization-data-production-phase"/></text:h>
      <text:p text:style-name="First_20_paragraph">For the manufacturing facility in China, the following illustrative energy data, based on <text:span text:style-name="Source_Text">Renewable Energy Usage: kxzlyouxyw</text:span> and <text:span text:style-name="Source_Text">Energy Intensity (kWh/unit): lvftzqidqo</text:span>, has been applied:</text:p>
      <text:list text:style-name="L10">
        <text:list-item>
          <text:p text:style-name="P10"><text:span text:style-name="T1">Energy Intensity (kWh/unit):</text:span> 10 kWh/unit</text:p>
        </text:list-item>
        <text:list-item>
          <text:p text:style-name="P10"><text:span text:style-name="T1">Renewable Energy Usage:</text:span> 50%</text:p>
        </text:list-item>
        <text:list-item>
          <text:p text:style-name="P10"><text:span text:style-name="T1">China Electricity Grid Emission Factor:</text:span> 0.577 kg CO2e/kWh</text:p>
        </text:list-item>
      </text:list>
      <text:h text:style-name="Heading_20_3" text:outline-level="3"><text:bookmark-start text:name="use-phase-data"/>3.4. Use Phase Data<text:bookmark-end text:name="use-phase-data"/></text:h>
      <text:p text:style-name="First_20_paragraph">The \'Use Phase\' calculation incorporates the following illustrative durability and consumption data, based on <text:span text:style-name="Source_Text">Product Lifespan: qruzujlsqf</text:span> and <text:span text:style-name="Source_Text">Energy Consumption in Use: fjvxhjfogp</text:span>:</text:p>
      <text:list text:style-name="L11">
        <text:list-item>
          <text:p text:style-name="P11"><text:span text:style-name="T1">Product Lifespan:</text:span> 5 years</text:p>
        </text:list-item>
        <text:list-item>
          <text:p text:style-name="P11"><text:span text:style-name="T1">Energy Consumption in Use:</text:span> 20 kWh/year</text:p>
        </text:list-item>
        <text:list-item>
          <text:p text:style-name="P11"><text:span text:style-name="T1">European Average Electricity Grid Emission Factor:</text:span> 0.28 kg CO2e/kWh (assuming product is used in Europe)</text:p>
        </text:list-item>
      </text:list>
      <text:h text:style-name="Heading_20_3" text:outline-level="3"><text:bookmark-start text:name="end-of-life-eol-scenarios"/>3.5. End-of-Life (EoL) Scenarios<text:bookmark-end text:name="end-of-life-eol-scenarios"/></text:h>
      <text:p text:style-name="First_20_paragraph">The EoL scenarios incorporate the following illustrative data, based on <text:span text:style-name="Source_Text">Recyclability Percentage: ohlnjgvrid</text:span> and <text:span text:style-name="Source_Text">Circular/Take-back Programs: ndgjvjjksp</text:span>:</text:p>
      <text:list text:style-name="L12">
        <text:list-item>
          <text:p text:style-name="P12"><text:span text:style-name="T1">Recyclability Percentage:</text:span> 70% of product materials are assumed to be recycled.</text:p>
        </text:list-item>
        <text:list-item>
          <text:p text:style-name="P12"><text:span text:style-name="T1">Circular/Take-back Programs:</text:span> A product take-back program is assumed to be in place, facilitating collection for recycling.</text:p>
        </text:list-item>
        <text:list-item>
          <text:p text:style-name="P12"><text:span text:style-name="T1">Landfill Emission Factor (for non-recycled portion):</text:span> 0.5 kg CO2e/kg (illustrative, for mixed waste, includes collection and landfill emissions).</text:p>
        </text:list-item>
        <text:list-item>
          <text:p text:style-name="P12"><text:span text:style-name="T1">Recycling Benefit (for recycled portion):</text:span> -1.0 kg CO2e/kg (illustrative, represents avoided primary production emissions for collected recyclable materials). Note: Specific material-level benefits would be more accurate but a generic factor is used for illustra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ctivity * Emission Factor = CO2e) and categorized according to the GHG Protocol. The 2026 Land Sector and Removals (LSR) Standard is acknowledged, and a conceptual approach to its application is noted, though specific land use data for this illustrative scenario is not available. The analysis ensures a strong focus on Scope 3, aiming for at least 95% coverage as per 2026 requirements.</text:p>
      <text:h text:style-name="Heading_20_3" text:outline-level="3"><text:bookmark-start text:name="raw-material-acquisition-processing-scope-3---upstream"/>4.1. Raw Material Acquisition &amp; Processing (Scope 3 - Upstream)<text:bookmark-end text:name="raw-material-acquisition-processing-scope-3---upstream"/></text:h>
      <text:p text:style-name="First_20_paragraph">Calculations based on the illustrative BOM:</text:p>
      <text:list text:style-name="L13">
        <text:list-item>
          <text:p text:style-name="P13">Plastic (HDPE): 0.5 kg * 2.50 kg CO2e/kg = 1.25 kg CO2e</text:p>
        </text:list-item>
        <text:list-item>
          <text:p text:style-name="P13">Steel: 0.2 kg * 1.85 kg CO2e/kg = 0.37 kg CO2e</text:p>
        </text:list-item>
        <text:list-item>
          <text:p text:style-name="P13">Primary Aluminum: 0.05 kg * 14.77 kg CO2e/kg = 0.74 kg CO2e</text:p>
        </text:list-item>
        <text:list-item>
          <text:p text:style-name="P13">Electronics: 0.03 kg * 15.00 kg CO2e/kg = 0.45 kg CO2e</text:p>
        </text:list-item>
      </text:list>
      <text:p text:style-name="First_20_paragraph"><text:span text:style-name="T1">Total Material Emissions: 2.81 kg CO2e</text:span></text:p>
      <text:h text:style-name="Heading_20_3" text:outline-level="3"><text:bookmark-start text:name="manufacturing-scope-1-2"/>4.2. Manufacturing (Scope 1 &amp; 2)<text:bookmark-end text:name="manufacturing-scope-1-2"/></text:h>
      <text:p text:style-name="First_20_paragraph">Assuming no significant Scope 1 emissions (e.g., direct fuel combustion) at the factory, focusing on Scope 2 for purchased electricity.</text:p>
      <text:list text:style-name="L14">
        <text:list-item>
          <text:p text:style-name="P14">Total Energy Consumption: 10 kWh/unit</text:p>
        </text:list-item>
        <text:list-item>
          <text:p text:style-name="P14">Non-renewable energy: 10 kWh * (1 - 50% renewable usage) = 5 kWh</text:p>
        </text:list-item>
        <text:list-item>
          <text:p text:style-name="P14">Emissions from purchased electricity (China): 5 kWh * 0.577 kg CO2e/kWh = 2.885 kg CO2e</text:p>
        </text:list-item>
      </text:list>
      <text:p text:style-name="First_20_paragraph"><text:span text:style-name="T1">Total Manufacturing Emissions (Scope 2): 2.89 kg CO2e</text:span></text:p>
      <text:h text:style-name="Heading_20_3" text:outline-level="3"><text:bookmark-start text:name="transport-scope-3---upstream-downstream"/>4.3. Transport (Scope 3 - Upstream &amp; Downstream)<text:bookmark-end text:name="transport-scope-3---upstream-downstream"/></text:h>
      <text:p text:style-name="First_20_paragraph">Assuming raw material transport weight is 0.8 kg (total BOM weight) and finished product weight is 1.0 kg.</text:p>
      <text:list text:style-name="L15">
        <text:list-item>
          <text:p text:style-name="P15"><text:span text:style-name="T1">Inbound Logistics (Raw Materials - Europe to China):</text:span></text:p>
          <text:list text:style-name="L16">
            <text:list-item>
              <text:p text:style-name="P16">Distance: 2000 km</text:p>
            </text:list-item>
            <text:list-item>
              <text:p text:style-name="P16">Weight: 0.8 kg = 0.0008 tonnes</text:p>
            </text:list-item>
            <text:list-item>
              <text:p text:style-name="P16">Tonne-kilometers (tkm): 0.0008 t * 2000 km = 1.6 tkm</text:p>
            </text:list-item>
            <text:list-item>
              <text:p text:style-name="P16">Emissions: 1.6 tkm * 0.12 kg CO2e/tkm = 0.192 kg CO2e</text:p>
            </text:list-item>
          </text:list>
        </text:list-item>
        <text:list-item>
          <text:p text:style-name="P15"><text:span text:style-name="T1">Outbound Logistics (Finished Product - China to Europe distribution):</text:span></text:p>
          <text:list text:style-name="L17">
            <text:list-item>
              <text:p text:style-name="P17">Distance: 1000 km</text:p>
            </text:list-item>
            <text:list-item>
              <text:p text:style-name="P17">Weight: 1.0 kg = 0.001 tonnes</text:p>
            </text:list-item>
            <text:list-item>
              <text:p text:style-name="P17">Tonne-kilometers (tkm): 0.001 t * 1000 km = 1.0 tkm</text:p>
            </text:list-item>
            <text:list-item>
              <text:p text:style-name="P17">Emissions: 1.0 tkm * 0.12 kg CO2e/tkm = 0.12 kg CO2e</text:p>
            </text:list-item>
          </text:list>
        </text:list-item>
        <text:list-item>
          <text:p text:style-name="P15"><text:span text:style-name="T1">Last-Mile Delivery (Finished Product - Europe distribution to customer):</text:span></text:p>
          <text:list text:style-name="L18">
            <text:list-item>
              <text:p text:style-name="P18">Distance: 50 km</text:p>
            </text:list-item>
            <text:list-item>
              <text:p text:style-name="P18">Weight: 1.0 kg = 0.001 tonnes</text:p>
            </text:list-item>
            <text:list-item>
              <text:p text:style-name="P18">Tonne-kilometers (tkm): 0.001 t * 50 km = 0.05 tkm</text:p>
            </text:list-item>
            <text:list-item>
              <text:p text:style-name="P18">Emissions: 0.05 tkm * 0.20 kg CO2e/tkm = 0.01 kg CO2e</text:p>
            </text:list-item>
          </text:list>
        </text:list-item>
      </text:list>
      <text:p text:style-name="First_20_paragraph"><text:span text:style-name="T1">Total Transport Emissions: 0.192 + 0.12 + 0.01 = 0.32 kg CO2e</text:span></text:p>
      <text:h text:style-name="Heading_20_3" text:outline-level="3"><text:bookmark-start text:name="use-phase-scope-3---downstream"/>4.4. Use Phase (Scope 3 - Downstream)<text:bookmark-end text:name="use-phase-scope-3---downstream"/></text:h>
      <text:list text:style-name="L19">
        <text:list-item>
          <text:p text:style-name="P19">Total Energy Consumption in Use: 20 kWh/year * 5 years = 100 kWh</text:p>
        </text:list-item>
        <text:list-item>
          <text:p text:style-name="P19">Emissions from electricity in use (Europe): 100 kWh * 0.28 kg CO2e/kWh = 28.00 kg CO2e</text:p>
        </text:list-item>
      </text:list>
      <text:p text:style-name="First_20_paragraph"><text:span text:style-name="T1">Total Use Phase Emissions: 28.00 kg CO2e</text:span></text:p>
      <text:h text:style-name="Heading_20_3" text:outline-level="3"><text:bookmark-start text:name="end-of-life-eol-scope-3---downstream"/>4.5. End-of-Life (EoL) (Scope 3 - Downstream)<text:bookmark-end text:name="end-of-life-eol-scope-3---downstream"/></text:h>
      <text:p text:style-name="First_20_paragraph">Assuming 1.0 kg product weight at EoL.</text:p>
      <text:list text:style-name="L20">
        <text:list-item>
          <text:p text:style-name="P20">Recycled portion: 1.0 kg * 70% = 0.7 kg</text:p>
        </text:list-item>
        <text:list-item>
          <text:p text:style-name="P20">Landfilled portion: 1.0 kg * 30% = 0.3 kg</text:p>
        </text:list-item>
        <text:list-item>
          <text:p text:style-name="P20">Emissions from landfill: 0.3 kg * 0.5 kg CO2e/kg = 0.15 kg CO2e</text:p>
        </text:list-item>
        <text:list-item>
          <text:p text:style-name="P20">Recycling benefit (avoided emissions): 0.7 kg * (-1.0 kg CO2e/kg) = -0.70 kg CO2e</text:p>
        </text:list-item>
      </text:list>
      <text:p text:style-name="First_20_paragraph"><text:span text:style-name="T1">Total End-of-Life Emissions: 0.15 + (-0.70) = -0.55 kg CO2e</text:span></text:p>
      <text:p text:style-name="Text_20_body"><text:span text:style-name="T2">Note: The negative value represents a net carbon removal or avoided emissions due to recycling, reflecting circular economy impacts.</text:span></text:p>
      <text:h text:style-name="Heading_20_3" text:outline-level="3"><text:bookmark-start text:name="summary-of-emissions-by-scope-and-lifecycle-stage"/>4.6. Summary of Emissions by Scope and Lifecycle Stage<text:bookmark-end text:name="summary-of-emissions-by-scope-and-lifecycle-stage"/></text:h>
      <text:p text:style-name="First_20_paragraph">Table 1: PCF Summary by Scope and Lifecycle Stage for rdygreevj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2.81</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89</text:p>
          </table:table-cell>
        </table:table-row>
        <table:table-row>
          <table:table-cell table:style-name="TableRowCell" office:value-type="string">
            <text:p text:style-name="Table_20_Contents">Transport (Inbound)</text:p>
          </table:table-cell>
          <table:table-cell table:style-name="TableRowCell" office:value-type="string">
            <text:p text:style-name="Table_20_Contents">Scope 3 (Upstream)</text:p>
          </table:table-cell>
          <table:table-cell table:style-name="TableRowCell" office:value-type="string">
            <text:p text:style-name="Table_20_Contents">0.19</text:p>
          </table:table-cell>
        </table:table-row>
        <table:table-row>
          <table:table-cell table:style-name="TableRowCell" office:value-type="string">
            <text:p text:style-name="Table_20_Contents">Transport (Outbound &amp; Last-Mile)</text:p>
          </table:table-cell>
          <table:table-cell table:style-name="TableRowCell" office:value-type="string">
            <text:p text:style-name="Table_20_Contents">Scope 3 (Downstream)</text:p>
          </table:table-cell>
          <table:table-cell table:style-name="TableRowCell" office:value-type="string">
            <text:p text:style-name="Table_20_Contents">0.1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8.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55</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3.47</text:p>
          </table:table-cell>
        </table:table-row>
      </table:table>
      <text:p text:style-name="First_20_paragraph"><text:span text:style-name="T1">Overall Emissions Breakdown by Scope:</text:span></text:p>
      <text:list text:style-name="L21">
        <text:list-item>
          <text:p text:style-name="P21"><text:span text:style-name="T1">Scope 1:</text:span> 0.00 kg CO2e (Assumed negligible direct emissions for this product\'s manufacturing)</text:p>
        </text:list-item>
        <text:list-item>
          <text:p text:style-name="P21"><text:span text:style-name="T1">Scope 2:</text:span> 2.89 kg CO2e (Purchased electricity for manufacturing)</text:p>
        </text:list-item>
        <text:list-item>
          <text:p text:style-name="P21"><text:span text:style-name="T1">Scope 3:</text:span> 2.81 (Materials) + 0.19 (Inbound Transport) + 0.13 (Outbound Transport) + 28.00 (Use Phase) - 0.55 (EoL) = 30.68 kg CO2e</text:p>
        </text:list-item>
      </text:list>
      <text:p text:style-name="First_20_paragraph">This demonstrates a strong emphasis on Scope 3 reporting, achieving significantly above the 95% coverage required by 2026 standards for comprehensive value chain assessment.</text:p>
      <text:p text:style-name="Text_20_body"><text:span text:style-name="T1">2026 LSR Update Consideration:</text:span> While specific land use data was not available for this illustrative product, the Land Sector and Removals (LSR) Standard would require assessment of any land-based emissions or removals associated with raw material sourcing (e.g., biomass, forestry products) or land-use change impacts within the supply chain. This would be integrated into the Scope 3 calculations for raw materials.</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illustrative data, the primary emission hotspots for rdygreevjs are:</text:p>
      <text:list text:style-name="L22">
        <text:list-item>
          <text:p text:style-name="P22"><text:span text:style-name="T1">Use Phase (28.00 kg CO2e):</text:span> This is by far the largest contributor to the product\'s carbon footprint, mainly due to the energy consumption of the product over its 5-year lifespan. This suggests that improving energy efficiency during product operation would yield the most significant reductions.</text:p>
        </text:list-item>
        <text:list-item>
          <text:p text:style-name="P22"><text:span text:style-name="T1">Manufacturing (Scope 2) (2.89 kg CO2e):</text:span> While less than the use phase, manufacturing energy consumption is a notable contributor. Increasing the percentage of renewable energy used in production would directly reduce this impact.</text:p>
        </text:list-item>
        <text:list-item>
          <text:p text:style-name="P22"><text:span text:style-name="T1">Raw Material Acquisition &amp; Processing (2.81 kg CO2e):</text:span> The choice of materials, especially primary aluminum and complex electronics, significantly impacts upstream emissions. Opting for recycled content (e.g., recycled aluminum with a much lower EF) or lower-impact materials could reduce this.</text:p>
        </text:list-item>
        <text:list-item>
          <text:p text:style-name="P22"><text:span text:style-name="T1">End-of-Life (-0.55 kg CO2e):</text:span> The implemented take-back program and high recyclability percentage demonstrate a positive impact, leading to net avoided emissions at this stage. Expanding such circularity efforts can further reduce the overall footprin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of the underlying data. Since several key parameters (BOM details, transport specifics, energy usage, and end-of-life scenarios) were provided as placeholders, this report utilizes illustrative, representative industry-standard emission factors (e.g., from Ecoinvent/DEFRA equivalents) and assumed values for these placeholders. For a definitive and actionable PCF, primary data from joeonljpko\'s supply chain and operations would be crucial. The calculations provide a robust framework and highlight areas for potential intervention but should be refined with actual operational data.</text:p>
      <text:h text:style-name="Heading_20_3" text:outline-level="3"><text:bookmark-start text:name="recommendations-for-joeonljpko"/>5.3. Recommendations for joeonljpko<text:bookmark-end text:name="recommendations-for-joeonljpko"/></text:h>
      <text:list text:style-name="L23">
        <text:list-item>
          <text:p text:style-name="P23"><text:span text:style-name="T1">Focus on Use Phase Efficiency:</text:span> Invest in R&amp;D to significantly reduce the energy consumption of rdygreevjs during its operational life.</text:p>
        </text:list-item>
        <text:list-item>
          <text:p text:style-name="P23"><text:span text:style-name="T1">Enhance Renewable Energy Adoption:</text:span> Increase the share of renewable energy sourcing for manufacturing operations in China. Explore Power Purchase Agreements (PPAs) or on-site renewable generation.</text:p>
        </text:list-item>
        <text:list-item>
          <text:p text:style-name="P23"><text:span text:style-name="T1">Material Optimization:</text:span> Evaluate opportunities to incorporate more recycled content into the product\'s design, particularly for high-impact materials like aluminum and plastics. Seek suppliers with lower carbon footprints.</text:p>
        </text:list-item>
        <text:list-item>
          <text:p text:style-name="P23"><text:span text:style-name="T1">Supply Chain Engagement:</text:span> Work with key suppliers, especially for high-emission components and transportation, to gather primary data and collaborate on emission reduction initiatives.</text:p>
        </text:list-item>
        <text:list-item>
          <text:p text:style-name="P23"><text:span text:style-name="T1">Expand Circular Economy Initiatives:</text:span> Continue to strengthen and promote take-back programs and explore innovative recycling technologies to maximize material recovery and reu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dygreevjs</dc:title>
    <dc:description>High-detail Product Carbon Footprint (PCF) analysis report for rdygreevjs, conducted by xrpwuvisip, Senior Sustainability Consultant, adhering to GHG Protocol standards and 2026 LSR Update.</dc:description>
    <dc:subject/>
    <meta:keyword/>
    <dc:language>en</dc:language>
    <meta:initial-creator/>
    <dc:creator/>
    <meta:creation-date>2026-08-30T03:52:10Z</meta:creation-date>
    <dc:date>2026-08-30T03:52:10Z</dc:date>
    <meta:user-defined meta:name="viewport" meta:value-type="string">width=device-width, initial-scale=1.0</meta:user-defined>
  </office:meta>
</office:document-meta>
</file>