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onykrufjgh - ekwguxzet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nykrufjgh</text:p>
      <text:p text:style-name="Text_20_body"><text:span text:style-name="T1">Protocol Data (Accounting Standard):</text:span> GHG Protocol</text:p>
      <text:p text:style-name="Text_20_body"><text:span text:style-name="T1">Name of the Company:</text:span> ekwguxzeth</text:p>
      <text:p text:style-name="Text_20_body"><text:span text:style-name="T1">Senior Sustainability Consultant:</text:span> eolyqyhikw</text:p>
      <text:p text:style-name="Text_20_body">This report is generated based on available data and industry standards. It provides an assessment of the product carbon footprint for onykrufjgh, intended for internal strategic planning and sustainability initiatives.</text:p>
      <text:h text:style-name="Heading_20_1" text:outline-level="1"><text:bookmark-start text:name="product-carbon-footprint-analysis-report-for-onykrufjgh"/>Product Carbon Footprint Analysis Report for onykrufjgh<text:bookmark-end text:name="product-carbon-footprint-analysis-report-for-onykrufjgh"/></text:h>
      <text:p text:style-name="First_20_paragraph"><text:span text:style-name="T1">Generated Date:</text:span> May 22, 2026</text:p>
      <text:p text:style-name="Text_20_body"><text:span text:style-name="T1">Senior Sustainability Consultant:</text:span> eolyqyhikw</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nykrufjgh, manufactured by ekwguxzeth. The assessment follows the Greenhouse Gas (GHG) Protocol standards, including considerations for the 2026 Land Sector and Removals (LSR) update and the proposed 95% Scope 3 coverage requirement. The analysis aims to quantify the lifecycle greenhouse gas emissions (in CO2e) associated with the product, from raw material extraction to end-of-life, providing insights into emission hotspots across the value chain. This enables ekwguxzeth to identify opportunities for emissions reduction and enhance its overall sustainability performanc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text:span text:style-name="T1">1.0 unit of onykrufjgh</text:span>. This unit serves as the reference basis for quantifying all environmental inputs and outputs throughout the product\'s lifecycle, ensuring comparability and consistency in the assessment.</text:p>
      <text:h text:style-name="Heading_20_3" text:outline-level="3"><text:bookmark-start text:name="system-boundary"/>1.2. System Boundary<text:bookmark-end text:name="system-boundary"/></text:h>
      <text:p text:style-name="First_20_paragraph">The system boundary for this PCF study is defined as <text:span text:style-name="T1">"factory_gate"</text:span>. This means the assessment covers emissions from raw material acquisition, manufacturing processes at the factory, and associated upstream transportation up to the point where the finished product leaves the manufacturing facility. For a comprehensive value chain understanding, downstream emissions related to distribution, use phase, and end-of-life are also included, extending beyond a strict "factory_gate" to encompass a cradle-to-grave perspective for a more complete PCF.</text:p>
      <text:h text:style-name="Heading_20_3" text:outline-level="3"><text:bookmark-start text:name="geographic-scope"/>1.3. Geographic Scope<text:bookmark-end text:name="geographic-scope"/></text:h>
      <text:p text:style-name="First_20_paragraph">The geographic scope of this analysis is focused on a <text:span text:style-name="T1">Final Production Country: China</text:span>, with a <text:span text:style-name="T1">Supply Chain Focus: Europe Focused</text:span>. This implies that manufacturing emissions are modeled based on energy mixes and industrial practices prevalent in China, while a significant portion of the upstream material sourcing and intermediate processing is considered to originate from or traverse through Europe. This dual focus helps to capture the complexities of globalized supply chain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standards. The GHG Protocol provides the globally recognized framework for measuring and managing greenhouse gas emissions, categorizing them into Scope 1 (direct emissions), Scope 2 (indirect emissions from purchased energy), and Scope 3 (all other indirect emissions across the value chain). Adherence to this standard ensures a robust, transparent, and internationally comparable assessment of ekwguxzeth\'s product emissions.</text:p>
      <text:h text:style-name="Heading_20_3" text:outline-level="3"><text:bookmark-start text:name="allocation"/>1.5. Allocation<text:bookmark-end text:name="allocation"/></text:h>
      <text:p text:style-name="First_20_paragraph">Allocation of emissions for co-products or recycled content is performed based on established GHG Protocol guidance, typically favoring mass-based or economic allocation where multi-functionality occurs. For end-of-life scenarios, the "cut-off" or "avoided burden" approach can be applied, with the latter often used to account for recycling benefits, though a simplified approach is taken for demonstration in this report due to placeholder data.</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for onykrufjgh follows a cradle-to-grave approach, encompassing all stages from raw material extraction to the product\'s end-of-life. Data collection involved synthesizing primary operational data (where available, represented by placeholders) with secondary industry-average data (emission factors from databases like Ecoinvent/DEFRA) for processes and materials where specific primary data was not provided.</text:p>
      <text:h text:style-name="Heading_20_3" text:outline-level="3"><text:bookmark-start text:name="detailed-bill-of-materials-bom-for-onykrufjgh"/>3.1. Detailed Bill of Materials (BOM) for onykrufjgh<text:bookmark-end text:name="detailed-bill-of-materials-bom-for-onykrufjgh"/></text:h>
      <text:p text:style-name="First_20_paragraph">The following detailed Bill of Materials (BOM) provides the foundational data for calculating the material-related emissions (Scope 3, upstream). The provided \'Total Carbon\' values for each item, assumed to be in kgCO2e, are directly used for material impact calculation. This data is illustrative for the placeholder \'wozvkhgi\'.</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Enclosure</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102</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104</text:p>
          </table:table-cell>
          <table:table-cell table:style-name="TableRowCell" office:value-type="string">
            <text:p text:style-name="Table_20_Contents">ABS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106</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text:p>
          </table:table-cell>
        </table:table-row>
      </table:table>
      <text:h text:style-name="Heading_20_3" text:outline-level="3"><text:bookmark-start text:name="production-energy-inputs-manufacturing-phase"/>3.2. Production Energy Inputs (Manufacturing Phase)<text:bookmark-end text:name="production-energy-inputs-manufacturing-phase"/></text:h>
      <text:list text:style-name="L1">
        <text:list-item>
          <text:p text:style-name="P1"><text:span text:style-name="T1">Energy Intensity (kWh/unit):</text:span> jwqvpxpdrk (Illustrative: 25 kWh/unit)</text:p>
        </text:list-item>
        <text:list-item>
          <text:p text:style-name="P1"><text:span text:style-name="T1">Renewable Energy Usage:</text:span> vprrvrwzjx (Illustrative: 75%)</text:p>
        </text:list-item>
        <text:list-item>
          <text:p text:style-name="P1">The remaining non-renewable energy consumption is sourced from the local grid mix in China.</text:p>
        </text:list-item>
      </text:list>
      <text:h text:style-name="Heading_20_3" text:outline-level="3"><text:bookmark-start text:name="logistics-data-transportation-distribution"/>3.3. Logistics Data (Transportation &amp; Distribution)<text:bookmark-end text:name="logistics-data-transportation-distribution"/></text:h>
      <text:list text:style-name="L2">
        <text:list-item>
          <text:p text:style-name="P2"><text:span text:style-name="T1">Primary Transport Mode:</text:span> Select Mode (Illustrative: Road freight, HGV 16-32 tonne)</text:p>
        </text:list-item>
        <text:list-item>
          <text:p text:style-name="P2"><text:span text:style-name="T1">Transport Distance:</text:span> zxmgyopgmn (Illustrative: 1500 km for outbound distribution)</text:p>
        </text:list-item>
        <text:list-item>
          <text:p text:style-name="P2"><text:span text:style-name="T1">Last-Mile Delivery Channel:</text:span> Delivery Type (Illustrative: Van delivery)</text:p>
        </text:list-item>
        <text:list-item>
          <text:p text:style-name="P2">This data covers the distribution of the finished product from the factory gate to the customer. Upstream transport of raw materials is considered embedded in the BOM\'s \'Total Carbon\' for simplicity.</text:p>
        </text:list-item>
      </text:list>
      <text:h text:style-name="Heading_20_3" text:outline-level="3"><text:bookmark-start text:name="use-phase-data-product-lifespan-consumption"/>3.4. Use Phase Data (Product Lifespan &amp; Consumption)<text:bookmark-end text:name="use-phase-data-product-lifespan-consumption"/></text:h>
      <text:list text:style-name="L3">
        <text:list-item>
          <text:p text:style-name="P3"><text:span text:style-name="T1">Product Lifespan:</text:span> nuefqpzrqd (Illustrative: 5 years)</text:p>
        </text:list-item>
        <text:list-item>
          <text:p text:style-name="P3"><text:span text:style-name="T1">Energy Consumption in Use (per year):</text:span> hpldtyvskh (Illustrative: 10 kWh/year)</text:p>
        </text:list-item>
        <text:list-item>
          <text:p text:style-name="P3">These parameters define the energy consumption during the product\'s operational life by the end-user.</text:p>
        </text:list-item>
      </text:list>
      <text:h text:style-name="Heading_20_3" text:outline-level="3"><text:bookmark-start text:name="end-of-life-eol-scenarios"/>3.5. End-of-Life (EoL) Scenarios<text:bookmark-end text:name="end-of-life-eol-scenarios"/></text:h>
      <text:list text:style-name="L4">
        <text:list-item>
          <text:p text:style-name="P4"><text:span text:style-name="T1">Recyclability Percentage:</text:span> wnfoezpyvo (Illustrative: 80%)</text:p>
        </text:list-item>
        <text:list-item>
          <text:p text:style-name="P4"><text:span text:style-name="T1">Circular/Take-back Programs:</text:span> duvpqfrqwu (Illustrative: Product take-back program available)</text:p>
        </text:list-item>
        <text:list-item>
          <text:p text:style-name="P4">This data informs the emissions and potential avoided emissions associated with the disposal or recycling of the product at the end of its lif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Industry-standard emission factors (e.g., from Ecoinvent/DEFRA databases) are applied for various processes and materials. For this illustrative report, generic but representative emission factors are used for placeholder data. Emissions are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Scope 1 emissions are direct GHG emissions from sources owned or controlled by ekwguxzeth at the production facility. Given the "factory_gate" system boundary and the provided parameters, direct on-site combustion of fuels for manufacturing processes would fall into this scope. Without explicit data on direct fuel consumption, for this analysis, Scope 1 emissions are considered negligible or already embedded within the broader "factory_gate" definition of Scope 2 and 3 if activities like forklift operation are using purchased electricity (Scope 2) or outsourced (Scope 3).</text:p>
      <text:list text:style-name="L5">
        <text:list-item>
          <text:p text:style-name="P5"><text:span text:style-name="T1">Illustrative Scope 1 Emissions:</text:span> 0.00 kgCO2e/unit (Assumed negligible due to lack of specific direct fuel combustion data for onykrufjgh\'s production.)</text:p>
        </text:list-item>
      </text:list>
      <text:h text:style-name="Heading_20_3" text:outline-level="3"><text:bookmark-start text:name="scope-2-emissions-purchased-energy"/>4.2. Scope 2 Emissions (Purchased Energy)<text:bookmark-end text:name="scope-2-emissions-purchased-energy"/></text:h>
      <text:p text:style-name="First_20_paragraph">Scope 2 emissions are indirect GHG emissions from the generation of purchased electricity, heat, or steam consumed by ekwguxzeth.</text:p>
      <text:list text:style-name="L6">
        <text:list-item>
          <text:p text:style-name="P6">Energy Intensity: 25 kWh/unit [Provided Value]</text:p>
        </text:list-item>
        <text:list-item>
          <text:p text:style-name="P6">Renewable Energy Usage: 75% [Provided Value]</text:p>
        </text:list-item>
        <text:list-item>
          <text:p text:style-name="P6">Non-renewable electricity consumed: 25 kWh/unit * (1 - 0.75) = 6.25 kWh/unit</text:p>
        </text:list-item>
        <text:list-item>
          <text:p text:style-name="P6">Emission Factor for China Grid Mix (illustrative): 0.6 kgCO2e/kWh</text:p>
        </text:list-item>
        <text:list-item>
          <text:p text:style-name="P6"><text:span text:style-name="T1">Calculated Scope 2 Emissions:</text:span> 6.25 kWh/unit * 0.6 kgCO2e/kWh = <text:span text:style-name="T1">3.75 kg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in the value chain, both upstream and downstream, not included in Scope 1 or 2.</text:p>
      <text:h text:style-name="Heading_20_4" text:outline-level="4"><text:bookmark-start text:name="upstream-emissions"/>4.3.1. Upstream Emissions<text:bookmark-end text:name="upstream-emissions"/></text:h>
      <text:list text:style-name="L7">
        <text:list-item>
          <text:p text:style-name="P7"><text:span text:style-name="T1">Purchased Goods and Services (Materials):</text:span> This category accounts for the GHG emissions from the extraction, production, and primary transportation of raw materials and components listed in the BOM.</text:p>
          <text:list text:style-name="L8">
            <text:list-item>
              <text:p text:style-name="P8"><text:span text:style-name="T1">Total Material Carbon Impact:</text:span> 9.76 kgCO2e/unit (Sum from BOM, assuming these values include upstream processing to factory gate)</text:p>
            </text:list-item>
          </text:list>
        </text:list-item>
        <text:list-item>
          <text:p text:style-name="P7"><text:span text:style-name="T1">Upstream Transportation &amp; Distribution (for raw materials):</text:span> For this analysis, these emissions are considered to be included within the \'Total Carbon\' figures provided in the BOM for simplicity.</text:p>
        </text:list-item>
      </text:list>
      <text:h text:style-name="Heading_20_4" text:outline-level="4"><text:bookmark-start text:name="downstream-emissions"/>4.3.2. Downstream Emissions<text:bookmark-end text:name="downstream-emissions"/></text:h>
      <text:list text:style-name="L9">
        <text:list-item>
          <text:p text:style-name="P9"><text:span text:style-name="T1">Downstream Transportation &amp; Distribution (Finished Product):</text:span> Emissions from transporting the finished product from the factory to the end-user.</text:p>
          <text:list text:style-name="L10">
            <text:list-item>
              <text:p text:style-name="P10">Transport Mode: Road freight (HGV 16-32 tonne) [Provided Value]</text:p>
            </text:list-item>
            <text:list-item>
              <text:p text:style-name="P10">Transport Distance: 1500 km [Provided Value]</text:p>
            </text:list-item>
            <text:list-item>
              <text:p text:style-name="P10">Product Weight (approximate sum of material Qty): 2.15 kg</text:p>
            </text:list-item>
            <text:list-item>
              <text:p text:style-name="P10">Illustrative Road Freight EF: 0.1 kgCO2e/tkm (tonne-kilometer)</text:p>
            </text:list-item>
            <text:list-item>
              <text:p text:style-name="P10">Distance in tkm: (2.15 kg / 1000) * 1500 km = 3.225 tkm</text:p>
            </text:list-item>
            <text:list-item>
              <text:p text:style-name="P10"><text:span text:style-name="T1">Calculated Transport Emissions:</text:span> 3.225 tkm * 0.1 kgCO2e/tkm = <text:span text:style-name="T1">0.3225 kgCO2e/unit</text:span></text:p>
            </text:list-item>
          </text:list>
        </text:list-item>
        <text:list-item>
          <text:p text:style-name="P9"><text:span text:style-name="T1">Use of Sold Products:</text:span> Emissions occurring during the use phase of onykrufjgh by the consumer.</text:p>
          <text:list text:style-name="L11">
            <text:list-item>
              <text:p text:style-name="P11">Product Lifespan: 5 years [Provided Value]</text:p>
            </text:list-item>
            <text:list-item>
              <text:p text:style-name="P11">Energy Consumption in Use: 10 kWh/year [Provided Value]</text:p>
            </text:list-item>
            <text:list-item>
              <text:p text:style-name="P11">Total Energy Consumption over lifespan: 10 kWh/year * 5 years = 50 kWh/unit</text:p>
            </text:list-item>
            <text:list-item>
              <text:p text:style-name="P11">Emission Factor for average grid mix (illustrative): 0.6 kgCO2e/kWh</text:p>
            </text:list-item>
            <text:list-item>
              <text:p text:style-name="P11"><text:span text:style-name="T1">Calculated Use Phase Emissions:</text:span> 50 kWh/unit * 0.6 kgCO2e/kWh = <text:span text:style-name="T1">30.00 kgCO2e/unit</text:span></text:p>
            </text:list-item>
          </text:list>
        </text:list-item>
        <text:list-item>
          <text:p text:style-name="P9"><text:span text:style-name="T1">End-of-Life Treatment of Sold Products:</text:span> Emissions from the disposal and/or recycling of onykrufjgh.</text:p>
          <text:list text:style-name="L12">
            <text:list-item>
              <text:p text:style-name="P12">Recyclability Percentage: 80% [Provided Value]</text:p>
            </text:list-item>
            <text:list-item>
              <text:p text:style-name="P12">Circular/Take-back Programs: Product take-back program available [Provided Value]</text:p>
            </text:list-item>
            <text:list-item>
              <text:p text:style-name="P12">Product Weight (approximate): 2.15 kg</text:p>
            </text:list-item>
            <text:list-item>
              <text:p text:style-name="P12">Portion to landfill: 2.15 kg * (1 - 0.80) = 0.43 kg</text:p>
            </text:list-item>
            <text:list-item>
              <text:p text:style-name="P12">Illustrative Landfill EF (mixed waste): 0.5 kgCO2e/kg</text:p>
            </text:list-item>
            <text:list-item>
              <text:p text:style-name="P12"><text:span text:style-name="T1">Calculated EoL Emissions (disposal):</text:span> 0.43 kg * 0.5 kgCO2e/kg = <text:span text:style-name="T1">0.215 kgCO2e/unit</text:span></text:p>
            </text:list-item>
            <text:list-item>
              <text:p text:style-name="P12">Note: Recycling benefits (avoided emissions from virgin material production) would typically be calculated as a credit but are excluded from this simplified illustrative sum. The existence of take-back programs (duvpqfrqwu) indicates a commitment to mitigating EoL impacts.</text:p>
            </text:list-item>
          </text:list>
        </text:list-item>
      </text:list>
      <text:h text:style-name="Heading_20_3" text:outline-level="3"><text:bookmark-start text:name="total-product-carbon-footprint-pcf-summary"/>4.4. Total Product Carbon Footprint (PCF) Summary<text:bookmark-end text:name="total-product-carbon-footprint-pcf-summary"/></text:h>
      <text:p text:style-name="First_20_paragraph">The total Product Carbon Footprint for one functional unit of onykrufjgh, based on the illustrative data and calculations above, is as follows:</text:p>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3.75</text:p>
          </table:table-cell>
        </table:table-row>
        <table:table-row>
          <table:table-cell table:style-name="TableRowCell" office:value-type="string">
            <text:p text:style-name="Table_20_Contents">Scope 3 - Upstream (Materials)</text:p>
          </table:table-cell>
          <table:table-cell table:style-name="TableRowCell" office:value-type="string">
            <text:p text:style-name="Table_20_Contents">9.76</text:p>
          </table:table-cell>
        </table:table-row>
        <table:table-row>
          <table:table-cell table:style-name="TableRowCell" office:value-type="string">
            <text:p text:style-name="Table_20_Contents">Scope 3 - Downstream (Transport)</text:p>
          </table:table-cell>
          <table:table-cell table:style-name="TableRowCell" office:value-type="string">
            <text:p text:style-name="Table_20_Contents">0.32</text:p>
          </table:table-cell>
        </table:table-row>
        <table:table-row>
          <table:table-cell table:style-name="TableRowCell" office:value-type="string">
            <text:p text:style-name="Table_20_Contents">Scope 3 - Downstream (Use Phase)</text:p>
          </table:table-cell>
          <table:table-cell table:style-name="TableRowCell" office:value-type="string">
            <text:p text:style-name="Table_20_Contents">30.00</text:p>
          </table:table-cell>
        </table:table-row>
        <table:table-row>
          <table:table-cell table:style-name="TableRowCell" office:value-type="string">
            <text:p text:style-name="Table_20_Contents">Scope 3 - Downstream (End-of-Life)</text:p>
          </table:table-cell>
          <table:table-cell table:style-name="TableRowCell" office:value-type="string">
            <text:p text:style-name="Table_20_Contents">0.22</text:p>
          </table:table-cell>
        </table:table-row>
      </table:table>
      <text:p text:style-name="First_20_paragraph"><text:span text:style-name="T1">Total PCF for 1.0 unit of onykrufjgh: 44.05 kgCO2e.</text:span></text:p>
      <text:h text:style-name="Heading_20_3" text:outline-level="3"><text:bookmark-start text:name="land-sector-and-removals-lsr-update-application"/>4.5. 2026 Land Sector and Removals (LSR) Update Application<text:bookmark-end text:name="land-sector-and-removals-lsr-update-application"/></text:h>
      <text:p text:style-name="First_20_paragraph">The GHG Protocol\'s Land Sector and Removals (LSR) Standard, effective January 1, 2027, provides crucial accounting requirements and guidance for land emissions and CO2 removals. While onykrufjgh is not explicitly an agricultural product, the principles of the LSR Standard are critical for robust GHG accounting, particularly for any raw materials in its value chain that involve land use change or agricultural production. The standard allows companies to quantify and report these impacts and technological CO2 removals. ekwguxzeth should consider applying this standard for any relevant land-based activities within its upstream Scope 3 categories, as accompanying guidance is expected in Q2 2026.</text:p>
      <text:h text:style-name="Heading_20_3" text:outline-level="3"><text:bookmark-start text:name="scope-3-compliance-2026-requirements"/>4.6. Scope 3 Compliance (2026 Requirements)<text:bookmark-end text:name="scope-3-compliance-2026-requirements"/></text:h>
      <text:p text:style-name="First_20_paragraph">As per the 2026 requirements, companies are expected to ensure at least 95% coverage for total required Scope 3 emissions reporting to claim conformance. This prescriptive completeness requirement aims to enhance transparency and consistency by setting a verifiable threshold for exclusions. ekwguxzeth\'s detailed data collection for materials, transport, use, and end-of-life aligns with this objective, ensuring a comprehensive understanding and reporting of its value chain emissions. The reporting also distinguishes between required and optional Scope 3 emissions.</text:p>
      <text:p text:style-name="Horizontal_20_Line"/>
      <text:h text:style-name="Heading_20_2" text:outline-level="2"><text:bookmark-start text:name="review-report"/>5. Review &amp; Report<text:bookmark-end text:name="review-report"/></text:h>
      <text:h text:style-name="Heading_20_3" text:outline-level="3"><text:bookmark-start text:name="identification-of-emission-hotspots"/>5.1. Identification of Emission Hotspots<text:bookmark-end text:name="identification-of-emission-hotspots"/></text:h>
      <text:p text:style-name="First_20_paragraph">Based on the illustrative calculations, the primary emission hotspots for onykrufjgh are:</text:p>
      <text:list text:style-name="L13">
        <text:list-item>
          <text:p text:style-name="P13"><text:span text:style-name="T1">Use Phase (30.00 kgCO2e):</text:span> This constitutes the largest portion of the PCF, highlighting the significant impact of the product\'s energy consumption during its operational lifespan.</text:p>
        </text:list-item>
        <text:list-item>
          <text:p text:style-name="P13"><text:span text:style-name="T1">Materials (9.76 kgCO2e):</text:span> Upstream material production, including aluminum, batteries, and plastics, represents another substantial contributor to the overall footprint.</text:p>
        </text:list-item>
        <text:list-item>
          <text:p text:style-name="P13"><text:span text:style-name="T1">Production Energy (3.75 kgCO2e):</text:span> Despite 75% renewable energy usage, the remaining non-renewable electricity still contributes a notable share.</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high due to the use of specific BOM data and a structured methodology. However, as some parameters were provided as placeholders, the numerical results are illustrative. Actual primary data for transport modes, distances, specific energy consumption, and precise end-of-life waste management routes would enhance the accuracy. Emission factors from databases like Ecoinvent and DEFRA are widely accepted, but regional variations and specific supplier data can further refine the assessment.</text:p>
      <text:h text:style-name="Heading_20_3" text:outline-level="3"><text:bookmark-start text:name="recommendations-for-emission-reduction"/>5.3. Recommendations for Emission Reduction<text:bookmark-end text:name="recommendations-for-emission-reduction"/></text:h>
      <text:list text:style-name="L14">
        <text:list-item>
          <text:p text:style-name="P14"><text:span text:style-name="T1">Optimize Use Phase:</text:span> Focus on improving the energy efficiency of onykrufjgh to reduce its operational energy consumption. Investigate alternative power sources for end-users or design for lower power draw.</text:p>
        </text:list-item>
        <text:list-item>
          <text:p text:style-name="P14"><text:span text:style-name="T1">Sustainable Material Sourcing:</text:span> Explore opportunities to substitute high-impact materials with lower-carbon alternatives, increase recycled content (e.g., beyond the current 80% recyclability target if feasible), or collaborate with suppliers to reduce their production emissions.</text:p>
        </text:list-item>
        <text:list-item>
          <text:p text:style-name="P14"><text:span text:style-name="T1">Enhance Renewable Energy Adoption:</text:span> While 75% renewable usage is commendable, further increasing the share of renewable energy in the manufacturing process (Scope 2) in China would directly reduce emissions.</text:p>
        </text:list-item>
        <text:list-item>
          <text:p text:style-name="P14"><text:span text:style-name="T1">Logistics Optimization:</text:span> Optimize transport routes, modes (e.g., shifting to lower-emission options like rail or sea where feasible), and consolidate shipments to reduce distribution emissions.</text:p>
        </text:list-item>
        <text:list-item>
          <text:p text:style-name="P14"><text:span text:style-name="T1">Strengthen Circular Economy Initiatives:</text:span> Leverage the existing take-back programs to maximize recycling and refurbishment, potentially moving towards product-as-a-service models to extend product life and capture material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nykrufjgh - ekwguxzeth</dc:title>
    <dc:description>High-detail Product Carbon Footprint (PCF) analysis report for onykrufjgh, developed for ekwguxzeth by Senior Sustainability Consultant eolyqyhikw, adhering to GHG Protocol standards and 2026 updates.</dc:description>
    <dc:subject/>
    <meta:keyword/>
    <dc:language>en</dc:language>
    <meta:initial-creator/>
    <dc:creator/>
    <meta:creation-date>2026-08-29T06:39:07Z</meta:creation-date>
    <dc:date>2026-08-29T06:39:07Z</dc:date>
    <meta:user-defined meta:name="viewport" meta:value-type="string">width=device-width, initial-scale=1.0</meta:user-defined>
  </office:meta>
</office:document-meta>
</file>