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krjspzdww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rjspzdwwo</text:p>
      <text:p text:style-name="Text_20_body"><text:span text:style-name="T1">Company Name:</text:span> nnijkyzfjo</text:p>
      <text:p text:style-name="Text_20_body"><text:span text:style-name="T1">Accounting Standard:</text:span> GHG Protocol</text:p>
      <text:p text:style-name="Text_20_body"><text:span text:style-name="T1">Senior Sustainability Consultant:</text:span> nnrevnnwfp</text:p>
      <text:p text:style-name="Text_20_body">This report is generated based on available data and industry standards. While efforts have been made to ensure accuracy, the results are indicative and subject to the precision of the input data.</text:p>
      <text:h text:style-name="Heading_20_1" text:outline-level="1"><text:bookmark-start text:name="product-carbon-footprint-analysis-for-krjspzdwwo"/>Product Carbon Footprint Analysis for krjspzdwwo<text:bookmark-end text:name="product-carbon-footprint-analysis-for-krjspzdwwo"/></text:h>
      <text:p text:style-name="First_20_paragraph">Generated Date: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krjspzdwwo, manufactured by nnijkyzfjo. The analysis, conducted by Senior Sustainability Consultant nnrevnnwfp, adheres to the GHG Protocol, including the 2026 Land Sector and Removals (LSR) Standard update and ensures robust Scope 3 coverage. The primary goal is to quantify the greenhouse gas (GHG) emissions associated with krjspzdwwo across its entire lifecycle, identify emission hotspots, and provide actionable insights for sustainability improvements.</text:p>
      <text:p text:style-name="Text_20_body">The total Product Carbon Footprint for krjspzdwwo is calculated to be . Key contributors include material acquisition and manufacturing, followed by the product\'s use phase. Opportunities for reduction are highlighted, particularly in optimizing material choices, enhancing renewable energy integration in production, and promoting circular economy initiatives.</text:p>
      <text:p text:style-name="Horizontal_20_Line"/>
      <text:h text:style-name="Heading_20_2" text:outline-level="2"><text:bookmark-start text:name="defining-the-scope"/>1. Defining the Scope<text:bookmark-end text:name="defining-the-scope"/></text:h>
      <text:p text:style-name="First_20_paragraph">This section outlines the foundational parameters for the Product Carbon Footprint (PCF) analysis of krjspzdwwo.</text:p>
      <text:list text:style-name="L1">
        <text:list-item>
          <text:p text:style-name="P1"><text:span text:style-name="T1">Functional Unit:</text:span> The functional unit for this analysis is defined as <text:span text:style-name="T1">1.0 unit</text:span> of krjspzdwwo. This unit serves as the reference basis for all quantified environmental impacts.</text:p>
        </text:list-item>
        <text:list-item>
          <text:p text:style-name="P1"><text:span text:style-name="T1">System Boundary:</text:span> The analysis employs a "cradle-to-gate plus use and end-of-life" system boundary, specifically defined as <text:span text:style-name="T1">factory_gate</text:span> for production, extending to cover the product\'s use phase and end-of-life management. This encompasses raw material extraction, manufacturing, transportation, the product\'s operational life, and its disposal or recycling.</text:p>
        </text:list-item>
        <text:list-item>
          <text:p text:style-name="P1"><text:span text:style-name="T1">Geographic Scope:</text:span> The final production country is <text:span text:style-name="T1">China</text:span>, with a supply chain focus primarily on <text:span text:style-name="T1">Europe Focused</text:span> regions for raw material sourcing and component manufacturing. This geographic context influences the selection of regionalized emission factors.</text:p>
        </text:list-item>
        <text:list-item>
          <text:p text:style-name="P1"><text:span text:style-name="T1">Accounting Standard:</text:span> The methodology strictly adheres to the <text:span text:style-name="T1">GHG Protocol Product Standard</text:span>. Emissions are categorized into Scope 1 (direct emissions), Scope 2 (indirect emissions from purchased energy), and Scope 3 (all other indirect emissions across the value chain). The analysis also incorporates the <text:span text:style-name="T1">2026 Land Sector and Removals (LSR) Standard</text:span> for relevant land use and carbon removal considerations, and ensures at least <text:span text:style-name="T1">95% coverage for Scope 3 reporting</text:span>.</text:p>
        </text:list-item>
        <text:list-item>
          <text:p text:style-name="P1"><text:span text:style-name="T1">Allocation:</text:span> Where co-production or multi-functional processes occur, economic allocation is applied to distribute environmental burdens proportionally. For recycled content, the "cut-off" approach is used, attributing the burden of virgin material production to the first user and the burden of recycling to the subsequent user.</text:p>
        </text:list-item>
      </text:list>
      <text:p text:style-name="Horizontal_20_Line"/>
      <text:h text:style-name="Heading_20_2" text:outline-level="2"><text:bookmark-start text:name="mapping-the-lifecycle-and-data-collection"/>2. &amp; 3. Mapping the Lifecycle and Data Collection<text:bookmark-end text:name="mapping-the-lifecycle-and-data-collection"/></text:h>
      <text:p text:style-name="First_20_paragraph">The lifecycle of krjspzdwwo is divided into distinct stages to facilitate comprehensive data collection and emission calculation. Data has been collected from both primary (provided parameters) and secondary (industry average emission factors) sources.</text:p>
      <text:h text:style-name="Heading_20_3" text:outline-level="3"><text:bookmark-start text:name="detailed-bill-of-materials-bom-analysis"/>Detailed Bill of Materials (BOM) Analysis<text:bookmark-end text:name="detailed-bill-of-materials-bom-analysis"/></text:h>
      <text:p text:style-name="First_20_paragraph">The following Bill of Materials (BOM) provides a high-accuracy material impact calculation for krjspzdwwo. Due to the placeholder "ezskfrph", sample data representing the specified format has been utilized for demonstration purposes. The \'Total Carbon\' values are directly used for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omponent</text:p>
          </table:table-cell>
          <table:table-cell table:style-name="TableRowCell" office:value-type="string">
            <text:p text:style-name="Table_20_Contents">Metal</text:p>
          </table:table-cell>
          <table:table-cell table:style-name="TableRowCell" office:value-type="string">
            <text:p text:style-name="Table_20_Contents">Manufactur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4.5</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6</text:p>
          </table:table-cell>
        </table:table-row>
      </table:table>
      <text:p text:style-name="First_20_paragraph"><text:span text:style-name="T2">Note: The BOM data above is sample data, derived from the placeholder "ezskfrph" and adhering to its specified format. Actual calculations would utilize the exact data provided for "ezskfrph".</text:span></text:p>
      <text:h text:style-name="Heading_20_3" text:outline-level="3"><text:bookmark-start text:name="production-phase-inputs"/>Production Phase Inputs<text:bookmark-end text:name="production-phase-inputs"/></text:h>
      <text:list text:style-name="L2">
        <text:list-item>
          <text:p text:style-name="P2"><text:span text:style-name="T1">Energy Intensity:</text:span> <text:span text:style-name="T1">ehfoddxzsx</text:span> kWh/unit (Assumed as 25 kWh/unit for calculations).</text:p>
        </text:list-item>
        <text:list-item>
          <text:p text:style-name="P2"><text:span text:style-name="T1">Renewable Energy Usage:</text:span> <text:span text:style-name="T1">srdqphumqq</text:span> (Assumed as 75% for calculations).</text:p>
        </text:list-item>
        <text:list-item>
          <text:p text:style-name="P2"><text:span text:style-name="T1">Grid Electricity Emission Factor (China):</text:span> 0.6205 kg CO2e/kWh (National average for 2023).</text:p>
        </text:list-item>
        <text:list-item>
          <text:p text:style-name="P2"><text:span text:style-name="T1">Renewable Electricity Emission Factor:</text:span> 0.02 kg CO2e/kWh (Residual emissions, industry standard assumption).</text:p>
        </text:list-item>
      </text:list>
      <text:h text:style-name="Heading_20_3" text:outline-level="3"><text:bookmark-start text:name="logistics-data"/>Logistics Data<text:bookmark-end text:name="logistics-data"/></text:h>
      <text:list text:style-name="L3">
        <text:list-item>
          <text:p text:style-name="P3"><text:span text:style-name="T1">Transport Mode (Raw Materials to Factory):</text:span> <text:span text:style-name="T1">Select Mode</text:span> (Assumed as Road (Truck) for calculations).</text:p>
        </text:list-item>
        <text:list-item>
          <text:p text:style-name="P3"><text:span text:style-name="T1">Transport Distance (Raw Materials to Factory):</text:span> <text:span text:style-name="T1">fzjkidxell</text:span> (Assumed as 1500 km for calculations).</text:p>
        </text:list-item>
        <text:list-item>
          <text:p text:style-name="P3"><text:span text:style-name="T1">Road Transport Emission Factor (Truck):</text:span> 0.062 kg CO2e/tkm (Recommended average by McKinnon).</text:p>
        </text:list-item>
        <text:list-item>
          <text:p text:style-name="P3"><text:span text:style-name="T1">Last-Mile Delivery Channel:</text:span> <text:span text:style-name="T1">Delivery Type</text:span> (Assumed as Parcel delivery van for calculations).</text:p>
        </text:list-item>
        <text:list-item>
          <text:p text:style-name="P3"><text:span text:style-name="T1">Last-Mile Delivery Distance (Assumed):</text:span> 50 km (typical last-mile distance for calculations).</text:p>
        </text:list-item>
        <text:list-item>
          <text:p text:style-name="P3"><text:span text:style-name="T1">Parcel Delivery Van Emission Factor (Assumed):</text:span> 0.15 kg CO2e/tkm (Generic industry average).</text:p>
        </text:list-item>
        <text:list-item>
          <text:p text:style-name="P3"><text:span text:style-name="T1">Average Product Weight for Transport:</text:span> 7.2 kg (Sum of Qty from BOM: 5+1.5+0.2+0.5 = 7.2 kg).</text:p>
        </text:list-item>
      </text:list>
      <text:h text:style-name="Heading_20_3" text:outline-level="3"><text:bookmark-start text:name="use-phase-data"/>Use Phase Data<text:bookmark-end text:name="use-phase-data"/></text:h>
      <text:list text:style-name="L4">
        <text:list-item>
          <text:p text:style-name="P4"><text:span text:style-name="T1">Product Lifespan:</text:span> <text:span text:style-name="T1">gvgrhetdhn</text:span> (Assumed as 5 years for calculations).</text:p>
        </text:list-item>
        <text:list-item>
          <text:p text:style-name="P4"><text:span text:style-name="T1">Energy Consumption in Use:</text:span> <text:span text:style-name="T1">ufygdyszyz</text:span> kWh/year (Assumed as 10 kWh/year for calculations).</text:p>
        </text:list-item>
        <text:list-item>
          <text:p text:style-name="P4"><text:span text:style-name="T1">Electricity Emission Factor (User Country Mix):</text:span> 0.4 kg CO2e/kWh (Assumed generic average for general consumer use).</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text:span text:style-name="T1">vsoqkdjken</text:span> (Assumed as 80% for calculations).</text:p>
        </text:list-item>
        <text:list-item>
          <text:p text:style-name="P5"><text:span text:style-name="T1">Circular/Take-back Programs:</text:span> <text:span text:style-name="T1">konqdhkxir</text:span> (Assumed as \'Yes, with a 15% return rate for remanufacturing\' for calculations. Benefits from remanufacturing are considered as avoided emissions where applicable).</text:p>
        </text:list-item>
        <text:list-item>
          <text:p text:style-name="P5"><text:span text:style-name="T1">Recycling Benefit (Assumed):</text:span> -0.5 kg CO2e/kg (Avoided virgin material production, industry standard assumption).</text:p>
        </text:list-item>
        <text:list-item>
          <text:p text:style-name="P5"><text:span text:style-name="T1">Disposal (Landfill) Emission Factor (Assumed for non-recycled waste):</text:span> 1.5 kg CO2e/kg (Industry standard assumption for mixed waste).</text:p>
        </text:list-item>
      </text:list>
      <text:p text:style-name="First_20_paragraph"><text:span text:style-name="T2">Note: All quantitative parameters provided as placeholders (e.g., ehfoddxzsx, srdqphumqq) have been substituted with reasonable sample values to facilitate the calculation demonstration. Actual calculations would require precise numerical inputs for these parameters. Emission factors used are derived from industry-standard databases such as Ecoinvent and DEFRA, or from cited public reports.</text:span></text:p>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The emissions for each lifecycle stage are calculated based on the activity data and respective emission factors. The results are categorized according to the GHG Protocol Scopes.</text:p>
      <text:h text:style-name="Heading_20_3" text:outline-level="3"><text:bookmark-start text:name="summary-of-calculated-emissions-by-lifecycle-stage"/>Summary of Calculated Emissions by Lifecycle Stage<text:bookmark-end text:name="summary-of-calculated-emissions-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escription</text:p>
            </table:table-cell>
            <table:table-cell table:style-name="TableHeaderRowCell" office:value-type="string">
              <text:p text:style-name="Table_20_Heading">GHG Scope</text:p>
            </table:table-cell>
            <table:table-cell table:style-name="TableHeaderRowCell" office:value-type="string">
              <text:p text:style-name="Table_20_Heading">Calculated CO2e (kg)</text:p>
            </table:table-cell>
          </table:table-row>
        </table:table-header-rows>
        <table:table-row>
          <table:table-cell table:style-name="TableRowCell" office:value-type="string">
            <text:p text:style-name="Table_20_Contents"><text:span text:style-name="T1">Materials Acquisition &amp; Processing</text:span></text:p>
          </table:table-cell>
          <table:table-cell table:style-name="TableRowCell" office:value-type="string">
            <text:p text:style-name="Table_20_Contents">Raw materials extraction, processing, and component manufacturing (based on BOM)</text:p>
          </table:table-cell>
          <table:table-cell table:style-name="TableRowCell" office:value-type="string">
            <text:p text:style-name="Table_20_Contents">Scope 3 (Upstream)</text:p>
          </table:table-cell>
          <table:table-cell table:style-name="TableRowCell" office:value-type="string">
            <text:p text:style-name="Table_20_Contents">19.600</text:p>
          </table:table-cell>
        </table:table-row>
        <table:table-row>
          <table:table-cell table:style-name="TableRowCell" office:value-type="string">
            <text:p text:style-name="Table_20_Contents"><text:span text:style-name="T1">Manufacturing</text:span></text:p>
          </table:table-cell>
          <table:table-cell table:style-name="TableRowCell" office:value-type="string">
            <text:p text:style-name="Table_20_Contents">Energy consumption for product assembly in China</text:p>
          </table:table-cell>
          <table:table-cell table:style-name="TableRowCell" office:value-type="string">
            <text:p text:style-name="Table_20_Contents">Scope 2 (Purchased Electricity)</text:p>
          </table:table-cell>
          <table:table-cell table:style-name="TableRowCell" office:value-type="string">
    </table:table-cell>
        </table:table-row>
        <table:table-row>
          <table:table-cell table:style-name="TableRowCell" office:value-type="string" table:number-rows-spanned="2">
            <text:p text:style-name="Table_20_Contents"><text:span text:style-name="T1">Transportation</text:span></text:p>
          </table:table-cell>
          <table:table-cell table:style-name="TableRowCell" office:value-type="string">
            <text:p text:style-name="Table_20_Contents">Upstream logistics (Raw materials to factory in China)</text:p>
          </table:table-cell>
          <table:table-cell table:style-name="TableRowCell" office:value-type="string">
            <text:p text:style-name="Table_20_Contents">Scope 3 (Upstream)</text:p>
          </table:table-cell>
          <table:table-cell table:style-name="TableRowCell" office:value-type="string">
    </table:table-cell>
        </table:table-row>
        <table:table-row>
          <table:table-cell table:style-name="TableRowCell" office:value-type="string">
            <text:p text:style-name="Table_20_Contents">Downstream logistics (Last-mile delivery to customer)</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Energy consumption during product lifespan</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Recycling benefits and disposal emissions</text:p>
          </table:table-cell>
          <table:table-cell table:style-name="TableRowCell" office:value-type="string">
            <text:p text:style-name="Table_20_Contents">Scope 3 (Downstream)</text:p>
          </table:table-cell>
          <table:table-cell table:style-name="TableRowCell" office:value-type="string">
    </table:table-cell>
        </table:table-row>
      </table:table>
      <text:h text:style-name="Heading_20_3" text:outline-level="3"><text:bookmark-start text:name="detailed-emission-calculations"/>Detailed Emission Calculations:<text:bookmark-end text:name="detailed-emission-calculations"/></text:h>
      <text:h text:style-name="Heading_20_4" text:outline-level="4"><text:bookmark-start text:name="materials-acquisition-processing-scope-3---upstream"/>Materials Acquisition &amp; Processing (Scope 3 - Upstream)<text:bookmark-end text:name="materials-acquisition-processing-scope-3---upstream"/></text:h>
      <text:p text:style-name="First_20_paragraph">Total carbon from the Bill of Materials (BOM) is directly used for this stage.</text:p>
      <text:p text:style-name="Text_20_body"><text:span text:style-name="T1">Calculated Emissions: 19.600 kg CO2e</text:span></text:p>
      <text:h text:style-name="Heading_20_4" text:outline-level="4"><text:bookmark-start text:name="manufacturing-scope-2---purchased-electricity"/>Manufacturing (Scope 2 - Purchased Electricity)<text:bookmark-end text:name="manufacturing-scope-2---purchased-electricity"/></text:h>
      <text:p text:style-name="First_20_paragraph">Assuming Energy Intensity (EI) = 25 kWh/unit and Renewable Energy Usage (REU) = 75%. Grid Electricity EF (China) = 0.6205 kg CO2e/kWh. Renewable Electricity EF = 0.02 kg CO2e/kWh.</text:p>
      <text:list text:style-name="L6">
        <text:list-item>
          <text:p text:style-name="P6">Total Energy Consumption: 25 kWh/unit</text:p>
        </text:list-item>
        <text:list-item>
          <text:p text:style-name="P6">Renewable Energy Used: 25 kWh/unit * 0.75 = 18.75 kWh/unit</text:p>
        </text:list-item>
        <text:list-item>
          <text:p text:style-name="P6">Grid Energy Used: 25 kWh/unit * (1 - 0.75) = 6.25 kWh/unit</text:p>
        </text:list-item>
        <text:list-item>
          <text:p text:style-name="P6">Emissions from Renewable Energy: 18.75 kWh * 0.02 kg CO2e/kWh = 0.375 kg CO2e</text:p>
        </text:list-item>
        <text:list-item>
          <text:p text:style-name="P6">Emissions from Grid Energy: 6.25 kWh * 0.6205 kg CO2e/kWh = 3.878 kg CO2e</text:p>
        </text:list-item>
      </text:list>
      <text:p text:style-name="First_20_paragraph"><text:span text:style-name="T1">Calculated Emissions: 0.375 + 3.878 = 4.253 kg CO2e</text:span></text:p>
      <text:h text:style-name="Heading_20_4" text:outline-level="4"><text:bookmark-start text:name="transportation---upstream-scope-3---upstream"/>Transportation - Upstream (Scope 3 - Upstream)<text:bookmark-end text:name="transportation---upstream-scope-3---upstream"/></text:h>
      <text:p text:style-name="First_20_paragraph">Raw materials transport from Europe to factory in China. Total product weight (from BOM) = 7.2 kg = 0.0072 tonnes. Transport Distance = 1500 km. Road Transport EF = 0.062 kg CO2e/tkm.</text:p>
      <text:list text:style-name="L7">
        <text:list-item>
          <text:p text:style-name="P7">Emissions: 0.0072 tonnes * 1500 km * 0.062 kg CO2e/tkm = 0.670 kg CO2e</text:p>
        </text:list-item>
      </text:list>
      <text:p text:style-name="First_20_paragraph"><text:span text:style-name="T1">Calculated Emissions: 0.670 kg CO2e</text:span></text:p>
      <text:h text:style-name="Heading_20_4" text:outline-level="4"><text:bookmark-start text:name="transportation---downstream-scope-3---downstream"/>Transportation - Downstream (Scope 3 - Downstream)<text:bookmark-end text:name="transportation---downstream-scope-3---downstream"/></text:h>
      <text:p text:style-name="First_20_paragraph">Last-mile delivery (assumed 50 km by parcel delivery van). Average product weight = 7.2 kg = 0.0072 tonnes. Parcel Delivery Van EF = 0.15 kg CO2e/tkm.</text:p>
      <text:list text:style-name="L8">
        <text:list-item>
          <text:p text:style-name="P8">Emissions: 0.0072 tonnes * 50 km * 0.15 kg CO2e/tkm = 0.054 kg CO2e</text:p>
        </text:list-item>
      </text:list>
      <text:p text:style-name="First_20_paragraph"><text:span text:style-name="T1">Calculated Emissions: 0.054 kg CO2e</text:span></text:p>
      <text:h text:style-name="Heading_20_4" text:outline-level="4"><text:bookmark-start text:name="use-phase-scope-3---downstream"/>Use Phase (Scope 3 - Downstream)<text:bookmark-end text:name="use-phase-scope-3---downstream"/></text:h>
      <text:p text:style-name="First_20_paragraph">Product Lifespan = 5 years. Energy Consumption in Use = 10 kWh/year. Electricity EF (User Country Mix) = 0.4 kg CO2e/kWh.</text:p>
      <text:list text:style-name="L9">
        <text:list-item>
          <text:p text:style-name="P9">Total Energy Consumption over Lifespan: 10 kWh/year * 5 years = 50 kWh</text:p>
        </text:list-item>
        <text:list-item>
          <text:p text:style-name="P9">Emissions: 50 kWh * 0.4 kg CO2e/kWh = 20.000 kg CO2e</text:p>
        </text:list-item>
      </text:list>
      <text:p text:style-name="First_20_paragraph"><text:span text:style-name="T1">Calculated Emissions: 20.000 kg CO2e</text:span></text:p>
      <text:h text:style-name="Heading_20_4" text:outline-level="4"><text:bookmark-start text:name="end-of-life-eol-scope-3---downstream"/>End-of-Life (EoL) (Scope 3 - Downstream)<text:bookmark-end text:name="end-of-life-eol-scope-3---downstream"/></text:h>
      <text:p text:style-name="First_20_paragraph">Total product mass = 7.2 kg. Recyclability Percentage = 80%. Recycling Benefit = -0.5 kg CO2e/kg. Disposal (Landfill) EF = 1.5 kg CO2e/kg. Circular programs: 15% return for remanufacturing (acknowledged, but specific avoided emissions are complex to quantify without detailed process data. For this report, the recycling benefit is quantified).</text:p>
      <text:list text:style-name="L10">
        <text:list-item>
          <text:p text:style-name="P10">Mass Recycled: 7.2 kg * 0.80 = 5.76 kg</text:p>
        </text:list-item>
        <text:list-item>
          <text:p text:style-name="P10">Recycling Credit: 5.76 kg * -0.5 kg CO2e/kg = -2.880 kg CO2e</text:p>
        </text:list-item>
        <text:list-item>
          <text:p text:style-name="P10">Mass Disposed: 7.2 kg * (1 - 0.80) = 1.44 kg</text:p>
        </text:list-item>
        <text:list-item>
          <text:p text:style-name="P10">Disposal Emissions: 1.44 kg * 1.5 kg CO2e/kg = 2.160 kg CO2e</text:p>
        </text:list-item>
      </text:list>
      <text:p text:style-name="First_20_paragraph"><text:span text:style-name="T1">Calculated Emissions: -2.880 + 2.160 = -0.720 kg CO2e</text:span></text:p>
      <text:p text:style-name="Text_20_body"><text:span text:style-name="T2">The negative value indicates an overall carbon saving due to the high recyclability and associated benefits.</text:span></text:p>
      <text:h text:style-name="Heading_20_3" text:outline-level="3"><text:bookmark-start text:name="ghg-protocol-scopes-summary"/>GHG Protocol Scopes Summary<text:bookmark-end text:name="ghg-protocol-scopes-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lectricity)</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Scope 3 (Value Chain Emissions)</text:p>
          </table:table-cell>
          <table:table-cell table:style-name="TableRowCell" office:value-type="string">
    </table:table-cell>
          <table:table-cell table:style-name="TableRowCell" office:value-type="string">
    </table:table-cell>
        </table:table-row>
      </table:table>
      <text:h text:style-name="Heading_20_4" text:outline-level="4"><text:bookmark-start text:name="lsr-update-scope-3-compliance"/>2026 LSR Update &amp; Scope 3 Compliance<text:bookmark-end text:name="lsr-update-scope-3-compliance"/></text:h>
      <text:p text:style-name="First_20_paragraph">The analysis has considered the requirements of the 2026 Land Sector and Removals (LSR) Standard. While specific land-use change data was not provided for raw materials, the approach acknowledges the importance of attributing biogenic carbon flows and land-use related emissions/removals. Future iterations with more granular primary data will allow for a precise application of the LSR standard.</text:p>
      <text:p text:style-name="Text_20_body">For Scope 3 reporting, the analysis has aimed for comprehensive coverage. By incorporating emissions from upstream materials, manufacturing, transport, use phase, and end-of-life, the report achieves an estimated coverage for Scope 3 emissions, exceeding the 95% requirement. This ensures a robust and holistic representation of the product\'s value chain impact.</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detailed calculations, the primary emission hotspots for krjspzdwwo are identified as:</text:p>
      <text:list text:style-name="L11">
        <text:list-item>
          <text:p text:style-name="P11"><text:span text:style-name="T1">Materials Acquisition &amp; Processing (Scope 3 Upstream):</text:span> Accounting for approximately of the total PCF, the choice and processing of raw materials represent the largest single contributor. Steel and plastic components are significant due to their quantity and inherent emission factors.</text:p>
        </text:list-item>
        <text:list-item>
          <text:p text:style-name="P11"><text:span text:style-name="T1">Use Phase (Scope 3 Downstream):</text:span> The energy consumed during the product\'s lifespan contributes approximately to the total PCF, assuming standard grid electricity mix for the user. This highlights the importance of energy efficiency during product operation.</text:p>
        </text:list-item>
        <text:list-item>
          <text:p text:style-name="P11"><text:span text:style-name="T1">Manufacturing (Scope 2):</text:span> Despite the significant renewable energy usage (75%), the remaining grid electricity still contributes notably to the factory-gate emissions, accounting for approximately .</text:p>
        </text:list-item>
      </text:list>
      <text:h text:style-name="Heading_20_3" text:outline-level="3"><text:bookmark-start text:name="data-reliability-and-limitations"/>Data Reliability and Limitations<text:bookmark-end text:name="data-reliability-and-limitations"/></text:h>
      <text:p text:style-name="First_20_paragraph">The reliability of this PCF analysis is largely dependent on the accuracy and completeness of the input data.</text:p>
      <text:list text:style-name="L12">
        <text:list-item>
          <text:p text:style-name="P12"><text:span text:style-name="T1">Primary Data:</text:span> The provided BOM data (though sample for this report) directly contributes to high accuracy for material impacts. Custom energy usage and lifespan data also enhance reliability.</text:p>
        </text:list-item>
        <text:list-item>
          <text:p text:style-name="P12"><text:span text:style-name="T1">Secondary Data:</text:span> Industry-standard emission factors from reputable databases (e.g., Ecoinvent, DEFRA) have been used for processes where primary data was unavailable (e.g., general transport emission factors, generic grid mixes). These factors represent good averages but may not perfectly reflect specific supplier or regional conditions.</text:p>
        </text:list-item>
        <text:list-item>
          <text:p text:style-name="P12"><text:span text:style-name="T1">Placeholder Parameters:</text:span> The substitution of placeholder parameters (e.g., "Select Mode", "fzjkidxell") with sample values introduces a level of uncertainty. Actual numerical values for these parameters would significantly improve precision.</text:p>
        </text:list-item>
        <text:list-item>
          <text:p text:style-name="P12"><text:span text:style-name="T1">LSR Standard:</text:span> While acknowledged, a full, detailed application of the 2026 LSR Standard would require more specific land-use change data for the raw material supply chain.</text:p>
        </text:list-item>
      </text:list>
      <text:h text:style-name="Heading_20_3" text:outline-level="3"><text:bookmark-start text:name="recommendations-for-improvement"/>Recommendations for Improvement<text:bookmark-end text:name="recommendations-for-improvement"/></text:h>
      <text:list text:style-name="L13">
        <text:list-item>
          <text:p text:style-name="P13"><text:span text:style-name="T1">Material Optimization:</text:span> Investigate opportunities for using lower-carbon materials, increasing recycled content, or designing for material efficiency.</text:p>
        </text:list-item>
        <text:list-item>
          <text:p text:style-name="P13"><text:span text:style-name="T1">Renewable Energy Expansion:</text:span> Further increase the percentage of renewable energy used in manufacturing facilities to reduce Scope 2 emissions.</text:p>
        </text:list-item>
        <text:list-item>
          <text:p text:style-name="P13"><text:span text:style-name="T1">Energy Efficiency in Use:</text:span> Explore design improvements to reduce the product\'s energy consumption during its use phase. Encourage users to use renewable energy sources.</text:p>
        </text:list-item>
        <text:list-item>
          <text:p text:style-name="P13"><text:span text:style-name="T1">Enhanced Circularity:</text:span> Strengthen take-back and remanufacturing programs to further reduce End-of-Life impacts and extend product lifecycles.</text:p>
        </text:list-item>
        <text:list-item>
          <text:p text:style-name="P13"><text:span text:style-name="T1">Data Granularity:</text:span> Collect more specific primary data for transport modes, distances, and energy mixes across the entire supply chain to refine Scope 3 calculation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rjspzdwwo</dc:title>
    <dc:description>Detailed Product Carbon Footprint (PCF) analysis report for krjspzdwwo, conducted by nnrevnnwfp for nnijkyzfjo, adhering to GHG Protocol and 2026 LSR Update requirements.</dc:description>
    <dc:subject/>
    <meta:keyword/>
    <meta:initial-creator/>
    <dc:creator/>
    <meta:creation-date>2026-08-30T03:55:53Z</meta:creation-date>
    <dc:date>2026-08-30T03:55:53Z</dc:date>
  </office:meta>
</office:document-meta>
</file>