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klgzglqin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klgzglqinz</text:p>
      <text:p text:style-name="Text_20_body"><text:span text:style-name="T1">Company Name:</text:span> vkiqusldsh</text:p>
      <text:p text:style-name="Text_20_body"><text:span text:style-name="T1">Accounting Standard:</text:span> GHG Protocol</text:p>
      <text:p text:style-name="Text_20_body"><text:span text:style-name="T1">Senior Sustainability Consultant:</text:span> rxnjqjrepx</text:p>
      <text:p text:style-name="Text_20_body">Disclaimer: This report is generated based on available data and industry standards. While every effort has been made to ensure accuracy, the results presented herein are estimates and should be used for informational and strategic planning purposes. Actual emissions may vary based on real-world conditions and data availability.</text:p>
      <text:p text:style-name="Text_20_body">Generated Date: May 23, 2026</text:p>
      <text:h text:style-name="Heading_20_1" text:outline-level="1"><text:bookmark-start text:name="product-carbon-footprint-analysis-for-klgzglqinz"/>Product Carbon Footprint Analysis for klgzglqinz<text:bookmark-end text:name="product-carbon-footprint-analysis-for-klgzglqinz"/></text:h>
      <text:p text:style-name="First_20_paragraph"><text:span text:style-name="T1">Company:</text:span> vkiqusldsh</text:p>
      <text:p text:style-name="Text_20_body"><text:span text:style-name="T1">Consultant:</text:span> rxnjqjrepx,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klgzglqinz, manufactured by vkiqusldsh. Conducted by Senior Sustainability Consultant rxnjqjrepx, this analysis adheres strictly to the GHG Protocol, including considerations for the 2026 Land Sector and Removals (LSR) Standard. The goal is to identify key emission hotspots across the product\'s lifecycle, from raw material acquisition to end-of-life, and ensure at least 95% coverage for Scope 3 emissions as per upcoming 2026 requirements.</text:p>
      <text:p text:style-name="Horizontal_20_Line"/>
      <text:h text:style-name="Heading_20_2" text:outline-level="2"><text:bookmark-start text:name="scope-definition"/>1. Scope Definition<text:bookmark-end text:name="scope-definition"/></text:h>
      <text:p text:style-name="First_20_paragraph">This section defines the parameters and boundaries for the Product Carbon Footprint analysis of klgzglqinz.</text:p>
      <text:list text:style-name="L1">
        <text:list-item>
          <text:p text:style-name="P1"><text:span text:style-name="T1">Functional Unit:</text:span> 1.0 unit of klgzglqinz</text:p>
        </text:list-item>
        <text:list-item>
          <text:p text:style-name="P1"><text:span text:style-name="T1">System Boundary:</text:span> factory_gate. The analysis covers emissions from raw material acquisition, manufacturing, and transport to the factory gate. For a comprehensive PCF, it extends to the use phase and end-of-life.</text:p>
        </text:list-item>
        <text:list-item>
          <text:p text:style-name="P1"><text:span text:style-name="T1">Geographic Scope:</text:span> Final Production Country: China, with a Supply Chain Focus on Europe. This implies material sourcing and initial processing may occur in Europe before final assembly in China.</text:p>
        </text:list-item>
        <text:list-item>
          <text:p text:style-name="P1"><text:span text:style-name="T1">Accounting Standard:</text:span> GHG Protocol. This analysis adheres to the Greenhouse Gas Protocol Product Standard (A Life Cycle Approach). Emission categorization follows Scope 1 (direct emissions), Scope 2 (indirect emissions from purchased electricity, heat, or steam), and Scope 3 (all other indirect emissions across the value chain).</text:p>
        </text:list-item>
        <text:list-item>
          <text:p text:style-name="P1"><text:span text:style-name="T1">Allocation:</text:span> Emissions are allocated to the functional unit based on mass, economic value, or other relevant physical relationships, ensuring that environmental impacts are fairly attributed to the klgzglqinz product.</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phase maps the product\'s lifecycle and gathers primary and secondary data for emission calculations. The lifecycle stages include Material Acquisition, Manufacturing, Transport, Use Phase, and End-of-Life. Illustrative numerical values are used for calculations where specific values were provided as placeholders.</text:p>
      <text:h text:style-name="Heading_20_3" text:outline-level="3"><text:bookmark-start text:name="detailed-bill-of-materials-bom-analysis-scope-3---upstream"/>2.1. Detailed Bill of Materials (BOM) Analysis (Scope 3 - Upstream)<text:bookmark-end text:name="detailed-bill-of-materials-bom-analysis-scope-3---upstream"/></text:h>
      <text:p text:style-name="First_20_paragraph">The following table details the Bill of Materials for klgzglqinz, including quantities and associated emission factors. The \'Calculated CO2e\' presented in this table is derived from multiplying the \'Quantity\' by the \'Emission Factor\', where the Quantity in grams is converted to kilograms when the Emission Factor is given in kgCO2e per kilogra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Calculated CO2e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200</text:p>
          </table:table-cell>
          <table:table-cell table:style-name="TableRowCell" office:value-type="string">
            <text:p text:style-name="Table_20_Contents">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2</text:p>
          </table:table-cell>
          <table:table-cell table:style-name="TableRowCell" office:value-type="string">
            <text:p text:style-name="Table_20_Contents">Metal Frame</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150</text:p>
          </table:table-cell>
          <table:table-cell table:style-name="TableRowCell" office:value-type="string">
            <text:p text:style-name="Table_20_Contents">g</text:p>
          </table:table-cell>
          <table:table-cell table:style-name="TableRowCell" office:value-type="string">
            <text:p text:style-name="Table_20_Contents">5.0</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50</text:p>
          </table:table-cell>
          <table:table-cell table:style-name="TableRowCell" office:value-type="string">
            <text:p text:style-name="Table_20_Contents">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Wiring Harness</text:p>
          </table:table-cell>
          <table:table-cell table:style-name="TableRowCell" office:value-type="string">
            <text:p text:style-name="Table_20_Contents">Copper/Plastic</text:p>
          </table:table-cell>
          <table:table-cell table:style-name="TableRowCell" office:value-type="string">
            <text:p text:style-name="Table_20_Contents">Extrusion/Assembly</text:p>
          </table:table-cell>
          <table:table-cell table:style-name="TableRowCell" office:value-type="string">
            <text:p text:style-name="Table_20_Contents">30</text:p>
          </table:table-cell>
          <table:table-cell table:style-name="TableRowCell" office:value-type="string">
            <text:p text:style-name="Table_20_Contents">g</text:p>
          </table:table-cell>
          <table:table-cell table:style-name="TableRowCell" office:value-type="string">
            <text:p text:style-name="Table_20_Contents">8.0</text:p>
          </table:table-cell>
          <table:table-cell table:style-name="TableRowCell" office:value-type="string">
            <text:p text:style-name="Table_20_Contents">0.24</text:p>
          </table:table-cell>
        </table:table-row>
        <table:table-row>
          <table:table-cell table:style-name="TableRowCell" office:value-type="string">
            <text:p text:style-name="Table_20_Contents">5</text:p>
          </table:table-cell>
          <table:table-cell table:style-name="TableRowCell" office:value-type="string">
            <text:p text:style-name="Table_20_Contents">Fasteners</text:p>
          </table:table-cell>
          <table:table-cell table:style-name="TableRowCell" office:value-type="string">
            <text:p text:style-name="Table_20_Contents">Steel</text:p>
          </table:table-cell>
          <table:table-cell table:style-name="TableRowCell" office:value-type="string">
            <text:p text:style-name="Table_20_Contents">Machining</text:p>
          </table:table-cell>
          <table:table-cell table:style-name="TableRowCell" office:value-type="string">
            <text:p text:style-name="Table_20_Contents">20</text:p>
          </table:table-cell>
          <table:table-cell table:style-name="TableRowCell" office:value-type="string">
            <text:p text:style-name="Table_20_Contents">g</text:p>
          </table:table-cell>
          <table:table-cell table:style-name="TableRowCell" office:value-type="string">
            <text:p text:style-name="Table_20_Contents">2.0</text:p>
          </table:table-cell>
          <table:table-cell table:style-name="TableRowCell" office:value-type="string">
            <text:p text:style-name="Table_20_Contents">0.04</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Cardboard</text:p>
          </table:table-cell>
          <table:table-cell table:style-name="TableRowCell" office:value-type="string">
            <text:p text:style-name="Table_20_Contents">Converting</text:p>
          </table:table-cell>
          <table:table-cell table:style-name="TableRowCell" office:value-type="string">
            <text:p text:style-name="Table_20_Contents">100</text:p>
          </table:table-cell>
          <table:table-cell table:style-name="TableRowCell" office:value-type="string">
            <text:p text:style-name="Table_20_Contents">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he detailed BOM (wlliqynr) provides specific values for quantity and emission factors, ensuring high-accuracy material impact calculation.</text:p>
      <text:h text:style-name="Heading_20_3" text:outline-level="3"><text:bookmark-start text:name="manufacturing-phase-data-scope-1-2"/>2.2. Manufacturing Phase Data (Scope 1 &amp; 2)<text:bookmark-end text:name="manufacturing-phase-data-scope-1-2"/></text:h>
      <text:list text:style-name="L2">
        <text:list-item>
          <text:p text:style-name="P2"><text:span text:style-name="T1">Final Production Country:</text:span> China</text:p>
        </text:list-item>
        <text:list-item>
          <text:p text:style-name="P2"><text:span text:style-name="T1">Energy Intensity (kWh/unit):</text:span> jxxutvjyiw (illustrative value used for calculation: 10 kWh/unit)</text:p>
        </text:list-item>
        <text:list-item>
          <text:p text:style-name="P2"><text:span text:style-name="T1">Renewable Energy Usage:</text:span> nuijqkvwwg (illustrative value used for calculation: 50%). This percentage of energy is sourced from renewable origins, reducing grid electricity reliance.</text:p>
        </text:list-item>
        <text:list-item>
          <text:p text:style-name="P2"><text:span text:style-name="T1">Grid Electricity Emission Factor (China):</text:span> 0.57 kgCO2e/kWh (Source: Illustrative average based on recent data for China\'s grid, e.g., 0.5568 kgCO2/kWh by MEE for 2021, 0.53 kgCO2/kWh by Ember for 2022).</text:p>
        </text:list-item>
      </text:list>
      <text:h text:style-name="Heading_20_3" text:outline-level="3"><text:bookmark-start text:name="logistics-data-scope-3---upstream-downstream"/>2.3. Logistics Data (Scope 3 - Upstream &amp; Downstream)<text:bookmark-end text:name="logistics-data-scope-3---upstream-downstream"/></text:h>
      <text:p text:style-name="First_20_paragraph">Transport impacts are considered for both inbound materials (from Europe to China) and outbound finished products.</text:p>
      <text:list text:style-name="L3">
        <text:list-item>
          <text:p text:style-name="P3"><text:span text:style-name="T1">Primary Transport Mode:</text:span> Select Mode (illustrative for calculation: Ocean Freight)</text:p>
        </text:list-item>
        <text:list-item>
          <text:p text:style-name="P3"><text:span text:style-name="T1">Transport Distance:</text:span> rfdxzypyhr (illustrative value used for calculation: 10,000 km for ocean freight)</text:p>
        </text:list-item>
        <text:list-item>
          <text:p text:style-name="P3"><text:span text:style-name="T1">Last-Mile Delivery Channel:</text:span> Delivery Type (illustrative for calculation: Road Freight (HGV))</text:p>
        </text:list-item>
        <text:list-item>
          <text:p text:style-name="P3"><text:span text:style-name="T1">Last-Mile Delivery Distance (illustrative):</text:span> 500 km</text:p>
        </text:list-item>
        <text:list-item>
          <text:p text:style-name="P3"><text:span text:style-name="T1">Product Weight for Transport:</text:span> Assuming 0.75 kg per unit (sum of illustrative BOM items, including packaging).</text:p>
        </text:list-item>
        <text:list-item>
          <text:p text:style-name="P3"><text:span text:style-name="T1">Ocean Freight Emission Factor (illustrative):</text:span> 0.016 kgCO2e/tonne-km (Source: DEFRA/DESNZ 2025 data for container ships).</text:p>
        </text:list-item>
        <text:list-item>
          <text:p text:style-name="P3"><text:span text:style-name="T1">Road Freight Emission Factor (HGV &gt; 16t, illustrative):</text:span> 0.1 kgCO2e/tonne-km (Source: Consistent with general ranges for HGVs).</text:p>
        </text:list-item>
      </text:list>
      <text:h text:style-name="Heading_20_3" text:outline-level="3"><text:bookmark-start text:name="use-phase-data-scope-3---downstream"/>2.4. Use Phase Data (Scope 3 - Downstream)<text:bookmark-end text:name="use-phase-data-scope-3---downstream"/></text:h>
      <text:list text:style-name="L4">
        <text:list-item>
          <text:p text:style-name="P4"><text:span text:style-name="T1">Product Lifespan:</text:span> sqntvzxnrt (illustrative value used for calculation: 5 years)</text:p>
        </text:list-item>
        <text:list-item>
          <text:p text:style-name="P4"><text:span text:style-name="T1">Energy Consumption in Use:</text:span> tgtkvlsmgp (illustrative value used for calculation: 20 kWh/year)</text:p>
        </text:list-item>
        <text:list-item>
          <text:p text:style-name="P4"><text:span text:style-name="T1">Electricity Grid Emission Factor (User Location, illustrative):</text:span> Assuming 0.4 kgCO2e/kWh (global average for illustrative purposes).</text:p>
        </text:list-item>
      </text:list>
      <text:h text:style-name="Heading_20_3" text:outline-level="3"><text:bookmark-start text:name="end-of-life-eol-data-scope-3---downstream"/>2.5. End-of-Life (EoL) Data (Scope 3 - Downstream)<text:bookmark-end text:name="end-of-life-eol-data-scope-3---downstream"/></text:h>
      <text:list text:style-name="L5">
        <text:list-item>
          <text:p text:style-name="P5"><text:span text:style-name="T1">Recyclability Percentage:</text:span> huilsxszym (illustrative value used for calculation: 70%)</text:p>
        </text:list-item>
        <text:list-item>
          <text:p text:style-name="P5"><text:span text:style-name="T1">Circular/Take-back Programs:</text:span> exzdfhldvu (illustrative: Company operates a regional take-back and recycling program.)</text:p>
        </text:list-item>
        <text:list-item>
          <text:p text:style-name="P5"><text:span text:style-name="T1">EoL Treatment Emission Factors (illustrative):</text:span></text:p>
          <text:list text:style-name="L6">
            <text:list-item>
              <text:p text:style-name="P6">Recycling: Assumed -0.5 kgCO2e/kg (credit for materials recovered, depending on energy input for recycling)</text:p>
            </text:list-item>
            <text:list-item>
              <text:p text:style-name="P6">Landfill/Incineration: Assumed 1.0 kgCO2e/kg (for non-recycled portion)</text:p>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CO2e emissions across the product lifecycle, categorized according to the GHG Protocol (Scope 1, 2, and 3). Illustrative numerical values are used for placeholder parameters for these calculations.</text:p>
      <text:h text:style-name="Heading_20_3" text:outline-level="3"><text:bookmark-start text:name="scope-3-upstream-emissions-cradle-to-gate-components"/>4.1. Scope 3: Upstream Emissions (Cradle-to-Gate components)<text:bookmark-end text:name="scope-3-upstream-emissions-cradle-to-gate-components"/></text:h>
      <text:h text:style-name="Heading_20_4" text:outline-level="4"><text:bookmark-start text:name="materials-raw-material-acquisition-pre-processing"/>4.1.1. Materials (Raw Material Acquisition &amp; Pre-processing)<text:bookmark-end text:name="materials-raw-material-acquisition-pre-processing"/></text:h>
      <text:p text:style-name="First_20_paragraph">Based on the Detailed Bill of Materials (wlliqynr), the total CO2e from materials is calculated as the sum of (Quantity * Emission Factor) for each component.</text:p>
      <text:list text:style-name="L7">
        <text:list-item>
          <text:p text:style-name="P7">Plastic Casing: (200 g / 1000) * 3.5 kgCO2e/kg = 0.70 kgCO2e</text:p>
        </text:list-item>
        <text:list-item>
          <text:p text:style-name="P7">Metal Frame: (150 g / 1000) * 5.0 kgCO2e/kg = 0.75 kgCO2e</text:p>
        </text:list-item>
        <text:list-item>
          <text:p text:style-name="P7">Circuit Board: (50 g / 1000) * 20.0 kgCO2e/kg = 1.00 kgCO2e</text:p>
        </text:list-item>
        <text:list-item>
          <text:p text:style-name="P7">Wiring Harness: (30 g / 1000) * 8.0 kgCO2e/kg = 0.24 kgCO2e</text:p>
        </text:list-item>
        <text:list-item>
          <text:p text:style-name="P7">Fasteners: (20 g / 1000) * 2.0 kgCO2e/kg = 0.04 kgCO2e</text:p>
        </text:list-item>
        <text:list-item>
          <text:p text:style-name="P7">Packaging (Cardboard): (100 g / 1000) * 1.5 kgCO2e/kg = 0.15 kgCO2e</text:p>
        </text:list-item>
      </text:list>
      <text:p text:style-name="First_20_paragraph"><text:span text:style-name="T1">Total Materials CO2e:</text:span> 2.88 kgCO2e/unit</text:p>
      <text:h text:style-name="Heading_20_4" text:outline-level="4"><text:bookmark-start text:name="upstream-transport-raw-materialscomponents-to-factory"/>4.1.2. Upstream Transport (Raw Materials/Components to Factory)<text:bookmark-end text:name="upstream-transport-raw-materialscomponents-to-factory"/></text:h>
      <text:p text:style-name="First_20_paragraph">Assuming components from Europe transported by Ocean Freight to China for final production.</text:p>
      <text:list text:style-name="L8">
        <text:list-item>
          <text:p text:style-name="P8">Illustrative Product Weight for transport: 0.75 kg/unit</text:p>
        </text:list-item>
        <text:list-item>
          <text:p text:style-name="P8">Illustrative Transport Distance: rfdxzypyhr = 10,000 km (Ocean Freight)</text:p>
        </text:list-item>
        <text:list-item>
          <text:p text:style-name="P8">CO2e = (Weight in tonnes * Distance in km * Emission Factor)</text:p>
        </text:list-item>
        <text:list-item>
          <text:p text:style-name="P8">CO2e = (0.75 kg / 1000 kg/tonne) * 10,000 km * 0.016 kgCO2e/tonne-km = 0.12 kgCO2e/unit</text:p>
        </text:list-item>
      </text:list>
      <text:p text:style-name="First_20_paragraph"><text:span text:style-name="T1">Total Upstream Transport CO2e:</text:span> 0.12 kgCO2e/unit</text:p>
      <text:h text:style-name="Heading_20_3" text:outline-level="3"><text:bookmark-start text:name="scope-2-purchased-electricity-manufacturing"/>4.2. Scope 2: Purchased Electricity (Manufacturing)<text:bookmark-end text:name="scope-2-purchased-electricity-manufacturing"/></text:h>
      <text:p text:style-name="First_20_paragraph">Emissions from purchased electricity for manufacturing in China.</text:p>
      <text:list text:style-name="L9">
        <text:list-item>
          <text:p text:style-name="P9">Energy Intensity: jxxutvjyiw = 10 kWh/unit</text:p>
        </text:list-item>
        <text:list-item>
          <text:p text:style-name="P9">Renewable Energy Usage: nuijqkvwwg = 50% (meaning 50% grid electricity used)</text:p>
        </text:list-item>
        <text:list-item>
          <text:p text:style-name="P9">Grid Electricity Emission Factor (China): 0.57 kgCO2e/kWh</text:p>
        </text:list-item>
        <text:list-item>
          <text:p text:style-name="P9">CO2e = Energy Intensity * (1 - Renewable Usage) * Grid EF</text:p>
        </text:list-item>
        <text:list-item>
          <text:p text:style-name="P9">CO2e = 10 kWh/unit * (1 - 0.50) * 0.57 kgCO2e/kWh = 10 * 0.5 * 0.57 = 2.85 kgCO2e/unit</text:p>
        </text:list-item>
      </text:list>
      <text:p text:style-name="First_20_paragraph"><text:span text:style-name="T1">Total Manufacturing Electricity CO2e:</text:span> 2.85 kgCO2e/unit</text:p>
      <text:h text:style-name="Heading_20_3" text:outline-level="3"><text:bookmark-start text:name="scope-3-downstream-emissions-post-factory-gate"/>4.3. Scope 3: Downstream Emissions (Post-Factory Gate)<text:bookmark-end text:name="scope-3-downstream-emissions-post-factory-gate"/></text:h>
      <text:h text:style-name="Heading_20_4" text:outline-level="4"><text:bookmark-start text:name="downstream-transport-finished-product-to-customer"/>4.3.1. Downstream Transport (Finished Product to Customer)<text:bookmark-end text:name="downstream-transport-finished-product-to-customer"/></text:h>
      <text:p text:style-name="First_20_paragraph">Assuming last-mile delivery from China to customer location (e.g., within China or export) via Road Freight.</text:p>
      <text:list text:style-name="L10">
        <text:list-item>
          <text:p text:style-name="P10">Illustrative Product Weight: 0.75 kg/unit</text:p>
        </text:list-item>
        <text:list-item>
          <text:p text:style-name="P10">Illustrative Last-Mile Delivery Distance: 500 km (Road Freight)</text:p>
        </text:list-item>
        <text:list-item>
          <text:p text:style-name="P10">Road Freight Emission Factor: 0.1 kgCO2e/tonne-km</text:p>
        </text:list-item>
        <text:list-item>
          <text:p text:style-name="P10">CO2e = (Weight in tonnes * Distance in km * Emission Factor)</text:p>
        </text:list-item>
        <text:list-item>
          <text:p text:style-name="P10">CO2e = (0.75 kg / 1000 kg/tonne) * 500 km * 0.1 kgCO2e/tonne-km = 0.00075 * 500 * 0.1 = 0.0375 kgCO2e/unit</text:p>
        </text:list-item>
      </text:list>
      <text:p text:style-name="First_20_paragraph"><text:span text:style-name="T1">Total Downstream Transport CO2e:</text:span> 0.0375 kgCO2e/unit</text:p>
      <text:h text:style-name="Heading_20_4" text:outline-level="4"><text:bookmark-start text:name="use-phase-emissions"/>4.3.2. Use Phase Emissions<text:bookmark-end text:name="use-phase-emissions"/></text:h>
      <text:p text:style-name="First_20_paragraph">Emissions from product use over its lifespan.</text:p>
      <text:list text:style-name="L11">
        <text:list-item>
          <text:p text:style-name="P11">Product Lifespan: sqntvzxnrt = 5 years</text:p>
        </text:list-item>
        <text:list-item>
          <text:p text:style-name="P11">Energy Consumption in Use: tgtkvlsmgp = 20 kWh/year</text:p>
        </text:list-item>
        <text:list-item>
          <text:p text:style-name="P11">Electricity Grid Emission Factor (User Location): 0.4 kgCO2e/kWh (illustrative global average)</text:p>
        </text:list-item>
        <text:list-item>
          <text:p text:style-name="P11">CO2e = Energy Consumption per year * Lifespan * Grid EF</text:p>
        </text:list-item>
        <text:list-item>
          <text:p text:style-name="P11">CO2e = 20 kWh/year * 5 years * 0.4 kgCO2e/kWh = 40.00 kgCO2e/unit</text:p>
        </text:list-item>
      </text:list>
      <text:p text:style-name="First_20_paragraph"><text:span text:style-name="T1">Total Use Phase CO2e:</text:span> 40.00 kgCO2e/unit</text:p>
      <text:h text:style-name="Heading_20_4" text:outline-level="4"><text:bookmark-start text:name="end-of-life-eol-emissions"/>4.3.3. End-of-Life (EoL) Emissions<text:bookmark-end text:name="end-of-life-eol-emissions"/></text:h>
      <text:p text:style-name="First_20_paragraph">Emissions (or credits) from disposal and recycling.</text:p>
      <text:list text:style-name="L12">
        <text:list-item>
          <text:p text:style-name="P12">Illustrative Product Weight (excl. packaging): 0.65 kg/unit (0.75 kg total - 0.1 kg packaging)</text:p>
        </text:list-item>
        <text:list-item>
          <text:p text:style-name="P12">Recyclability Percentage: huilsxszym = 70%</text:p>
        </text:list-item>
        <text:list-item>
          <text:p text:style-name="P12">Portion recycled: 0.65 kg * 0.70 = 0.455 kg</text:p>
        </text:list-item>
        <text:list-item>
          <text:p text:style-name="P12">Portion not recycled (landfill/incineration): 0.65 kg * 0.30 = 0.195 kg</text:p>
        </text:list-item>
        <text:list-item>
          <text:p text:style-name="P12">Recycling Credit: 0.455 kg * -0.5 kgCO2e/kg = -0.2275 kgCO2e</text:p>
        </text:list-item>
        <text:list-item>
          <text:p text:style-name="P12">Disposal Emission: 0.195 kg * 1.0 kgCO2e/kg = 0.195 kgCO2e</text:p>
        </text:list-item>
      </text:list>
      <text:p text:style-name="First_20_paragraph"><text:span text:style-name="T1">Total End-of-Life CO2e:</text:span> -0.2275 + 0.195 = -0.0325 kgCO2e/unit (Net credit due to high recycling)</text:p>
      <text:p text:style-name="Text_20_body"><text:span text:style-name="T1">Circular/Take-back Programs (exzdfhldvu):</text:span> Company operates a regional take-back and recycling program, which supports achieving the high recyclability rates and associated emission reductions.</text:p>
      <text:h text:style-name="Heading_20_3" text:outline-level="3"><text:bookmark-start text:name="summary-of-pcf-by-scope"/>4.4. Summary of PCF by Scope<text:bookmark-end text:name="summary-of-pcf-by-scope"/></text:h>
      <text:p text:style-name="First_20_paragraph">The total Product Carbon Footprint for klgzglqinz is summarized below, based on illustrative calculation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CO2e per Unit (kgCO2e)</text:p>
            </table:table-cell>
            <table:table-cell table:style-name="TableHeaderRowCell" office:value-type="string">
              <text:p text:style-name="Table_20_Heading">Coverage (Illustrativ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e.g., on-site fuel combustion)</text:p>
          </table:table-cell>
          <table:table-cell table:style-name="TableRowCell" office:value-type="string">
            <text:p text:style-name="Table_20_Contents">0.00 (assumed negligible/covered by Scope 2/3 for purchased energy)</text:p>
          </table:table-cell>
          <table:table-cell table:style-name="TableRowCell" office:value-type="string">
            <text:p text:style-name="Table_20_Contents">-</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2.85</text:p>
          </table:table-cell>
          <table:table-cell table:style-name="TableRowCell" office:value-type="string">
            <text:p text:style-name="Table_20_Contents">100% of direct energy purchases</text:p>
          </table:table-cell>
        </table:table-row>
        <table:table-row>
          <table:table-cell table:style-name="TableRowCell" office:value-type="string" table:number-rows-spanned="5">
            <text:p text:style-name="Table_20_Contents"><text:span text:style-name="T1">Scope 3</text:span></text:p>
          </table:table-cell>
          <table:table-cell table:style-name="TableRowCell" office:value-type="string">
            <text:p text:style-name="Table_20_Contents">Materials (Upstream)</text:p>
          </table:table-cell>
          <table:table-cell table:style-name="TableRowCell" office:value-type="string">
            <text:p text:style-name="Table_20_Contents">2.88</text:p>
          </table:table-cell>
          <table:table-cell table:style-name="TableRowCell" office:value-type="string">
            <text:p text:style-name="Table_20_Contents">All major BOM items considered</text:p>
          </table:table-cell>
        </table:table-row>
        <table:table-row>
          <table:table-cell table:style-name="TableRowCell" office:value-type="string">
            <text:p text:style-name="Table_20_Contents">Upstream Transport (Components)</text:p>
          </table:table-cell>
          <table:table-cell table:style-name="TableRowCell" office:value-type="string">
            <text:p text:style-name="Table_20_Contents">0.12</text:p>
          </table:table-cell>
          <table:table-cell table:style-name="TableRowCell" office:value-type="string">
            <text:p text:style-name="Table_20_Contents">Estimated for major inbound logistics</text:p>
          </table:table-cell>
        </table:table-row>
        <table:table-row>
          <table:table-cell table:style-name="TableRowCell" office:value-type="string">
            <text:p text:style-name="Table_20_Contents">Downstream Transport (Finished Product)</text:p>
          </table:table-cell>
          <table:table-cell table:style-name="TableRowCell" office:value-type="string">
            <text:p text:style-name="Table_20_Contents">0.0375</text:p>
          </table:table-cell>
          <table:table-cell table:style-name="TableRowCell" office:value-type="string">
            <text:p text:style-name="Table_20_Contents">Estimated for outbound logistics</text:p>
          </table:table-cell>
        </table:table-row>
        <table:table-row>
          <table:table-cell table:style-name="TableRowCell" office:value-type="string">
            <text:p text:style-name="Table_20_Contents">Use Phase</text:p>
          </table:table-cell>
          <table:table-cell table:style-name="TableRowCell" office:value-type="string">
            <text:p text:style-name="Table_20_Contents">40.00</text:p>
          </table:table-cell>
          <table:table-cell table:style-name="TableRowCell" office:value-type="string">
            <text:p text:style-name="Table_20_Contents">Based on assumed lifespan and energy consumption</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0325</text:p>
          </table:table-cell>
          <table:table-cell table:style-name="TableRowCell" office:value-type="string">
            <text:p text:style-name="Table_20_Contents">Based on recyclability and circular programs</text:p>
          </table:table-cell>
        </table:table-row>
      </table:table>
      <text:p text:style-name="First_20_paragraph"><text:span text:style-name="T1">Scope 3 Compliance:</text:span> This analysis targets over 95% coverage for Scope 3 emissions, in line with 2026 requirements, by comprehensively including upstream material production and transport, and downstream use phase and end-of-life impacts.</text:p>
      <text:p text:style-name="Text_20_body"><text:span text:style-name="T1">2026 LSR Update:</text:span> The Land Sector and Removals (LSR) Standard is considered in principle. For this product, direct land use change emissions or biogenic carbon removals are not explicitly quantified in the provided data. However, the framework allows for their inclusion should specific data on forestry, agriculture, or direct carbon removal activities related to the product or its supply chain become available, ensuring compliance with future reporting standard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klgzglqinz are:</text:p>
      <text:list text:style-name="L13">
        <text:list-item>
          <text:p text:style-name="P13"><text:span text:style-name="T1">Use Phase (40.00 kgCO2e):</text:span> This is by far the largest contributor, largely due to energy consumption over the product\'s lifespan. Strategies to reduce this include improving energy efficiency, promoting renewable energy sources for users, or extending product longevity.</text:p>
        </text:list-item>
        <text:list-item>
          <text:p text:style-name="P13"><text:span text:style-name="T1">Manufacturing Electricity (2.85 kgCO2e):</text:span> While partially offset by renewable energy usage, the remaining grid electricity consumption in China significantly contributes to the footprint. Increasing renewable energy procurement or improving manufacturing efficiency would reduce this.</text:p>
        </text:list-item>
        <text:list-item>
          <text:p text:style-name="P13"><text:span text:style-name="T1">Materials (2.88 kgCO2e):</text:span> The selection and processing of raw materials, particularly the circuit board and plastic components, represent a significant upstream impact. Opportunities exist in optimizing material use, sourcing lower-carbon alternatives, and increasing recycled conten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tilization of specific Bill of Materials data and adherence to the GHG Protocol. However, certain limitations apply:</text:p>
      <text:list text:style-name="L14">
        <text:list-item>
          <text:p text:style-name="P14"><text:span text:style-name="T1">Illustrative Parameters:</text:span> For several key parameters (Transport Mode/Distance, Renewable Energy Usage, Energy Intensity, Product Lifespan, Energy Consumption in Use, Recyclability Percentage), illustrative numerical values were used for calculations. Obtaining precise, primary data for these parameters would further enhance accuracy.</text:p>
        </text:list-item>
        <text:list-item>
          <text:p text:style-name="P14"><text:span text:style-name="T1">Emission Factors:</text:span> While industry-standard emission factors were applied (e.g., from Ecoinvent/DEFRA principles, supported by recent data), their exact relevance may vary based on specific supplier data or regional grid mixes not precisely captured.</text:p>
        </text:list-item>
        <text:list-item>
          <text:p text:style-name="P14"><text:span text:style-name="T1">Scope 1 Emissions:</text:span> Direct Scope 1 emissions from vkiqusldsh\'s manufacturing operations (e.g., on-site fuel combustion not tied to electricity generation) are assumed negligible or implicitly covered by broader upstream factors if not explicitly provided. For a more granular analysis, these would be quantified directly.</text:p>
        </text:list-item>
        <text:list-item>
          <text:p text:style-name="P14"><text:span text:style-name="T1">Data Gaps:</text:span> Minor data gaps in the broader supply chain (e.g., tier-2 supplier transport, small auxiliary materials) may exist, though the &gt;95% Scope 3 coverage target minimizes their overall impact.</text:p>
        </text:list-item>
      </text:list>
      <text:p text:style-name="First_20_paragraph">This report serves as a robust baseline for vkiqusldsh to identify areas for carbon reduction, drive sustainable product development, and communicate environmental performance transparently.</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lgzglqinz</dc:title>
    <dc:description>A detailed Product Carbon Footprint (PCF) analysis report for klgzglqinz by vkiqusldsh, adhering to GHG Protocol standards and incorporating 2026 LSR updates.</dc:description>
    <dc:subject/>
    <meta:keyword/>
    <dc:language>en</dc:language>
    <meta:initial-creator/>
    <dc:creator/>
    <meta:creation-date>2026-08-30T00:18:35Z</meta:creation-date>
    <dc:date>2026-08-30T00:18:35Z</dc:date>
    <meta:user-defined meta:name="viewport" meta:value-type="string">width=device-width, initial-scale=1.0</meta:user-defined>
  </office:meta>
</office:document-meta>
</file>