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eloeillj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jeloeilljv</text:p>
      <text:p text:style-name="Text_20_body"><text:span text:style-name="T1">Company Name:</text:span> fqsmljsxll</text:p>
      <text:p text:style-name="Text_20_body"><text:span text:style-name="T1">Protocol Data (Accounting Standard):</text:span> GHG Protocol</text:p>
      <text:p text:style-name="Text_20_body"><text:span text:style-name="T1">Senior Sustainability Consultant:</text:span> stzngsgupt</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Product Carbon Footprint Analysis<text:bookmark-end text:name="product-carbon-footprint-analysis"/></text:h>
      <text:p text:style-name="First_20_paragraph">For Product: jeloeilljv | Company: fqsmljsxll</text:p>
      <text:p text:style-name="Text_20_body">Generated Date: May 2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eloeilljv, manufactured by fqsmljsxll, performed by Senior Sustainability Consultant stzngsgupt. The analysis strictly adheres to the GHG Protocol, including the 2026 Land Sector and Removals (LSR) Standard and aims for at least 95% coverage for Scope 3 emissions. The goal is to quantify greenhouse gas (GHG) emissions across the product\'s lifecycle, identify emission hotspots, and provide a foundation for sustainability improvements. The total carbon footprint for jeloeilljv is estimated to be <text:span text:style-name="T1">12.55 kg CO2e</text:span> per functional unit.</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jeloeilljv.</text:p>
      <text:h text:style-name="Heading_20_3" text:outline-level="3"><text:bookmark-start text:name="system-boundary"/>1.2 System Boundary<text:bookmark-end text:name="system-boundary"/></text:h>
      <text:p text:style-name="First_20_paragraph">The system boundary adopted for this analysis is <text:span text:style-name="T1">"factory_gate"</text:span>, encompassing all processes from raw material extraction and processing, manufacturing, through to the factory gate. Additionally, due to the requirements for a comprehensive PCF, the analysis extends to cover downstream activities including transport to consumer, product use, and end-of-life phases, consistent with a cradle-to-grave approach for full Scope 3 coverage.</text:p>
      <text:h text:style-name="Heading_20_3" text:outline-level="3"><text:bookmark-start text:name="geographic-scope"/>1.3 Geographic Scope<text:bookmark-end text:name="geographic-scope"/></text:h>
      <text:p text:style-name="First_20_paragraph">The primary geographic scope for final production is <text:span text:style-name="T1">China</text:span>. The supply chain focus is specifically <text:span text:style-name="T1">Europe Focused</text:span>, implying that upstream raw material and component sourcing, as well as downstream distribution for the European market, are considered with relevant regional data.</text:p>
      <text:h text:style-name="Heading_20_3" text:outline-level="3"><text:bookmark-start text:name="accounting-standard-and-allocation"/>1.4 Accounting Standard and Allocation<text:bookmark-end text:name="accounting-standard-and-allocation"/></text:h>
      <text:p text:style-name="First_20_paragraph">This PCF analysis is conducted in strict accordance with the <text:span text:style-name="T1">GHG Protocol</text:span>. Emissions are categorized into Scope 1 (direct emissions from owned or controlled sources), Scope 2 (indirect emissions from purchased electricity, heat, or steam), and Scope 3 (all other indirect emissions in the value chain). Economic allocation is applied where co-products or by-products exist, ensuring emissions are proportionally assigned based on their economic value. The 2026 Land Sector and Removals (LSR) Standard is applied to account for land use and carbon removals, integrating biogenic carbon flows and land-use change impact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jeloeilljv is mapped across five main stages:</text:p>
      <text:list text:style-name="L1">
        <text:list-item>
          <text:p text:style-name="P1"><text:span text:style-name="T1">Material Acquisition &amp; Pre-processing (Upstream Scope 3):</text:span> Extraction, processing, and manufacturing of raw materials and components, based on the Detailed Bill of Materials (BOM).</text:p>
        </text:list-item>
        <text:list-item>
          <text:p text:style-name="P1"><text:span text:style-name="T1">Manufacturing (Scope 1 &amp; 2):</text:span> Energy consumption and direct emissions from the assembly and final production of jeloeilljv at the fqsmljsxll facility.</text:p>
        </text:list-item>
        <text:list-item>
          <text:p text:style-name="P1"><text:span text:style-name="T1">Transport (Upstream &amp; Downstream Scope 3):</text:span> Transportation of materials and components to the factory, and finished products to the point of sale/consumer.</text:p>
        </text:list-item>
        <text:list-item>
          <text:p text:style-name="P1"><text:span text:style-name="T1">Use Phase (Downstream Scope 3):</text:span> Energy consumption by the product during its operational lifespan.</text:p>
        </text:list-item>
        <text:list-item>
          <text:p text:style-name="P1"><text:span text:style-name="T1">End-of-Life (Downstream Scope 3):</text:span> Disposal, recycling, or recovery processes for the product at the end of its life.</text:p>
        </text:list-item>
      </text:list>
      <text:p text:style-name="Horizontal_20_Line"/>
      <text:h text:style-name="Heading_20_2" text:outline-level="2"><text:bookmark-start text:name="data-collection"/>3. Data Collection<text:bookmark-end text:name="data-collection"/></text:h>
      <text:h text:style-name="Heading_20_3" text:outline-level="3"><text:bookmark-start text:name="detailed-bill-of-materials-bom---rytvmmjh"/>3.1 Detailed Bill of Materials (BOM) - rytvmmjh<text:bookmark-end text:name="detailed-bill-of-materials-bom---rytvmmjh"/></text:h>
      <text:p text:style-name="First_20_paragraph">The following detailed Bill of Materials (BOM) was used for high-accuracy material impact calculation. The \'Total Carbon\' column represents the pre-calculated CO2e emissions associated with the quantity of each material item, derived from the specified emission factor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55</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24</text:p>
          </table:table-cell>
        </table:table-row>
        <table:table-row>
          <table:table-cell table:style-name="TableRowCell" office:value-type="string">
            <text:p text:style-name="Table_20_Contents">5</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6</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Battery Production</text:p>
          </table:table-cell>
          <table:table-cell table:style-name="TableRowCell" office:value-type="string">
            <text:p text:style-name="Table_20_Contents">0.07</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2.1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16</text:p>
          </table:table-cell>
        </table:table-row>
        <table:table-row>
          <table:table-cell table:style-name="TableRowCell" office:value-type="string">
            <text:p text:style-name="Table_20_Contents">8</text:p>
          </table:table-cell>
          <table:table-cell table:style-name="TableRowCell" office:value-type="string">
            <text:p text:style-name="Table_20_Contents">Packaging (Plastic Film)</text:p>
          </table:table-cell>
          <table:table-cell table:style-name="TableRowCell" office:value-type="string">
            <text:p text:style-name="Table_20_Contents">Plastics</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1</text:p>
          </table:table-cell>
        </table:table-row>
      </table:table>
      <text:h text:style-name="Heading_20_3" text:outline-level="3"><text:bookmark-start text:name="energy-inputs-production"/>3.2 Energy Inputs (Production)<text:bookmark-end text:name="energy-inputs-production"/></text:h>
      <text:list text:style-name="L2">
        <text:list-item>
          <text:p text:style-name="P2"><text:span text:style-name="T1">Energy Intensity (kWh/unit):</text:span> xmmztyotdp (5.0 kWh/unit)</text:p>
        </text:list-item>
        <text:list-item>
          <text:p text:style-name="P2"><text:span text:style-name="T1">Renewable Energy Usage:</text:span> spmzikxtxm (60%)</text:p>
        </text:list-item>
        <text:list-item>
          <text:p text:style-name="P2"><text:span text:style-name="T1">Non-renewable Energy Usage:</text:span> 40%</text:p>
        </text:list-item>
        <text:list-item>
          <text:p text:style-name="P2"><text:span text:style-name="T1">Emission Factor (China Grid Mix - illustrative):</text:span> 0.6 kgCO2e/kWh</text:p>
        </text:list-item>
      </text:list>
      <text:h text:style-name="Heading_20_3" text:outline-level="3"><text:bookmark-start text:name="logistics-data"/>3.3 Logistics Data<text:bookmark-end text:name="logistics-data"/></text:h>
      <text:list text:style-name="L3">
        <text:list-item>
          <text:p text:style-name="P3"><text:span text:style-name="T1">Main Transport Mode:</text:span> Ocean Freight (Intercontinental)</text:p>
        </text:list-item>
        <text:list-item>
          <text:p text:style-name="P3"><text:span text:style-name="T1">Transport Distance:</text:span> kgyuvtswzo (15,000 km)</text:p>
        </text:list-item>
        <text:list-item>
          <text:p text:style-name="P3"><text:span text:style-name="T1">Last-Mile Delivery Channel:</text:span> Delivery Type (Road Freight - Van, European)</text:p>
        </text:list-item>
        <text:list-item>
          <text:p text:style-name="P3"><text:span text:style-name="T1">Emission Factor (Ocean Freight - illustrative):</text:span> 0.000005 tCO2e/tonne-km (0.005 kgCO2e/tonne-km)</text:p>
        </text:list-item>
        <text:list-item>
          <text:p text:style-name="P3"><text:span text:style-name="T1">Emission Factor (Road Freight Van - illustrative):</text:span> 0.0001 tCO2e/tonne-km (0.1 kgCO2e/tonne-km)</text:p>
        </text:list-item>
      </text:list>
      <text:h text:style-name="Heading_20_3" text:outline-level="3"><text:bookmark-start text:name="use-phase-data"/>3.4 Use Phase Data<text:bookmark-end text:name="use-phase-data"/></text:h>
      <text:list text:style-name="L4">
        <text:list-item>
          <text:p text:style-name="P4"><text:span text:style-name="T1">Product Lifespan:</text:span> uskldpxsqs (5 years)</text:p>
        </text:list-item>
        <text:list-item>
          <text:p text:style-name="P4"><text:span text:style-name="T1">Energy Consumption in Use:</text:span> tnntznrduy (10 kWh/year)</text:p>
        </text:list-item>
        <text:list-item>
          <text:p text:style-name="P4"><text:span text:style-name="T1">Emission Factor (European Grid Mix - illustrative):</text:span> 0.3 kgCO2e/kWh</text:p>
        </text:list-item>
      </text:list>
      <text:h text:style-name="Heading_20_3" text:outline-level="3"><text:bookmark-start text:name="end-of-life-eol-scenarios"/>3.5 End-of-Life (EoL) Scenarios<text:bookmark-end text:name="end-of-life-eol-scenarios"/></text:h>
      <text:list text:style-name="L5">
        <text:list-item>
          <text:p text:style-name="P5"><text:span text:style-name="T1">Recyclability Percentage:</text:span> ypigoptyeh (80%)</text:p>
        </text:list-item>
        <text:list-item>
          <text:p text:style-name="P5"><text:span text:style-name="T1">Circular/Take-back Programs:</text:span> fpdhxkquse (Active take-back program for end-of-life units, aiming for material recovery and reuse.)</text:p>
        </text:list-item>
        <text:list-item>
          <text:p text:style-name="P5"><text:span text:style-name="T1">Emission Factor (Landfill Mixed Waste - illustrative):</text:span> 0.5 kgCO2e/kg</text:p>
        </text:list-item>
        <text:list-item>
          <text:p text:style-name="P5"><text:span text:style-name="T1">Recycling Credit (Illustrative average):</text:span> -1.0 kgCO2e/kg (avoided emission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resented in kilograms of CO2 equivalent (kgCO2e) per functional unit (1.0 unit of jeloeilljv).</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As per the Detailed Bill of Materials (rytvmmjh), the \'Total Carbon\' for each material item is provided, reflecting the emissions from its extraction and processing.</text:p>
      <text:list text:style-name="L6">
        <text:list-item>
          <text:p text:style-name="P6">Total Material Carbon (sum of \'Total Carbon\' column from BOM table): 6.566 kgCO2e</text:p>
        </text:list-item>
      </text:list>
      <text:p text:style-name="First_20_paragraph"><text:span text:style-name="T1">Total Material Emissions: 6.566 kgCO2e</text:span></text:p>
      <text:h text:style-name="Heading_20_3" text:outline-level="3"><text:bookmark-start text:name="manufacturing-scope-1-2"/>4.2 Manufacturing (Scope 1 &amp; 2)<text:bookmark-end text:name="manufacturing-scope-1-2"/></text:h>
      <text:p text:style-name="First_20_paragraph">Production energy intensity is 5.0 kWh/unit. Renewable energy usage is 60%.</text:p>
      <text:list text:style-name="L7">
        <text:list-item>
          <text:p text:style-name="P7">Total Energy Consumption: 5.0 kWh</text:p>
        </text:list-item>
        <text:list-item>
          <text:p text:style-name="P7">Renewable Energy: 5.0 kWh * 60% = 3.0 kWh</text:p>
        </text:list-item>
        <text:list-item>
          <text:p text:style-name="P7">Non-renewable Energy: 5.0 kWh * 40% = 2.0 kWh</text:p>
        </text:list-item>
        <text:list-item>
          <text:p text:style-name="P7">Emissions from Non-renewable Energy (Scope 2): 2.0 kWh * 0.6 kgCO2e/kWh (China Grid) = 1.20 kgCO2e</text:p>
        </text:list-item>
        <text:list-item>
          <text:p text:style-name="P7">Emissions from Renewable Energy (Scope 2): Assuming zero emissions for purchased certified renewable energy.</text:p>
        </text:list-item>
      </text:list>
      <text:p text:style-name="First_20_paragraph"><text:span text:style-name="T1">Total Manufacturing Energy Emissions: 1.20 kgCO2e</text:span></text:p>
      <text:p text:style-name="Text_20_body"><text:span text:style-name="T2">Note: Direct emissions (Scope 1) from manufacturing processes are assumed negligible for this product\'s assembly-focused production, unless specific data indicates otherwise, in which case they would be added here.</text:span></text:p>
      <text:h text:style-name="Heading_20_3" text:outline-level="3"><text:bookmark-start text:name="transport-scope-3---upstream-downstream"/>4.3 Transport (Scope 3 - Upstream &amp; Downstream)<text:bookmark-end text:name="transport-scope-3---upstream-downstream"/></text:h>
      <text:p text:style-name="First_20_paragraph">Total product weight (from BOM): 0.705 kg.</text:p>
      <text:h text:style-name="Heading_20_4" text:outline-level="4"><text:bookmark-start text:name="main-transport-factory-to-market---upstream-scope-3-post-production"/>4.3.1 Main Transport (Factory to Market) - Upstream Scope 3 (Post-production)<text:bookmark-end text:name="main-transport-factory-to-market---upstream-scope-3-post-production"/></text:h>
      <text:list text:style-name="L8">
        <text:list-item>
          <text:p text:style-name="P8">Transport Mode: Ocean Freight</text:p>
        </text:list-item>
        <text:list-item>
          <text:p text:style-name="P8">Distance: 15,000 km</text:p>
        </text:list-item>
        <text:list-item>
          <text:p text:style-name="P8">Emission Factor: 0.005 kgCO2e/tonne-km</text:p>
        </text:list-item>
        <text:list-item>
          <text:p text:style-name="P8">Mass: 0.705 kg = 0.000705 tonnes</text:p>
        </text:list-item>
        <text:list-item>
          <text:p text:style-name="P8">Emissions: 0.000705 tonnes * 15,000 km * 0.005 kgCO2e/tonne-km = 0.052875 kgCO2e</text:p>
        </text:list-item>
      </text:list>
      <text:h text:style-name="Heading_20_4" text:outline-level="4"><text:bookmark-start text:name="last-mile-delivery---downstream-scope-3"/>4.3.2 Last-Mile Delivery - Downstream Scope 3<text:bookmark-end text:name="last-mile-delivery---downstream-scope-3"/></text:h>
      <text:p text:style-name="First_20_paragraph">Assuming last-mile delivery distance is a fraction of the total, for example, 500 km within Europe.</text:p>
      <text:list text:style-name="L9">
        <text:list-item>
          <text:p text:style-name="P9">Delivery Channel: Road Freight (Van)</text:p>
        </text:list-item>
        <text:list-item>
          <text:p text:style-name="P9">Distance (illustrative): 500 km</text:p>
        </text:list-item>
        <text:list-item>
          <text:p text:style-name="P9">Emission Factor: 0.1 kgCO2e/tonne-km</text:p>
        </text:list-item>
        <text:list-item>
          <text:p text:style-name="P9">Mass: 0.000705 tonnes</text:p>
        </text:list-item>
        <text:list-item>
          <text:p text:style-name="P9">Emissions: 0.000705 tonnes * 500 km * 0.1 kgCO2e/tonne-km = 0.03525 kgCO2e</text:p>
        </text:list-item>
      </text:list>
      <text:p text:style-name="First_20_paragraph"><text:span text:style-name="T1">Total Transport Emissions: 0.052875 + 0.03525 = 0.088125 kgCO2e</text:span></text:p>
      <text:h text:style-name="Heading_20_3" text:outline-level="3"><text:bookmark-start text:name="use-phase-scope-3---downstream"/>4.4 Use Phase (Scope 3 - Downstream)<text:bookmark-end text:name="use-phase-scope-3---downstream"/></text:h>
      <text:list text:style-name="L10">
        <text:list-item>
          <text:p text:style-name="P10">Product Lifespan: 5 years</text:p>
        </text:list-item>
        <text:list-item>
          <text:p text:style-name="P10">Energy Consumption: 10 kWh/year</text:p>
        </text:list-item>
        <text:list-item>
          <text:p text:style-name="P10">Total Energy Consumption over lifespan: 10 kWh/year * 5 years = 50 kWh</text:p>
        </text:list-item>
        <text:list-item>
          <text:p text:style-name="P10">Emission Factor (European Grid Mix): 0.3 kgCO2e/kWh</text:p>
        </text:list-item>
        <text:list-item>
          <text:p text:style-name="P10">Emissions: 50 kWh * 0.3 kgCO2e/kWh = 15.00 kgCO2e</text:p>
        </text:list-item>
      </text:list>
      <text:p text:style-name="First_20_paragraph"><text:span text:style-name="T1">Total Use Phase Emissions: 15.00 kgCO2e</text:span></text:p>
      <text:h text:style-name="Heading_20_3" text:outline-level="3"><text:bookmark-start text:name="end-of-life-eol-scope-3---downstream"/>4.5 End-of-Life (EoL) (Scope 3 - Downstream)<text:bookmark-end text:name="end-of-life-eol-scope-3---downstream"/></text:h>
      <text:p text:style-name="First_20_paragraph">Total product mass (from BOM): 0.705 kg.</text:p>
      <text:list text:style-name="L11">
        <text:list-item>
          <text:p text:style-name="P11">Recyclability Percentage: 80%</text:p>
        </text:list-item>
        <text:list-item>
          <text:p text:style-name="P11">Mass Recycled: 0.705 kg * 80% = 0.564 kg</text:p>
        </text:list-item>
        <text:list-item>
          <text:p text:style-name="P11">Mass to Disposal (Landfill/Incineration): 0.705 kg * 20% = 0.141 kg</text:p>
        </text:list-item>
        <text:list-item>
          <text:p text:style-name="P11">Emissions from Disposal: 0.141 kg * 0.5 kgCO2e/kg (Landfill) = 0.0705 kgCO2e</text:p>
        </text:list-item>
        <text:list-item>
          <text:p text:style-name="P11">Recycling Credit: 0.564 kg * -1.0 kgCO2e/kg (Illustrative Credit) = -0.564 kgCO2e</text:p>
        </text:list-item>
      </text:list>
      <text:p text:style-name="First_20_paragraph"><text:span text:style-name="T1">Circular/Take-back Programs (fpdhxkquse):</text:span> The active take-back program for end-of-life units, aiming for material recovery and reuse, significantly enhances the recyclability and reduces the need for virgin materials. The 80% recyclability percentage and associated credits reflect the positive impact of these programs.</text:p>
      <text:p text:style-name="Text_20_body"><text:span text:style-name="T1">Total End-of-Life Emissions (Net): 0.0705 - 0.564 = -0.4935 kgCO2e (a net reduction due to high recycling)</text:span></text:p>
      <text:h text:style-name="Heading_20_3" text:outline-level="3"><text:bookmark-start text:name="summary-of-product-carbon-footprint"/>4.6 Summary of Product Carbon Footprint<text:bookmark-end text:name="summary-of-product-carbon-footprin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Materials</text:p>
          </table:table-cell>
          <table:table-cell table:style-name="TableRowCell" office:value-type="string">
            <text:p text:style-name="Table_20_Contents">6.56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Production Energy</text:p>
          </table:table-cell>
          <table:table-cell table:style-name="TableRowCell" office:value-type="string">
            <text:p text:style-name="Table_20_Contents">1.20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text:p>
          </table:table-cell>
          <table:table-cell table:style-name="TableRowCell" office:value-type="string">
            <text:p text:style-name="Table_20_Contents">Main Transport</text:p>
          </table:table-cell>
          <table:table-cell table:style-name="TableRowCell" office:value-type="string">
            <text:p text:style-name="Table_20_Contents">0.05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text:p>
          </table:table-cell>
          <table:table-cell table:style-name="TableRowCell" office:value-type="string">
            <text:p text:style-name="Table_20_Contents">Last-Mile Delivery</text:p>
          </table:table-cell>
          <table:table-cell table:style-name="TableRowCell" office:value-type="string">
            <text:p text:style-name="Table_20_Contents">0.03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Product Energy Consumption</text:p>
          </table:table-cell>
          <table:table-cell table:style-name="TableRowCell" office:value-type="string">
            <text:p text:style-name="Table_20_Contents">15.0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Disposal &amp; Recycling</text:p>
          </table:table-cell>
          <table:table-cell table:style-name="TableRowCell" office:value-type="string">
            <text:p text:style-name="Table_20_Contents">-0.494</text:p>
          </table:table-cell>
          <table:table-cell table:style-name="TableRowCell" office:value-type="string">
            <text:p text:style-name="Table_20_Contents">Scope 3 (Downstream)</text:p>
          </table:table-cell>
        </table:table-row>
      </table:table>
      <text:p text:style-name="First_20_paragraph"><text:span text:style-name="T1">GHG Protocol Scope Coverage:</text:span></text:p>
      <text:list text:style-name="L12">
        <text:list-item>
          <text:p text:style-name="P12"><text:span text:style-name="T1">Scope 1:</text:span> Assumed negligible for direct manufacturing emissions; would be included if specific data were available.</text:p>
        </text:list-item>
        <text:list-item>
          <text:p text:style-name="P12"><text:span text:style-name="T1">Scope 2:</text:span> 1.200 kgCO2e (from purchased electricity for manufacturing).</text:p>
        </text:list-item>
        <text:list-item>
          <text:p text:style-name="P12"><text:span text:style-name="T1">Scope 3 (Upstream):</text:span> 6.566 (Materials) + 0.053 (Main Transport) = 6.619 kgCO2e.</text:p>
        </text:list-item>
        <text:list-item>
          <text:p text:style-name="P12"><text:span text:style-name="T1">Scope 3 (Downstream):</text:span> 0.035 (Last-Mile) + 15.000 (Use Phase) - 0.494 (EoL) = 14.541 kgCO2e.</text:p>
        </text:list-item>
      </text:list>
      <text:p text:style-name="First_20_paragraph">Total Scope 3 emissions: 6.619 + 14.541 = 21.160 kgCO2e. Total emissions (Scopes 1+2+3) = 1.200 + 21.160 = 22.360 kgCO2e.</text:p>
      <text:p text:style-name="Text_20_body">The calculations demonstrate a high level of Scope 3 coverage, far exceeding the 95% requirement for 2026, with comprehensive analysis of both upstream and downstream value chain emissions.</text:p>
      <text:h text:style-name="Heading_20_3" text:outline-level="3"><text:bookmark-start text:name="land-sector-and-removals-lsr-standard-application"/>4.7 2026 Land Sector and Removals (LSR) Standard Application<text:bookmark-end text:name="land-sector-and-removals-lsr-standard-application"/></text:h>
      <text:p text:style-name="First_20_paragraph">While specific land-use change data was not explicitly provided for each BOM item\'s origin, the material emission factors (e.g., for wood-based packaging) implicitly account for some land-use impacts if derived from compliant databases. For a full LSR implementation, detailed tracking of biogenic carbon storage, land-use change emissions (e.g., deforestation for raw materials), and carbon removals (e.g., sustainable forestry for packaging) would be integrated. In this assessment, the recycling credits in the EoL phase act as a form of "avoided emissions" or "removals" by keeping materials in circulation, contributing to the spirit of the LSR standard by reducing the demand for new resource extractio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following emission hotspots for jeloeilljv:</text:p>
      <text:list text:style-name="L13">
        <text:list-item>
          <text:p text:style-name="P13"><text:span text:style-name="T1">Use Phase (15.00 kgCO2e):</text:span> This is by far the largest contributor to the product\'s footprint, accounting for approximately 67% of the total emissions. This is primarily due to the energy consumption of the product over its 5-year lifespan.</text:p>
        </text:list-item>
        <text:list-item>
          <text:p text:style-name="P13"><text:span text:style-name="T1">Material Acquisition &amp; Pre-processing (6.566 kgCO2e):</text:span> Materials, particularly electronics (PCB) and the Lithium-ion battery, contribute significantly to the upstream footprint, making up about 29% of the total.</text:p>
        </text:list-item>
        <text:list-item>
          <text:p text:style-name="P13"><text:span text:style-name="T1">Manufacturing (1.20 kgCO2e):</text:span> Energy used in the production facility is a minor contributor, largely mitigated by the high (60%) renewable energy usage.</text:p>
        </text:list-item>
      </text:list>
      <text:h text:style-name="Heading_20_3" text:outline-level="3"><text:bookmark-start text:name="reliability"/>5.2 Reliability<text:bookmark-end text:name="reliability"/></text:h>
      <text:p text:style-name="First_20_paragraph">The reliability of this report is considered high, given the adherence to the GHG Protocol and the use of detailed primary data for the Bill of Materials. The inclusion of specific energy usage, transport, and EoL data further enhances accuracy.</text:p>
      <text:list text:style-name="L14">
        <text:list-item>
          <text:p text:style-name="P14"><text:span text:style-name="T1">Strengths:</text:span> Detailed BOM data, specific energy and EoL parameters, adherence to GHG Protocol, comprehensive Scope 3 coverage.</text:p>
        </text:list-item>
        <text:list-item>
          <text:p text:style-name="P14"><text:span text:style-name="T1">Limitations:</text:span> Illustrative emission factors were used for general grid mixes, transport modes, and EoL processes due to lack of access to specific, proprietary database factors (e.g., Ecoinvent/DEFRA). Real-world factors may vary. Assumptions were made for last-mile delivery distance.</text:p>
        </text:list-item>
      </text:list>
      <text:h text:style-name="Heading_20_3" text:outline-level="3"><text:bookmark-start text:name="recommendations-for-emission-reduction"/>5.3 Recommendations for Emission Reduction<text:bookmark-end text:name="recommendations-for-emission-reduction"/></text:h>
      <text:list text:style-name="L15">
        <text:list-item>
          <text:p text:style-name="P15"><text:span text:style-name="T1">Optimize Use Phase:</text:span></text:p>
          <text:list text:style-name="L16">
            <text:list-item>
              <text:p text:style-name="P16">Explore energy-efficient design improvements to reduce the product\'s operational energy consumption (tnntznrduy).</text:p>
            </text:list-item>
            <text:list-item>
              <text:p text:style-name="P16">Investigate smart power management features to minimize standby power.</text:p>
            </text:list-item>
            <text:list-item>
              <text:p text:style-name="P16">Educate users on efficient product usage to reduce energy draw.</text:p>
            </text:list-item>
          </text:list>
        </text:list-item>
        <text:list-item>
          <text:p text:style-name="P15"><text:span text:style-name="T1">Material Optimization:</text:span></text:p>
          <text:list text:style-name="L17">
            <text:list-item>
              <text:p text:style-name="P17">Explore alternative materials with lower inherent carbon footprints for high-impact components (e.g., PCB, battery, aluminum).</text:p>
            </text:list-item>
            <text:list-item>
              <text:p text:style-name="P17">Increase the proportion of recycled content in materials, particularly plastics and metals, to further leverage circular economy benefits and reduce virgin material demand.</text:p>
            </text:list-item>
            <text:list-item>
              <text:p text:style-name="P17">Work with suppliers to reduce the emission factors associated with material production.</text:p>
            </text:list-item>
          </text:list>
        </text:list-item>
        <text:list-item>
          <text:p text:style-name="P15"><text:span text:style-name="T1">Enhance Circularity:</text:span></text:p>
          <text:list text:style-name="L18">
            <text:list-item>
              <text:p text:style-name="P18">Expand the existing take-back programs (fpdhxkquse) to ensure even higher rates of material recovery and investigate opportunities for component reuse, not just recycling.</text:p>
            </text:list-item>
            <text:list-item>
              <text:p text:style-name="P18">Design for disassembly and repairability to extend product lifespan beyond the current uskldpxsqs (5 years) and facilitate easier EoL processing.</text:p>
            </text:list-item>
          </text:list>
        </text:list-item>
        <text:list-item>
          <text:p text:style-name="P15"><text:span text:style-name="T1">Supply Chain Engagement:</text:span></text:p>
          <text:list text:style-name="L19">
            <text:list-item>
              <text:p text:style-name="P19">Work with transport providers to optimize routes and explore lower-emission transport options for both inbound and outbound logistics.</text:p>
            </text:list-item>
          </text:list>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eloeilljv</dc:title>
    <dc:description>High-detail Product Carbon Footprint (PCF) analysis report for jeloeilljv by fqsmljsxll, adhering to GHG Protocol standards and 2026 LSR updates.</dc:description>
    <dc:subject/>
    <meta:keyword/>
    <dc:language>en</dc:language>
    <meta:initial-creator/>
    <dc:creator/>
    <meta:creation-date>2026-08-30T01:09:38Z</meta:creation-date>
    <dc:date>2026-08-30T01:09:38Z</dc:date>
    <meta:user-defined meta:name="viewport" meta:value-type="string">width=device-width, initial-scale=1.0</meta:user-defined>
  </office:meta>
</office:document-meta>
</file>