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Product Carbon Footprint Report: Cotton T-shir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cotton-t-shirt"/>Cotton T-shirt<text:bookmark-end text:name="cotton-t-shirt"/></text:h>
      <text:p text:style-name="First_20_paragraph"><text:span text:style-name="T1">Protocol Data (Accounting Standard):</text:span> GHG Protocol</text:p>
      <text:p text:style-name="Text_20_body"><text:span text:style-name="T1">Prepared for:</text:span> [Client Name]</text:p>
      <text:p text:style-name="Text_20_body"><text:span text:style-name="T1">Prepared by:</text:span> Senior Sustainability Consultant (GHG Protocol Specialist)</text:p>
      <text:p text:style-name="Text_20_body"><text:span text:style-name="T2">Disclaimer: This report is generated based on available data, industry standards, and reasonable approximations. While efforts have been made to ensure accuracy, specific primary data from all supply chain actors would further enhance precision.</text:span></text:p>
      <text:p text:style-name="Text_20_body">Generated Date: September 17, 2026</text:p>
      <text:p text:style-name="Text_20_body">Product Carbon Footprint Report: Cotton T-shirt | Generated Date: September 17, 2026</text:p>
      <text:h text:style-name="Heading_20_1" text:outline-level="1"><text:bookmark-start text:name="executive-summary"/>Executive Summary<text:bookmark-end text:name="executive-summary"/></text:h>
      <text:p text:style-name="First_20_paragraph">This report presents a high-detail Product Carbon Footprint (PCF) analysis for a standard Cotton T-shirt, adhering strictly to the Greenhouse Gas (GHG) Protocol. The analysis covers a cradle-to-factory-gate system boundary for production in India, augmented with downstream sea transport to a global market. The total carbon footprint for one cotton T-shirt, including its production up to the factory gate and its transport via sea for 12,000 km, is estimated at approximately <text:span text:style-name="T1">6.35 kg CO₂e</text:span>.</text:p>
      <text:p text:style-name="Text_20_body">The primary contributors to this footprint are identified within the upstream material processing stages, particularly fabric production (spinning, weaving, dyeing, and finishing), followed by raw cotton cultivation. Purchased electricity and on-site fuel consumption at the final manufacturing facility, along with significant long-distance sea freight, also contribute. This report categorizes emissions into Scope 1, Scope 2, and Scope 3, and incorporates considerations from the forthcoming 2026 Land Sector and Removals (LSR) Standard.</text:p>
      <text:p text:style-name="Horizontal_20_Line"/>
      <text:h text:style-name="Heading_20_1" text:outline-level="1"><text:bookmark-start text:name="introduction"/>Introduction<text:bookmark-end text:name="introduction"/></text:h>
      <text:p text:style-name="First_20_paragraph">As a Senior Sustainability Consultant specializing in the GHG Protocol, this analysis aims to provide a comprehensive understanding of the environmental impact, specifically greenhouse gas (GHG) emissions, associated with the lifecycle of a Cotton T-shirt. The global textile industry faces increasing pressure to quantify and reduce its environmental footprint. This PCF report serves as a foundational step for identifying emission hotspots and informing strategic sustainability initiatives.</text:p>
      <text:h text:style-name="Heading_20_2" text:outline-level="2"><text:bookmark-start text:name="accounting-standard"/>Accounting Standard<text:bookmark-end text:name="accounting-standard"/></text:h>
      <text:p text:style-name="First_20_paragraph">This Product Carbon Footprint analysis is conducted in accordance with the <text:span text:style-name="T1">GHG Protocol Product Life Cycle Accounting and Reporting Standard</text:span>. This standard provides requirements and guidance for companies to quantify and publicly report GHG emissions and removals associated with individual products. All emissions are reported in kilograms of carbon dioxide equivalent (kg CO₂e).</text:p>
      <text:p text:style-name="Horizontal_20_Line"/>
      <text:h text:style-name="Heading_20_1" text:outline-level="1"><text:bookmark-start text:name="methodology"/>Methodology<text:bookmark-end text:name="methodology"/></text:h>
      <text:p text:style-name="First_20_paragraph">The PCF analysis follows the five key steps outlined by the GHG Protocol:</text:p>
      <text:list text:style-name="L1">
        <text:list-item>
          <text:p text:style-name="P1">Define Scope</text:p>
        </text:list-item>
        <text:list-item>
          <text:p text:style-name="P1">Map Lifecycle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2" text:outline-level="2"><text:bookmark-start text:name="define-scope"/>1. Define Scope<text:bookmark-end text:name="define-scope"/></text:h>
      <text:list text:style-name="L2">
        <text:list-item>
          <text:p text:style-name="P2"><text:span text:style-name="T1">Functional Unit:</text:span> The functional unit for this analysis is <text:span text:style-name="T1">1.0 unit (one) Cotton T-shirt</text:span>.</text:p>
        </text:list-item>
        <text:list-item>
          <text:p text:style-name="P2"><text:span text:style-name="T1">System Boundary:</text:span> The system boundary is defined as <text:span text:style-name="T1">cradle-to-factory-gate</text:span> for the manufacturing processes, extended to include <text:span text:style-name="T1">downstream transportation (sea freight)</text:span> of the finished product to a global market. This encompasses all stages from raw material extraction (cotton cultivation) and processing, through yarn and fabric production, dyeing, finishing, and final garment assembly in India. The subsequent sea transport of the finished T-shirt from the factory gate is also included.</text:p>
        </text:list-item>
        <text:list-item>
          <text:p text:style-name="P2"><text:span text:style-name="T1">Geographic Scope:</text:span></text:p>
          <text:list text:style-name="L3">
            <text:list-item>
              <text:p text:style-name="P3"><text:span text:style-name="T1">Final Production Country:</text:span> India.</text:p>
            </text:list-item>
            <text:list-item>
              <text:p text:style-name="P3"><text:span text:style-name="T1">Supply Chain Focus:</text:span> Asia for upstream processing (cotton cultivation, spinning, weaving, dyeing), reflecting common global textile supply chains, plus global chain for sea transport.</text:p>
            </text:list-item>
          </text:list>
        </text:list-item>
        <text:list-item>
          <text:p text:style-name="P2"><text:span text:style-name="T1">Allocation:</text:span> Where co-products or multiple functions exist (e.g., cotton lint and cottonseed from ginning), economic allocation or mass allocation is applied based on industry standards to assign environmental burdens. For this analysis, a direct mass-based approach for the T-shirt\'s primary materials is used.</text:p>
        </text:list-item>
      </text:list>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a Cotton T-shirt involves several stages, each requiring specific material and energy inputs. Given the "factory_gate" system boundary for production, all upstream processes contributing to the finished T-shirt arriving at the factory are considered Scope 3 emissions for the T-shirt manufacturer. The direct operations at the T-shirt manufacturing facility itself will fall under Scope 1 and Scope 2. The downstream transport is Scope 3.</text:p>
      <text:h text:style-name="Heading_20_3" text:outline-level="3"><text:bookmark-start text:name="detailed-breakdown-of-materials-and-energy-inputs-for-one-0.18-kg-cotton-t-shirt"/>Detailed Breakdown of Materials and Energy Inputs (for one 0.18 kg Cotton T-shirt):<text:bookmark-end text:name="detailed-breakdown-of-materials-and-energy-inputs-for-one-0.18-kg-cotton-t-shirt"/></text:h>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Primary Inputs/Activities</text:p>
            </table:table-cell>
            <table:table-cell table:style-name="TableHeaderRowCell" office:value-type="string">
              <text:p text:style-name="Table_20_Heading">Estimated Activity Data (per T-shirt)</text:p>
            </table:table-cell>
            <table:table-cell table:style-name="TableHeaderRowCell" office:value-type="string">
              <text:p text:style-name="Table_20_Heading">Scope Classification</text:p>
            </table:table-cell>
          </table:table-row>
        </table:table-header-rows>
        <table:table-row>
          <table:table-cell table:style-name="TableRowCell" office:value-type="string">
            <text:p text:style-name="Table_20_Contents"><text:span text:style-name="T1">Raw Material Cultivation (Cotton)</text:span></text:p>
          </table:table-cell>
          <table:table-cell table:style-name="TableRowCell" office:value-type="string">
            <text:p text:style-name="Table_20_Contents">Cotton farming (fertilizers, pesticides, water, machinery fuel for irrigation/harvest)</text:p>
          </table:table-cell>
          <table:table-cell table:style-name="TableRowCell" office:value-type="string">
            <text:p text:style-name="Table_20_Contents">0.2 kg cotton lint (approx.)</text:p>
          </table:table-cell>
          <table:table-cell table:style-name="TableRowCell" office:value-type="string">
            <text:p text:style-name="Table_20_Contents">Scope 3, Category 1 (Purchased Goods and Services)</text:p>
          </table:table-cell>
        </table:table-row>
        <table:table-row>
          <table:table-cell table:style-name="TableRowCell" office:value-type="string">
            <text:p text:style-name="Table_20_Contents"><text:span text:style-name="T1">Material Processing (Ginning, Spinning, Weaving, Dyeing &amp; Finishing)</text:span></text:p>
          </table:table-cell>
          <table:table-cell table:style-name="TableRowCell" office:value-type="string">
            <text:p text:style-name="Table_20_Contents">Energy for mechanical processes, water, dyes, chemicals, heat for wet processing</text:p>
          </table:table-cell>
          <table:table-cell table:style-name="TableRowCell" office:value-type="string">
            <text:p text:style-name="Table_20_Contents">2.7 kWh electricity, 0.9 kg thermal energy (e.g., natural gas) per 0.18 kg fabric (approx.)</text:p>
          </table:table-cell>
          <table:table-cell table:style-name="TableRowCell" office:value-type="string">
            <text:p text:style-name="Table_20_Contents">Scope 3, Category 1 (Purchased Goods and Services)</text:p>
          </table:table-cell>
        </table:table-row>
        <table:table-row>
          <table:table-cell table:style-name="TableRowCell" office:value-type="string">
            <text:p text:style-name="Table_20_Contents"><text:span text:style-name="T1">T-shirt Manufacturing (Cutting, Sewing, Packaging)</text:span></text:p>
          </table:table-cell>
          <table:table-cell table:style-name="TableRowCell" office:value-type="string">
            <text:p text:style-name="Table_20_Contents">Purchased electricity for machinery, on-site fuel for minor heating/steam, packaging materials (polybag, hangtag)</text:p>
          </table:table-cell>
          <table:table-cell table:style-name="TableRowCell" office:value-type="string">
            <text:p text:style-name="Table_20_Contents">2 kWh electricity, 0.1 kg on-site fuel (e.g., diesel), 0.02 kg packaging</text:p>
          </table:table-cell>
          <table:table-cell table:style-name="TableRowCell" office:value-type="string">
            <text:p text:style-name="Table_20_Contents">Scope 1 (On-site Fuel), Scope 2 (Purchased Electricity), Scope 3 (Packaging)</text:p>
          </table:table-cell>
        </table:table-row>
        <table:table-row>
          <table:table-cell table:style-name="TableRowCell" office:value-type="string">
            <text:p text:style-name="Table_20_Contents"><text:span text:style-name="T1">Transport of Finished Goods (Sea Freight)</text:span></text:p>
          </table:table-cell>
          <table:table-cell table:style-name="TableRowCell" office:value-type="string">
            <text:p text:style-name="Table_20_Contents">Fuel consumption for cargo ship over long distance</text:p>
          </table:table-cell>
          <table:table-cell table:style-name="TableRowCell" office:value-type="string">
            <text:p text:style-name="Table_20_Contents">0.2 kg product weight (T-shirt + packaging) over 12,000 km</text:p>
          </table:table-cell>
          <table:table-cell table:style-name="TableRowCell" office:value-type="string">
            <text:p text:style-name="Table_20_Contents">Scope 3, Category 9 (Downstream Transportation and Distribution)</text:p>
          </table:table-cell>
        </table:table-row>
      </table:table>
      <text:p text:style-name="First_20_paragraph"><text:span text:style-name="T2">Note on Data Collection:</text:span> Activity data are estimated based on typical industry averages and ratios for cotton textile production, and specific parameters provided (e.g., transport distance). Primary data from specific suppliers would provide greater accuracy.</text:p>
      <text:h text:style-name="Heading_20_2" text:outline-level="2"><text:bookmark-start text:name="calculate-emissions-activity-emission-factor-co₂e"/>4. Calculate Emissions (Activity * Emission Factor = CO₂e)<text:bookmark-end text:name="calculate-emissions-activity-emission-factor-co₂e"/></text:h>
      <text:p text:style-name="First_20_paragraph">Emissions are calculated by multiplying the activity data by relevant industry-standard emission factors (EFs). These EFs are derived from reputable sources such as Ecoinvent or DEFRA, or their commonly cited averages.</text:p>
      <text:h text:style-name="Heading_20_3" text:outline-level="3"><text:bookmark-start text:name="emission-factors-used"/>Emission Factors Used:<text:bookmark-end text:name="emission-factors-used"/></text:h>
      <text:list text:style-name="L4">
        <text:list-item>
          <text:p text:style-name="P4"><text:span text:style-name="T1">Cotton Cultivation:</text:span> 2.0 kg CO₂e / kg cotton lint (based on average Indian cotton EFs).</text:p>
        </text:list-item>
        <text:list-item>
          <text:p text:style-name="P4"><text:span text:style-name="T1">Electricity Grid (India):</text:span> 0.710 kg CO₂e / kWh (average for FY 2024-25).</text:p>
        </text:list-item>
        <text:list-item>
          <text:p text:style-name="P4"><text:span text:style-name="T1">Thermal Energy (Natural Gas Equivalent):</text:span> 2.5 kg CO₂e / kg fuel (approximation).</text:p>
        </text:list-item>
        <text:list-item>
          <text:p text:style-name="P4"><text:span text:style-name="T1">On-site Fuel (Diesel Equivalent):</text:span> 3.15 kg CO₂e / kg fuel (approximation).</text:p>
        </text:list-item>
        <text:list-item>
          <text:p text:style-name="P4"><text:span text:style-name="T1">Sea Freight:</text:span> 0.019 kg CO₂e / tonne-km (19 g CO₂e / tonne-km).</text:p>
        </text:list-item>
      </text:list>
      <text:h text:style-name="Heading_20_3" text:outline-level="3"><text:bookmark-start text:name="emission-calculation-breakdown-for-1-cotton-t-shirt"/>Emission Calculation Breakdown (for 1 Cotton T-shirt):<text:bookmark-end text:name="emission-calculation-breakdown-for-1-cotton-t-shirt"/></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 &amp; Input</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O₂e Emissions (kg)</text:p>
            </table:table-cell>
            <table:table-cell table:style-name="TableHeaderRowCell" office:value-type="string">
              <text:p text:style-name="Table_20_Heading">GHG Scope</text:p>
            </table:table-cell>
          </table:table-row>
        </table:table-header-rows>
        <table:table-row>
          <table:table-cell table:style-name="TableRowCell" office:value-type="string" table:number-columns-spanned="5">
            <text:p text:style-name="Table_20_Contents"><text:span text:style-name="T1">Upstream Emissions (Scope 3, Category 1: Purchased Goods and Services)</text:span></text:p>
          </table:table-cell>
        </table:table-row>
        <table:table-row>
          <table:table-cell table:style-name="TableRowCell" office:value-type="string">
            <text:p text:style-name="Table_20_Contents">Raw Material Cultivation (Cotton Lint)</text:p>
          </table:table-cell>
          <table:table-cell table:style-name="TableRowCell" office:value-type="string">
            <text:p text:style-name="Table_20_Contents">0.2 kg</text:p>
          </table:table-cell>
          <table:table-cell table:style-name="TableRowCell" office:value-type="string">
            <text:p text:style-name="Table_20_Contents">2.0 kg CO₂e/kg</text:p>
          </table:table-cell>
          <table:table-cell table:style-name="TableRowCell" office:value-type="string">
            <text:p text:style-name="Table_20_Contents">0.400</text:p>
          </table:table-cell>
          <table:table-cell table:style-name="TableRowCell" office:value-type="string">
            <text:p text:style-name="Table_20_Contents">Scope 3</text:p>
          </table:table-cell>
        </table:table-row>
        <table:table-row>
          <table:table-cell table:style-name="TableRowCell" office:value-type="string">
            <text:p text:style-name="Table_20_Contents">Fabric Production (Electricity)</text:p>
          </table:table-cell>
          <table:table-cell table:style-name="TableRowCell" office:value-type="string">
            <text:p text:style-name="Table_20_Contents">2.7 kWh</text:p>
          </table:table-cell>
          <table:table-cell table:style-name="TableRowCell" office:value-type="string">
            <text:p text:style-name="Table_20_Contents">0.710 kg CO₂e/kWh</text:p>
          </table:table-cell>
          <table:table-cell table:style-name="TableRowCell" office:value-type="string">
            <text:p text:style-name="Table_20_Contents">1.917</text:p>
          </table:table-cell>
          <table:table-cell table:style-name="TableRowCell" office:value-type="string">
            <text:p text:style-name="Table_20_Contents">Scope 3</text:p>
          </table:table-cell>
        </table:table-row>
        <table:table-row>
          <table:table-cell table:style-name="TableRowCell" office:value-type="string">
            <text:p text:style-name="Table_20_Contents">Fabric Production (Thermal Energy)</text:p>
          </table:table-cell>
          <table:table-cell table:style-name="TableRowCell" office:value-type="string">
            <text:p text:style-name="Table_20_Contents">0.9 kg</text:p>
          </table:table-cell>
          <table:table-cell table:style-name="TableRowCell" office:value-type="string">
            <text:p text:style-name="Table_20_Contents">2.5 kg CO₂e/kg</text:p>
          </table:table-cell>
          <table:table-cell table:style-name="TableRowCell" office:value-type="string">
            <text:p text:style-name="Table_20_Contents">2.250</text:p>
          </table:table-cell>
          <table:table-cell table:style-name="TableRowCell" office:value-type="string">
            <text:p text:style-name="Table_20_Contents">Scope 3</text:p>
          </table:table-cell>
        </table:table-row>
        <table:table-row>
          <table:table-cell table:style-name="TableRowCell" office:value-type="string" table:number-columns-spanned="5">
            <text:p text:style-name="Table_20_Contents"><text:span text:style-name="T1">Direct &amp; Energy Indirect Emissions (T-shirt Manufacturer\'s Operations in India)</text:span></text:p>
          </table:table-cell>
        </table:table-row>
        <table:table-row>
          <table:table-cell table:style-name="TableRowCell" office:value-type="string">
            <text:p text:style-name="Table_20_Contents">T-shirt Mfg. (On-site Fuel)</text:p>
          </table:table-cell>
          <table:table-cell table:style-name="TableRowCell" office:value-type="string">
            <text:p text:style-name="Table_20_Contents">0.1 kg</text:p>
          </table:table-cell>
          <table:table-cell table:style-name="TableRowCell" office:value-type="string">
            <text:p text:style-name="Table_20_Contents">3.15 kg CO₂e/kg</text:p>
          </table:table-cell>
          <table:table-cell table:style-name="TableRowCell" office:value-type="string">
            <text:p text:style-name="Table_20_Contents">0.315</text:p>
          </table:table-cell>
          <table:table-cell table:style-name="TableRowCell" office:value-type="string">
            <text:p text:style-name="Table_20_Contents">Scope 1</text:p>
          </table:table-cell>
        </table:table-row>
        <table:table-row>
          <table:table-cell table:style-name="TableRowCell" office:value-type="string">
            <text:p text:style-name="Table_20_Contents">T-shirt Mfg. (Purchased Electricity)</text:p>
          </table:table-cell>
          <table:table-cell table:style-name="TableRowCell" office:value-type="string">
            <text:p text:style-name="Table_20_Contents">2 kWh</text:p>
          </table:table-cell>
          <table:table-cell table:style-name="TableRowCell" office:value-type="string">
            <text:p text:style-name="Table_20_Contents">0.710 kg CO₂e/kWh</text:p>
          </table:table-cell>
          <table:table-cell table:style-name="TableRowCell" office:value-type="string">
            <text:p text:style-name="Table_20_Contents">1.420</text:p>
          </table:table-cell>
          <table:table-cell table:style-name="TableRowCell" office:value-type="string">
            <text:p text:style-name="Table_20_Contents">Scope 2</text:p>
          </table:table-cell>
        </table:table-row>
        <table:table-row>
          <table:table-cell table:style-name="TableRowCell" office:value-type="string" table:number-columns-spanned="5">
            <text:p text:style-name="Table_20_Contents"><text:span text:style-name="T1">Downstream Emissions (Scope 3, Category 9: Downstream Transportation and Distribution)</text:span></text:p>
          </table:table-cell>
        </table:table-row>
        <table:table-row>
          <table:table-cell table:style-name="TableRowCell" office:value-type="string">
            <text:p text:style-name="Table_20_Contents">Transport of Finished Goods (Sea Freight)</text:p>
          </table:table-cell>
          <table:table-cell table:style-name="TableRowCell" office:value-type="string">
            <text:p text:style-name="Table_20_Contents">0.2 kg product over 12,000 km</text:p>
          </table:table-cell>
          <table:table-cell table:style-name="TableRowCell" office:value-type="string">
            <text:p text:style-name="Table_20_Contents">0.000019 kg CO₂e/kg-km</text:p>
          </table:table-cell>
          <table:table-cell table:style-name="TableRowCell" office:value-type="string">
            <text:p text:style-name="Table_20_Contents">0.046</text:p>
          </table:table-cell>
          <table:table-cell table:style-name="TableRowCell" office:value-type="string">
            <text:p text:style-name="Table_20_Contents">Scope 3</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6.348</text:span></text:p>
          </table:table-cell>
          <table:table-cell table:style-name="TableRowCell" office:value-type="string">
    </table:table-cell>
        </table:table-row>
      </table:table>
      <text:h text:style-name="Heading_20_3" text:outline-level="3"><text:bookmark-start text:name="ghg-scope-summary"/>GHG Scope Summary:<text:bookmark-end text:name="ghg-scope-summary"/></text:h>
      <text:p text:style-name="First_20_paragraph">For the T-shirt manufacturer, the breakdown of emissions is as follows:</text:p>
      <text:list text:style-name="L5">
        <text:list-item>
          <text:p text:style-name="P5"><text:span text:style-name="T1">Scope 1 (Direct Emissions):</text:span> 0.315 kg CO₂e (On-site fuel combustion).</text:p>
        </text:list-item>
        <text:list-item>
          <text:p text:style-name="P5"><text:span text:style-name="T1">Scope 2 (Indirect Emissions from Purchased Energy):</text:span> 1.420 kg CO₂e (Purchased electricity for manufacturing).</text:p>
        </text:list-item>
        <text:list-item>
          <text:p text:style-name="P5"><text:span text:style-name="T1">Scope 3 (Other Indirect Emissions - Value Chain):</text:span> 4.613 kg CO₂e (Comprising Raw Material Cultivation, Fabric Production, and Downstream Sea Transport).</text:p>
        </text:list-item>
      </text:list>
      <text:p text:style-name="First_20_paragraph"><text:span text:style-name="T1">Total PCF: 6.348 kg CO₂e per Cotton T-shirt.</text:span></text:p>
      <text:h text:style-name="Heading_20_3" text:outline-level="3"><text:bookmark-start text:name="lsr-update-application"/>2026 LSR Update Application:<text:bookmark-end text:name="lsr-update-application"/></text:h>
      <text:p text:style-name="First_20_paragraph">The GHG Protocol\'s new Land Sector and Removals (LSR) Standard, released in January 2026 and effective January 1, 2027, provides crucial guidance for accounting for land sector emissions (e.g., land use change, land management) and CO₂ removals. For a Cotton T-shirt, this standard is particularly relevant for the Raw Material Cultivation stage (cotton farming). The emissions associated with cotton cultivation in this report (e.g., N₂O from fertilizers, energy for irrigation) fall under the purview of this standard. Future, more granular data collection should align with LSR requirements to quantify potential biogenic carbon sequestration in agricultural lands and precisely report emissions from land use and land-use change, which can significantly refine the footprint of natural fibers.</text:p>
      <text:h text:style-name="Heading_20_3" text:outline-level="3"><text:bookmark-start text:name="scope-3-compliance"/>Scope 3 Compliance:<text:bookmark-end text:name="scope-3-compliance"/></text:h>
      <text:p text:style-name="First_20_paragraph">As per 2026 requirements, this analysis aims for at least 95% coverage for Scope 3 reporting. Given that Scope 3 typically accounts for 70-90% of a company\'s total footprint, comprehensive data collection across all relevant categories is critical. This report covers major upstream (materials, processing) and downstream (transport) categories for the product. While this analysis focuses on the T-shirt\'s primary lifecycle, a full corporate Scope 3 inventory would also include categories like capital goods, business travel, employee commuting, waste generated in operations, etc. Ongoing engagement with suppliers and the implementation of robust data collection systems will be essential to ensure compliance and achieve the 95% coverage target for a complete corporate Scope 3 inventory.</text:p>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identifies the following key emission hotspots:</text:p>
      <text:list text:style-name="L6">
        <text:list-item>
          <text:p text:style-name="P6"><text:span text:style-name="T1">Fabric Production (Spinning, Weaving, Dyeing, Finishing):</text:span> This stage, largely due to energy consumption for mechanical processes and significant thermal energy for wet processing, accounts for the largest portion of emissions in the product\'s upstream value chain (4.167 kg CO₂e).</text:p>
        </text:list-item>
        <text:list-item>
          <text:p text:style-name="P6"><text:span text:style-name="T1">T-shirt Manufacturing (Purchased Electricity):</text:span> The energy consumed at the final assembly factory, primarily electricity from India\'s grid, is a significant contributor (1.420 kg CO₂e).</text:p>
        </text:list-item>
        <text:list-item>
          <text:p text:style-name="P6"><text:span text:style-name="T1">Raw Material Cultivation (Cotton):</text:span> Emissions from farming practices contribute substantially to the upstream footprint (0.400 kg CO₂e).</text:p>
        </text:list-item>
        <text:list-item>
          <text:p text:style-name="P6"><text:span text:style-name="T1">Sea Transport:</text:span> While efficient per tonne-km, the very long distance (12,000 km) makes it a notable contributor to the downstream footprint (0.046 kg CO₂e).</text:p>
        </text:list-item>
      </text:list>
      <text:h text:style-name="Heading_20_3" text:outline-level="3"><text:bookmark-start text:name="data-reliability-and-limitations"/>Data Reliability and Limitations:<text:bookmark-end text:name="data-reliability-and-limitations"/></text:h>
      <text:p text:style-name="First_20_paragraph">This PCF report relies on a combination of specific activity data (e.g., transport distance) and secondary emission factors/activity estimations based on industry averages. While these approximations provide a robust initial assessment, enhanced accuracy would require:</text:p>
      <text:list text:style-name="L7">
        <text:list-item>
          <text:p text:style-name="P7"><text:span text:style-name="T1">Primary Data Collection:</text:span> Direct data from each supplier in the value chain (e.g., energy consumption per kg of yarn from spinners, specific dye chemical inputs).</text:p>
        </text:list-item>
        <text:list-item>
          <text:p text:style-name="P7"><text:span text:style-name="T1">Geographic Specificity:</text:span> More precise emission factors for electricity grids and agricultural practices in the exact regions of cultivation and processing beyond general country averages for India and Asia.</text:p>
        </text:list-item>
        <text:list-item>
          <text:p text:style-name="P7"><text:span text:style-name="T1">Dynamic EFs:</text:span> Regular updates to emission factors to reflect technological advancements and changes in energy mixes.</text:p>
        </text:list-item>
      </text:list>
      <text:h text:style-name="Heading_20_3" text:outline-level="3"><text:bookmark-start text:name="recommendations-for-emission-reduction"/>Recommendations for Emission Reduction:<text:bookmark-end text:name="recommendations-for-emission-reduction"/></text:h>
      <text:p text:style-name="First_20_paragraph">To mitigate the identified hotspots, the following actions are recommended:</text:p>
      <text:list text:style-name="L8">
        <text:list-item>
          <text:p text:style-name="P8"><text:span text:style-name="T1">Optimize Fabric Production:</text:span> Invest in energy-efficient machinery and processes for spinning, weaving, dyeing, and finishing. Explore technologies like waterless dyeing or cold-pad-batch dyeing to reduce thermal energy demand. Engage with suppliers to promote renewable energy adoption at their facilities.</text:p>
        </text:list-item>
        <text:list-item>
          <text:p text:style-name="P8"><text:span text:style-name="T1">Decarbonize Manufacturing Operations:</text:span> Transition to renewable energy sources (e.g., solar, wind) for the T-shirt manufacturing facility in India. Improve energy efficiency of sewing and cutting operations.</text:p>
        </text:list-item>
        <text:list-item>
          <text:p text:style-name="P8"><text:span text:style-name="T1">Sustainable Cotton Sourcing:</text:span> Prioritize sourcing cotton from farms employing regenerative agricultural practices to reduce fertilizer-related emissions and enhance soil carbon sequestration, aligning with the LSR Standard.</text:p>
        </text:list-item>
        <text:list-item>
          <text:p text:style-name="P8"><text:span text:style-name="T1">Logistics Optimization:</text:span> While sea transport is chosen for its lower emissions compared to air freight, further optimization could include optimizing container loading and exploring alternative low-carbon marine fuels where availabl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Cotton T-shirt</dc:title>
    <dc:description>High-detail Product Carbon Footprint (PCF) analysis for a Cotton T-shirt, adhering to GHG Protocol standards including Scope 1, 2, 3, and the 2026 LSR Update. Covers lifecycle stages from raw material to factory gate with global supply chain logistics.</dc:description>
    <dc:subject/>
    <meta:keyword/>
    <dc:language>en</dc:language>
    <meta:initial-creator/>
    <dc:creator/>
    <meta:creation-date>2026-09-17T12:44:11Z</meta:creation-date>
    <dc:date>2026-09-17T12:44:11Z</dc:date>
    <meta:user-defined meta:name="viewport" meta:value-type="string">width=device-width, initial-scale=1.0</meta:user-defined>
  </office:meta>
</office:document-meta>
</file>