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able_20_Contents">
      <style:paragraph-properties fo:text-align="end" style:justify-single-word="false"/>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office:automatic-styles>
  <office:body>
    <office:text>
      <text:p text:style-name="Title">Product Carbon Footprint (PCF) Analysis Report for Bioethano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Bioethanol**</text:p>
      <text:p text:style-name="Text_20_body">**Protocol Data (Accounting Standard):** ISO 14064</text:p>
      <text:p text:style-name="Text_20_body">**Regulatory Framework:** CBAM</text:p>
      <text:p text:style-name="Text_20_body">This report is generated based on available data and industry standards. For audit-ready compliance, primary data from the specific production facility would be required.</text:p>
      <text:p text:style-name="Text_20_body">Prepared by: Senior Sustainability Consultant</text:p>
      <text:p text:style-name="Text_20_body">Date: August 14, 2026</text:p>
      <text:h text:style-name="Heading_20_1" text:outline-level="1"><text:bookmark-start text:name="product-carbon-footprint-pcf-analysis-report-bioethanol"/>Product Carbon Footprint (PCF) Analysis Report: Bioethanol<text:bookmark-end text:name="product-carbon-footprint-pcf-analysis-report-bioethanol"/></text:h>
      <text:p text:style-name="First_20_paragraph">Generated Date: August 14, 2026</text:p>
      <text:h text:style-name="Heading_20_2" text:outline-level="2"><text:bookmark-start text:name="executive-summary"/>Executive Summary<text:bookmark-end text:name="executive-summary"/></text:h>
      <text:p text:style-name="First_20_paragraph">This report presents a high-detail Product Carbon Footprint (PCF) analysis for 1.0 liter of bioethanol, focusing on a "factory-gate" system boundary with a European supply chain and final production in the Netherlands. The analysis adheres to the quantification and reporting principles of ISO 14064 and considers the regulatory context of the Carbon Border Adjustment Mechanism (CBAM), effective January 1, 2026. Bioethanol, primarily produced from agricultural feedstocks such as wheat and corn in Europe, offers a renewable alternative to fossil fuels. The aim of this assessment is to quantify the embedded carbon emissions associated with the production of bioethanol up to the factory gate, highlighting potential hotspots and ensuring audit-readiness through rigorous methodology and transparent data documentation.</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is performed for bioethanol, a renewable fuel. While ISO 14064 is an organizational-level greenhouse gas (GHG) accounting standard, this PCF analysis is conducted following its principles of completeness, consistency, accuracy, transparency, and relevance to ensure robust quantification and audit-readiness. For product-specific GHG quantification, ISO 14067 is the dedicated standard; however, the client\'s explicit request for ISO 14064 principles has guided the methodological rigor applied herein.</text:p>
      <text:h text:style-name="Heading_20_3" text:outline-level="3"><text:bookmark-start text:name="functional-unit"/>1.1. Functional Unit<text:bookmark-end text:name="functional-unit"/></text:h>
      <text:p text:style-name="First_20_paragraph">The functional unit for this analysis is defined as **1.0 liter of bioethanol**. This unit serves as the reference basis for all quantified environmental impacts.</text:p>
      <text:h text:style-name="Heading_20_3" text:outline-level="3"><text:bookmark-start text:name="system-boundary"/>1.2. System Boundary<text:bookmark-end text:name="system-boundary"/></text:h>
      <text:p text:style-name="First_20_paragraph">The system boundary is defined as **"factory_gate"**. This includes all relevant upstream processes from raw material extraction/cultivation, through processing, to the point where the finished bioethanol leaves the production facility in the Netherlands. The "factory_gate" boundary excludes downstream stages such as distribution to the end-user, use phase, and end-of-life treatment.</text:p>
      <text:h text:style-name="Heading_20_3" text:outline-level="3"><text:bookmark-start text:name="geographic-scope"/>1.3. Geographic Scope<text:bookmark-end text:name="geographic-scope"/></text:h>
      <text:list text:style-name="L1">
        <text:list-item>
          <text:p text:style-name="P1">**Final Production Country:** Netherlands</text:p>
        </text:list-item>
        <text:list-item>
          <text:p text:style-name="P1">**Supply Chain Focus:** Europe Focused. Key agricultural feedstocks and energy inputs are assumed to originate from within Europe.</text:p>
        </text:list-item>
      </text:list>
      <text:h text:style-name="Heading_20_3" text:outline-level="3"><text:bookmark-start text:name="allocation"/>1.4. Allocation<text:bookmark-end text:name="allocation"/></text:h>
      <text:p text:style-name="First_20_paragraph">Bioethanol production from agricultural feedstocks often yields co-products, such as Dried Distillers Grains with Solubles (DDGS) when using grain-based feedstocks like wheat. DDGS is a valuable animal feed. In accordance with generally accepted life cycle assessment (LCA) principles and methodologies for biofuel accounting (e.g., as per the EU Renewable Energy Directive), GHG emissions are allocated between the main product (bioethanol) and co-products. For this analysis, a conservative energy allocation approach is considered, attributing a portion of the upstream emissions to the co-product. We assume a 20% allocation of upstream emissions to DDGS (illustrative based on common industry practice and energy content considerations), meaning 80% of upstream emissions are attributed to the bioethanol.</text:p>
      <text:h text:style-name="Heading_20_3" text:outline-level="3"><text:bookmark-start text:name="accounting-standard-regulatory-framework"/>1.5. Accounting Standard &amp; Regulatory Framework<text:bookmark-end text:name="accounting-standard-regulatory-framework"/></text:h>
      <text:list text:style-name="L2">
        <text:list-item>
          <text:p text:style-name="P2">**Accounting Standard:** ISO 14064-1:2018 (Greenhouse gases – Part 1: Specification with guidance at the organization level for quantification and reporting of greenhouse gas emissions and removals). This report applies the rigorous quantification and reporting principles of ISO 14064-1 to a product-level assessment.</text:p>
        </text:list-item>
        <text:list-item>
          <text:p text:style-name="P2">**Regulatory Framework:** Carbon Border Adjustment Mechanism (CBAM). This framework, effective January 1, 2026, is an EU carbon tax on embedded carbon for importers of certain goods (e.g., steel, cement, hydrogen, electricity, fertilizers, aluminum). While bioethanol is not currently a direct CBAM sector, the quantification of its embedded carbon is crucial for potential future inclusion or for companies managing their overall carbon liabilities at the EU border.</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bioethanol from a "factory_gate" perspective, with wheat as the primary feedstock (a common choice in Europe), involves several key stages:</text:p>
      <text:list text:style-name="L3">
        <text:list-item>
          <text:p text:style-name="P3">**Feedstock Cultivation:**</text:p>
          <text:list text:style-name="L4">
            <text:list-item>
              <text:p text:style-name="P4">Agricultural inputs: Fertilizers (nitrogen, phosphorus, potassium), pesticides, seeds.</text:p>
            </text:list-item>
            <text:list-item>
              <text:p text:style-name="P4">On-farm energy use: Diesel for tractors (tillage, seeding, spraying, harvesting), irrigation (electricity/diesel).</text:p>
            </text:list-item>
            <text:list-item>
              <text:p text:style-name="P4">Direct field emissions: Nitrous oxide (N2O) from fertilizer application and soil processes.</text:p>
            </text:list-item>
          </text:list>
        </text:list-item>
        <text:list-item>
          <text:p text:style-name="P3">**Feedstock Transportation:**</text:p>
          <text:list text:style-name="L5">
            <text:list-item>
              <text:p text:style-name="P5">Transport of harvested wheat from farms to the bioethanol production facility.</text:p>
            </text:list-item>
          </text:list>
        </text:list-item>
        <text:list-item>
          <text:p text:style-name="P3">**Bioethanol Production (Factory Gate):**</text:p>
          <text:list text:style-name="L6">
            <text:list-item>
              <text:p text:style-name="P6">**Milling/Grinding:** Energy for processing wheat grains into flour or meal.</text:p>
            </text:list-item>
            <text:list-item>
              <text:p text:style-name="P6">**Liquefaction &amp; Saccharification:** Enzymes break down starch into fermentable sugars. This stage requires heat (steam) and electricity.</text:p>
            </text:list-item>
            <text:list-item>
              <text:p text:style-name="P6">**Fermentation:** Yeast converts sugars into ethanol and carbon dioxide (biogenic CO2). This is an exothermic process, but temperature control may require energy.</text:p>
            </text:list-item>
            <text:list-item>
              <text:p text:style-name="P6">**Distillation/Rectification:** Energy-intensive process to separate ethanol from water and other impurities, yielding high-purity ethanol. Primarily requires heat (steam, often from natural gas boilers) and electricity for pumps.</text:p>
            </text:list-item>
            <text:list-item>
              <text:p text:style-name="P6">**Dehydration:** Further processing (e.g., molecular sieves) to remove remaining water for fuel-grade anhydrous ethanol. Requires heat and electricity.</text:p>
            </text:list-item>
            <text:list-item>
              <text:p text:style-name="P6">**Co-product Processing:** Drying of DDGS (if applicable) requires heat.</text:p>
            </text:list-item>
            <text:list-item>
              <text:p text:style-name="P6">**Ancillary Processes:** Water treatment, wastewater treatment, general facility electricity, and heating.</text:p>
            </text:list-item>
          </text:list>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For an audit-ready report, primary data from the specific bioethanol production facility would be paramount. As this is a hypothetical, high-detail analysis, secondary data from industry averages and recognized databases (such as Ecoinvent and DEFRA equivalents) are utilized.</text:p>
      <text:h text:style-name="Heading_20_3" text:outline-level="3"><text:bookmark-start text:name="material-and-energy-inputs-illustrative-data-per-1.0-liter-bioethanol"/>3.1. Material and Energy Inputs (Illustrative Data per 1.0 Liter Bioethanol)<text:bookmark-end text:name="material-and-energy-inputs-illustrative-data-per-1.0-liter-bioethanol"/></text:h>
      <text:p text:style-name="First_20_paragraph">**Assumptions:**</text:p>
      <text:list text:style-name="L7">
        <text:list-item>
          <text:p text:style-name="P7">Bioethanol density: ~0.789 kg/L</text:p>
        </text:list-item>
        <text:list-item>
          <text:p text:style-name="P7">Energy content of bioethanol: ~21.2 MJ/L (based on lower heating value)</text:p>
        </text:list-item>
        <text:list-item>
          <text:p text:style-name="P7">Feedstock: Wheat (average European yield)</text:p>
        </text:list-item>
        <text:list-item>
          <text:p text:style-name="P7">Production Process: Dry milling fermentation pathway (common for grain-based ethanol).</text:p>
        </text:list-item>
      </text:list>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Material/Energy Input</text:p>
            </table:table-cell>
            <table:table-cell table:style-name="TableHeaderRowCell" office:value-type="string">
              <text:p text:style-name="Table_20_Heading">Quantity per 1.0 Liter Bioethanol</text:p>
            </table:table-cell>
            <table:table-cell table:style-name="TableHeaderRowCell" office:value-type="string">
              <text:p text:style-name="Table_20_Heading">Units</text:p>
            </table:table-cell>
            <table:table-cell table:style-name="TableHeaderRowCell" office:value-type="string">
              <text:p text:style-name="Table_20_Heading">Notes/Assumptions</text:p>
            </table:table-cell>
          </table:table-row>
        </table:table-header-rows>
        <table:table-row>
          <table:table-cell table:style-name="TableRowCell" office:value-type="string" table:number-rows-spanned="4">
            <text:p text:style-name="Table_20_Contents">1. Feedstock Cultivation (Wheat)</text:p>
          </table:table-cell>
          <table:table-cell table:style-name="TableRowCell" office:value-type="string">
            <text:p text:style-name="Table_20_Contents">Wheat Grain</text:p>
          </table:table-cell>
          <table:table-cell table:style-name="TableRowCell" office:value-type="string">
            <text:p text:style-name="Table_20_Contents">2.37</text:p>
          </table:table-cell>
          <table:table-cell table:style-name="TableRowCell" office:value-type="string">
            <text:p text:style-name="Table_20_Contents">kg</text:p>
          </table:table-cell>
          <table:table-cell table:style-name="TableRowCell" office:value-type="string">
            <text:p text:style-name="Table_20_Contents">Based on ~3 tons grain per 1 ton ethanol, and ethanol density.</text:p>
          </table:table-cell>
        </table:table-row>
        <table:table-row>
          <table:table-cell table:style-name="TableRowCell" office:value-type="string">
            <text:p text:style-name="Table_20_Contents">Fertilizers (N, P, K)</text:p>
          </table:table-cell>
          <table:table-cell table:style-name="TableRowCell" office:value-type="string">
            <text:p text:style-name="Table_20_Contents">Implicitly included</text:p>
          </table:table-cell>
          <table:table-cell table:style-name="TableRowCell" office:value-type="string">
            <text:p text:style-name="Table_20_Contents">g CO2e/MJ</text:p>
          </table:table-cell>
          <table:table-cell table:style-name="TableRowCell" office:value-type="string">
            <text:p text:style-name="Table_20_Contents">Emissions factor for cultivation often bundles these inputs.</text:p>
          </table:table-cell>
        </table:table-row>
        <table:table-row>
          <table:table-cell table:style-name="TableRowCell" office:value-type="string">
            <text:p text:style-name="Table_20_Contents">Pesticides</text:p>
          </table:table-cell>
          <table:table-cell table:style-name="TableRowCell" office:value-type="string">
            <text:p text:style-name="Table_20_Contents">Implicitly included</text:p>
          </table:table-cell>
          <table:table-cell table:style-name="TableRowCell" office:value-type="string">
            <text:p text:style-name="Table_20_Contents">g CO2e/MJ</text:p>
          </table:table-cell>
          <table:table-cell table:style-name="TableRowCell" office:value-type="string">
            <text:p text:style-name="Table_20_Contents">Emissions factor for cultivation often bundles these inputs.</text:p>
          </table:table-cell>
        </table:table-row>
        <table:table-row>
          <table:table-cell table:style-name="TableRowCell" office:value-type="string">
            <text:p text:style-name="Table_20_Contents">Diesel (on-farm machinery)</text:p>
          </table:table-cell>
          <table:table-cell table:style-name="TableRowCell" office:value-type="string">
            <text:p text:style-name="Table_20_Contents">Implicitly included</text:p>
          </table:table-cell>
          <table:table-cell table:style-name="TableRowCell" office:value-type="string">
            <text:p text:style-name="Table_20_Contents">g CO2e/MJ</text:p>
          </table:table-cell>
          <table:table-cell table:style-name="TableRowCell" office:value-type="string">
            <text:p text:style-name="Table_20_Contents">Emissions factor for cultivation often bundles these inputs.</text:p>
          </table:table-cell>
        </table:table-row>
        <table:table-row>
          <table:table-cell table:style-name="TableRowCell" office:value-type="string">
            <text:p text:style-name="Table_20_Contents">2. Feedstock Transportation</text:p>
          </table:table-cell>
          <table:table-cell table:style-name="TableRowCell" office:value-type="string">
            <text:p text:style-name="Table_20_Contents">Road Transport (HGV &gt;20t)</text:p>
          </table:table-cell>
          <table:table-cell table:style-name="TableRowCell" office:value-type="string">
            <text:p text:style-name="Table_20_Contents">200 km</text:p>
          </table:table-cell>
          <table:table-cell table:style-name="TableRowCell" office:value-type="string">
            <text:p text:style-name="Table_20_Contents">km/tonne wheat</text:p>
          </table:table-cell>
          <table:table-cell table:style-name="TableRowCell" office:value-type="string">
            <text:p text:style-name="Table_20_Contents">Assumed average distance from European farms to Dutch factory.</text:p>
          </table:table-cell>
        </table:table-row>
        <table:table-row>
          <table:table-cell table:style-name="TableRowCell" office:value-type="string" table:number-rows-spanned="3">
            <text:p text:style-name="Table_20_Contents">3. Bioethanol Production (Factory Gate)</text:p>
          </table:table-cell>
          <table:table-cell table:style-name="TableRowCell" office:value-type="string">
            <text:p text:style-name="Table_20_Contents">Natural Gas (for process heat/steam)</text:p>
          </table:table-cell>
          <table:table-cell table:style-name="TableRowCell" office:value-type="string">
            <text:p text:style-name="Table_20_Contents">0.5</text:p>
          </table:table-cell>
          <table:table-cell table:style-name="TableRowCell" office:value-type="string">
            <text:p text:style-name="Table_20_Contents">kWh</text:p>
          </table:table-cell>
          <table:table-cell table:style-name="TableRowCell" office:value-type="string">
            <text:p text:style-name="Table_20_Contents">Illustrative average for fermentation &amp; distillation.</text:p>
          </table:table-cell>
        </table:table-row>
        <table:table-row>
          <table:table-cell table:style-name="TableRowCell" office:value-type="string">
            <text:p text:style-name="Table_20_Contents">Electricity (grid mix Netherlands)</text:p>
          </table:table-cell>
          <table:table-cell table:style-name="TableRowCell" office:value-type="string">
            <text:p text:style-name="Table_20_Contents">0.3</text:p>
          </table:table-cell>
          <table:table-cell table:style-name="TableRowCell" office:value-type="string">
            <text:p text:style-name="Table_20_Contents">kWh</text:p>
          </table:table-cell>
          <table:table-cell table:style-name="TableRowCell" office:value-type="string">
            <text:p text:style-name="Table_20_Contents">Illustrative average for pumps, agitation, auxiliary processes.</text:p>
          </table:table-cell>
        </table:table-row>
        <table:table-row>
          <table:table-cell table:style-name="TableRowCell" office:value-type="string">
            <text:p text:style-name="Table_20_Contents">Enzymes, Yeast, Water</text:p>
          </table:table-cell>
          <table:table-cell table:style-name="TableRowCell" office:value-type="string">
            <text:p text:style-name="Table_20_Contents">Negligible primary GHG impact or bundled</text:p>
          </table:table-cell>
          <table:table-cell table:style-name="TableRowCell" office:value-type="string">
            <text:p text:style-name="Table_20_Contents">-</text:p>
          </table:table-cell>
          <table:table-cell table:style-name="TableRowCell" office:value-type="string">
            <text:p text:style-name="Table_20_Contents">Assumed minor contribution or covered by main energy inputs.</text:p>
          </table:table-cell>
        </table:table-row>
        <table:table-row>
          <table:table-cell table:style-name="TableRowCell" office:value-type="string">
            <text:p text:style-name="Table_20_Contents">Co-product (DDGS)</text:p>
          </table:table-cell>
          <table:table-cell table:style-name="TableRowCell" office:value-type="string">
            <text:p text:style-name="Table_20_Contents">Allocation Factor (Energy basis)</text:p>
          </table:table-cell>
          <table:table-cell table:style-name="TableRowCell" office:value-type="string">
            <text:p text:style-name="Table_20_Contents">20%</text:p>
          </table:table-cell>
          <table:table-cell table:style-name="TableRowCell" office:value-type="string">
            <text:p text:style-name="Table_20_Contents">%</text:p>
          </table:table-cell>
          <table:table-cell table:style-name="TableRowCell" office:value-type="string">
            <text:p text:style-name="Table_20_Contents">20% of upstream emissions allocated to DDGS.</text:p>
          </table:table-cell>
        </table:table-row>
      </table:table>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the activity data (quantities of materials/energy) by relevant, industry-standard emission factors (EFs). These EFs convert activity data into CO2 equivalent (CO2e) emissions, accounting for CO2, CH4, and N2O based on their Global Warming Potentials (GWPs). Factors are sourced from Ecoinvent/DEFRA-equivalent data or publicly available EU references, as appropriate for a European context.</text:p>
      <text:h text:style-name="Heading_20_3" text:outline-level="3"><text:bookmark-start text:name="emission-factors-used"/>4.1. Emission Factors Used<text:bookmark-end text:name="emission-factors-used"/></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ource/Activity</text:p>
            </table:table-cell>
            <table:table-cell table:style-name="TableHeaderRowCell" office:value-type="string">
              <text:p text:style-name="Table_20_Heading">Emission Factor (EF)</text:p>
            </table:table-cell>
            <table:table-cell table:style-name="TableHeaderRowCell" office:value-type="string">
              <text:p text:style-name="Table_20_Heading">Units</text:p>
            </table:table-cell>
            <table:table-cell table:style-name="TableHeaderRowCell" office:value-type="string">
              <text:p text:style-name="Table_20_Heading">Source/Reference</text:p>
            </table:table-cell>
          </table:table-row>
        </table:table-header-rows>
        <table:table-row>
          <table:table-cell table:style-name="TableRowCell" office:value-type="string">
            <text:p text:style-name="Table_20_Contents">Wheat Cultivation (per MJ ethanol)</text:p>
          </table:table-cell>
          <table:table-cell table:style-name="TableRowCell" office:value-type="string">
            <text:p text:style-name="Table_20_Contents">23</text:p>
          </table:table-cell>
          <table:table-cell table:style-name="TableRowCell" office:value-type="string">
            <text:p text:style-name="Table_20_Contents">g CO2e/MJ ethanol</text:p>
          </table:table-cell>
          <table:table-cell table:style-name="TableRowCell" office:value-type="string">
            <text:p text:style-name="Table_20_Contents">EU Directive 2009/28/EC typical values.</text:p>
          </table:table-cell>
        </table:table-row>
        <table:table-row>
          <table:table-cell table:style-name="TableRowCell" office:value-type="string">
            <text:p text:style-name="Table_20_Contents">Natural Gas (Europe, combustion &amp; upstream)</text:p>
          </table:table-cell>
          <table:table-cell table:style-name="TableRowCell" office:value-type="string">
            <text:p text:style-name="Table_20_Contents">0.244</text:p>
          </table:table-cell>
          <table:table-cell table:style-name="TableRowCell" office:value-type="string">
            <text:p text:style-name="Table_20_Contents">kg CO2e/kWh</text:p>
          </table:table-cell>
          <table:table-cell table:style-name="TableRowCell" office:value-type="string">
            <text:p text:style-name="Table_20_Contents">Zuno Carbon (Europe average).</text:p>
          </table:table-cell>
        </table:table-row>
        <table:table-row>
          <table:table-cell table:style-name="TableRowCell" office:value-type="string">
            <text:p text:style-name="Table_20_Contents">Electricity (Netherlands Grid Mix)</text:p>
          </table:table-cell>
          <table:table-cell table:style-name="TableRowCell" office:value-type="string">
            <text:p text:style-name="Table_20_Contents">0.283</text:p>
          </table:table-cell>
          <table:table-cell table:style-name="TableRowCell" office:value-type="string">
            <text:p text:style-name="Table_20_Contents">kg CO2e/kWh</text:p>
          </table:table-cell>
          <table:table-cell table:style-name="TableRowCell" office:value-type="string">
            <text:p text:style-name="Table_20_Contents">DEFRA 2024 examples for Netherlands.</text:p>
          </table:table-cell>
        </table:table-row>
        <table:table-row>
          <table:table-cell table:style-name="TableRowCell" office:value-type="string">
            <text:p text:style-name="Table_20_Contents">Road Transport (HGV &gt;20t, Europe)</text:p>
          </table:table-cell>
          <table:table-cell table:style-name="TableRowCell" office:value-type="string">
            <text:p text:style-name="Table_20_Contents">0.084</text:p>
          </table:table-cell>
          <table:table-cell table:style-name="TableRowCell" office:value-type="string">
            <text:p text:style-name="Table_20_Contents">kg CO2e/tkm</text:p>
          </table:table-cell>
          <table:table-cell table:style-name="TableRowCell" office:value-type="string">
            <text:p text:style-name="Table_20_Contents">Generic GLEC Framework value (illustrative).</text:p>
          </table:table-cell>
        </table:table-row>
      </table:table>
      <text:h text:style-name="Heading_20_3" text:outline-level="3"><text:bookmark-start text:name="emission-calculation-per-1.0-liter-bioethanol"/>4.2. Emission Calculation per 1.0 Liter Bioethanol<text:bookmark-end text:name="emission-calculation-per-1.0-liter-bioethanol"/></text:h>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Raw Emissions (kg CO2e)</text:p>
            </table:table-cell>
            <table:table-cell table:style-name="TableHeaderRowCell" office:value-type="string">
              <text:p text:style-name="Table_20_Heading">Allocated Emissions (kg CO2e)</text:p>
            </table:table-cell>
          </table:table-row>
        </table:table-header-rows>
        <table:table-row>
          <table:table-cell table:style-name="TableRowCell" office:value-type="string">
            <text:p text:style-name="Table_20_Contents">**1. Feedstock Cultivatio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Wheat Cultivation Emissions</text:p>
          </table:table-cell>
          <table:table-cell table:style-name="TableRowCell" office:value-type="string">
            <text:p text:style-name="Table_20_Contents">1.0 L Ethanol (21.2 MJ/L)</text:p>
          </table:table-cell>
          <table:table-cell table:style-name="TableRowCell" office:value-type="string">
            <text:p text:style-name="Table_20_Contents">0.023 kg CO2e/MJ</text:p>
          </table:table-cell>
          <table:table-cell table:style-name="TableRowCell" office:value-type="string">
            <text:p text:style-name="Table_20_Contents">0.023 * 21.2 = 0.4876</text:p>
          </table:table-cell>
          <table:table-cell table:style-name="TableRowCell" office:value-type="string">
            <text:p text:style-name="Table_20_Contents">0.4876 * (1 - 0.20) = 0.3901</text:p>
          </table:table-cell>
        </table:table-row>
        <table:table-row>
          <table:table-cell table:style-name="TableRowCell" office:value-type="string">
            <text:p text:style-name="Table_20_Contents">**2. Feedstock Transportatio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Wheat Transport (Farm to Factory)</text:p>
          </table:table-cell>
          <table:table-cell table:style-name="TableRowCell" office:value-type="string">
            <text:p text:style-name="Table_20_Contents">2.37 kg Wheat * 200 km</text:p>
          </table:table-cell>
          <table:table-cell table:style-name="TableRowCell" office:value-type="string">
            <text:p text:style-name="Table_20_Contents">0.084 kg CO2e/tkm</text:p>
          </table:table-cell>
          <table:table-cell table:style-name="TableRowCell" office:value-type="string">
            <text:p text:style-name="Table_20_Contents">(2.37/1000) * 200 * 0.084 = 0.0398</text:p>
          </table:table-cell>
          <table:table-cell table:style-name="TableRowCell" office:value-type="string">
            <text:p text:style-name="Table_20_Contents">0.0398 * (1 - 0.20) = 0.0318</text:p>
          </table:table-cell>
        </table:table-row>
        <table:table-row>
          <table:table-cell table:style-name="TableRowCell" office:value-type="string">
            <text:p text:style-name="Table_20_Contents">**3. Bioethanol Production (Factory Gate)**</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Natural Gas Consumption</text:p>
          </table:table-cell>
          <table:table-cell table:style-name="TableRowCell" office:value-type="string">
            <text:p text:style-name="Table_20_Contents">0.5 kWh</text:p>
          </table:table-cell>
          <table:table-cell table:style-name="TableRowCell" office:value-type="string">
            <text:p text:style-name="Table_20_Contents">0.244 kg CO2e/kWh</text:p>
          </table:table-cell>
          <table:table-cell table:style-name="TableRowCell" office:value-type="string">
            <text:p text:style-name="Table_20_Contents">0.5 * 0.244 = 0.1220</text:p>
          </table:table-cell>
          <table:table-cell table:style-name="TableRowCell" office:value-type="string">
            <text:p text:style-name="Table_20_Contents">0.1220</text:p>
          </table:table-cell>
        </table:table-row>
        <table:table-row>
          <table:table-cell table:style-name="TableRowCell" office:value-type="string">
            <text:p text:style-name="Table_20_Contents">  Electricity Consumption</text:p>
          </table:table-cell>
          <table:table-cell table:style-name="TableRowCell" office:value-type="string">
            <text:p text:style-name="Table_20_Contents">0.3 kWh</text:p>
          </table:table-cell>
          <table:table-cell table:style-name="TableRowCell" office:value-type="string">
            <text:p text:style-name="Table_20_Contents">0.283 kg CO2e/kWh</text:p>
          </table:table-cell>
          <table:table-cell table:style-name="TableRowCell" office:value-type="string">
            <text:p text:style-name="Table_20_Contents">0.3 * 0.283 = 0.0849</text:p>
          </table:table-cell>
          <table:table-cell table:style-name="TableRowCell" office:value-type="string">
            <text:p text:style-name="Table_20_Contents">0.0849</text:p>
          </table:table-cell>
        </table:table-row>
        <table:table-row>
          <table:table-cell table:style-name="TableRowCell" office:value-type="string" table:number-columns-spanned="4">
            <text:p text:style-name="P8">Total Product Carbon Footprint (PCF) at Factory Gate:</text:p>
          </table:table-cell>
          <table:table-cell table:style-name="TableRowCell" office:value-type="string">
            <text:p text:style-name="Table_20_Contents">0.6288 kg CO2e/L</text:p>
          </table:table-cell>
        </table:table-row>
      </table:table>
      <text:p text:style-name="First_20_paragraph">**Total Product Carbon Footprint (PCF) for 1.0 liter of bioethanol at the factory gate: ~0.63 kg CO2e.**</text:p>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Based on the calculations, the primary hotspots for GHG emissions in the bioethanol production lifecycle up to the factory gate are:</text:p>
      <text:list text:style-name="L8">
        <text:list-item>
          <text:p text:style-name="P9">**Feedstock Cultivation:** This stage, primarily due to agricultural practices (fertilizer production, N2O emissions from soil, on-farm energy use), accounts for the largest share of the emissions, even after co-product allocation.</text:p>
        </text:list-item>
        <text:list-item>
          <text:p text:style-name="P9">**Energy Consumption during Production:** The energy-intensive processes of distillation and dehydration, largely fueled by natural gas and grid electricity, represent the next significant hotspot. Improving energy efficiency and transitioning to renewable energy sources for process heat and electricity at the facility would substantially reduce emissions.</text:p>
        </text:list-item>
        <text:list-item>
          <text:p text:style-name="P9">**Transportation:** While less dominant than cultivation or processing, the transport of bulky raw materials like wheat over significant distances contributes to the overall footprint.</text:p>
        </text:list-item>
      </text:list>
      <text:h text:style-name="Heading_20_3" text:outline-level="3"><text:bookmark-start text:name="reliability-and-audit-readiness"/>5.2. Reliability and Audit-Readiness<text:bookmark-end text:name="reliability-and-audit-readiness"/></text:h>
      <text:p text:style-name="First_20_paragraph">This report is designed with "audit-readiness" in mind, adhering to the principles of ISO 14064 for robust GHG quantification.</text:p>
      <text:list text:style-name="L9">
        <text:list-item>
          <text:p text:style-name="P10">**Transparency:** All assumptions, data sources, and calculations are explicitly stated.</text:p>
        </text:list-item>
        <text:list-item>
          <text:p text:style-name="P10">**Completeness:** All identified lifecycle stages within the defined system boundary are included.</text:p>
        </text:list-item>
        <text:list-item>
          <text:p text:style-name="P10">**Consistency:** Emission factors from recognized databases (DEFRA, EU directives, Climatiq/GLEC equivalents) relevant to the European context are applied consistently.</text:p>
        </text:list-item>
        <text:list-item>
          <text:p text:style-name="P10">**Accuracy:** Efforts have been made to use representative and up-to-date emission factors. However, the accuracy is inherently limited by the use of secondary, average data rather than specific primary data from a particular production facility. For actual third-party verification, detailed site-specific operational data (e.g., actual energy consumption, fertilizer usage, transport distances) would be indispensable.</text:p>
        </text:list-item>
        <text:list-item>
          <text:p text:style-name="P10">**Data Documentation:** The breakdown of materials, energy inputs, and corresponding emission factors is documented in detail, providing a clear trail for verification.</text:p>
        </text:list-item>
      </text:list>
      <text:h text:style-name="Heading_20_3" text:outline-level="3"><text:bookmark-start text:name="regulatory-context-cbam-implications"/>5.3. Regulatory Context: CBAM Implications<text:bookmark-end text:name="regulatory-context-cbam-implications"/></text:h>
      <text:p text:style-name="First_20_paragraph">The Carbon Border Adjustment Mechanism (CBAM), effective January 1, 2026, aims to put a fair price on the carbon emitted during the production of carbon-intensive goods entering the EU, preventing "carbon leakage." While bioethanol is not yet explicitly listed as a CBAM sector, the robust quantification of its embedded carbon (PCF) is critical for several reasons:</text:p>
      <text:list text:style-name="L10">
        <text:list-item>
          <text:p text:style-name="P11">**Future Regulatory Scope:** CBAM\'s scope may expand to include other sectors or products over time. Having a quantified PCF prepares companies for such eventualities.</text:p>
        </text:list-item>
        <text:list-item>
          <text:p text:style-name="P11">**Competitive Advantage:** Companies with lower embedded carbon in their bioethanol products will gain a competitive advantage as carbon pricing mechanisms strengthen globally and within the EU.</text:p>
        </text:list-item>
        <text:list-item>
          <text:p text:style-name="P11">**Supply Chain Decarbonization:** Understanding the PCF hotspots enables producers to identify areas for decarbonization within their supply chain, which can lead to lower overall carbon costs and improved market access.</text:p>
        </text:list-item>
        <text:list-item>
          <text:p text:style-name="P11">**Due Diligence:** For importers or distributors within the EU, understanding the embedded carbon of their products helps in fulfilling due diligence requirements related to climate impact and compliance with emerging green procurement policies.</text:p>
        </text:list-item>
      </text:list>
      <text:p text:style-name="First_20_paragraph">The quantified PCF of approximately 0.63 kg CO2e per liter of bioethanol provides a tangible metric for assessing its environmental performance and navigating the evolving landscape of carbon regulation and taxation at the EU border.</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Bioethanol</dc:title>
    <dc:description>Detailed Product Carbon Footprint (PCF) analysis report for 1.0 liter of bioethanol produced in the Netherlands, adhering to ISO 14064 principles and the CBAM regulatory framework.</dc:description>
    <dc:subject/>
    <meta:keyword/>
    <dc:language>en</dc:language>
    <meta:initial-creator/>
    <dc:creator/>
    <meta:creation-date>2026-08-24T02:41:37Z</meta:creation-date>
    <dc:date>2026-08-24T02:41:37Z</dc:date>
    <meta:user-defined meta:name="viewport" meta:value-type="string">width=device-width, initial-scale=1.0</meta:user-defined>
  </office:meta>
</office:document-meta>
</file>