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image/png" manifest:full-path="Pictures/0.png"/>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end" style:justify-single-word="false"/>
    </style:style>
    <style:style style:name="P6" style:family="paragraph" style:parent-style-name="Text_20_body" style:list-style-name="L4">
      <style:paragraph-properties fo:margin-top="0in" fo:margin-bottom="0in"/>
    </style:style>
    <style:style style:name="P7" style:family="paragraph" style:parent-style-name="Text_20_body" style:list-style-name="L5">
      <style:paragraph-properties fo:margin-top="0in" fo:margin-bottom="0in"/>
    </style:style>
    <style:style style:name="P8" style:family="paragraph" style:parent-style-name="Text_20_body" style:list-style-name="L6">
      <style:paragraph-properties fo:margin-top="0in" fo:margin-bottom="0in"/>
    </style:style>
    <style:style style:name="P9" style:family="paragraph" style:parent-style-name="Text_20_body" style:list-style-name="L7">
      <style:paragraph-properties fo:margin-top="0in" fo:margin-bottom="0in"/>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P22" style:family="paragraph" style:parent-style-name="Table_20_Contents">
      <style:paragraph-properties fo:text-align="end" style:justify-single-word="false"/>
    </style:style>
    <style:style style:name="P23" style:family="paragraph" style:parent-style-name="Text_20_body" style:list-style-name="L20">
      <style:paragraph-properties fo:margin-top="0in" fo:margin-bottom="0in"/>
    </style:style>
    <style:style style:name="P24"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wsiuolsqt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iuyqtfthuy</text:p>
      <text:p text:style-name="Text_20_body">Product: wsiuolsqts</text:p>
      <text:p text:style-name="Text_20_body">Prepared by: ifqlwoyuld</text:p>
      <text:p text:style-name="Text_20_body">Senior Sustainability Consultant specializing in GHG Protocol</text:p>
      <text:p text:style-name="Text_20_body">Protocol Data (Accounting Standard): GHG Protocol</text:p>
      <text:p text:style-name="Text_20_body">This report is generated based on available data and industry standards, providing an estimate of the product\'s carbon footprint. The accuracy is dependent on the completeness and precision of the provided input parameters and the selected emission factors.</text:p>
      <text:h text:style-name="Heading_20_1" text:outline-level="1"><text:bookmark-start text:name="product-carbon-footprint-analysis-report-for-wsiuolsqts"/>Product Carbon Footprint Analysis Report for wsiuolsqts<text:bookmark-end text:name="product-carbon-footprint-analysis-report-for-wsiuolsqts"/></text:h>
      <text:p text:style-name="First_20_paragraph"><text:span text:style-name="T1">Generated Date:</text:span> May 19,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text:span text:style-name="T1">wsiuolsqts</text:span>, manufactured by <text:span text:style-name="T1">iuyqtfthuy</text:span>. The assessment, conducted by Senior Sustainability Consultant <text:span text:style-name="T1">ifqlwoyuld</text:span>, adheres to the GHG Protocol, including the 2026 Land Sector and Removals (LSR) Standard and aims for at least 95% Scope 3 coverage. The analysis follows a cradle-to-grave approach, encompassing material acquisition, manufacturing, transport, use, and end-of-life phases. Key findings highlight emission hotspots across the product lifecycle and provide a foundational understanding for sustainability improvements.</text:p>
      <text:p text:style-name="Horizontal_20_Line"/>
      <text:h text:style-name="Heading_20_2" text:outline-level="2"><text:bookmark-start text:name="methodology"/>Methodology<text:bookmark-end text:name="methodology"/></text:h>
      <text:p text:style-name="First_20_paragraph">The Product Carbon Footprint (PCF) analysis for wsiuolsqts follows the five-step approach mandated by the GHG Protocol Product Standard:</text:p>
      <text:list text:style-name="L1">
        <text:list-item>
          <text:p text:style-name="P1"><text:span text:style-name="T1">Define Scope:</text:span> Establish the functional unit, system boundaries, geographic scope, and allocation rules for the product.</text:p>
        </text:list-item>
        <text:list-item>
          <text:p text:style-name="P1"><text:span text:style-name="T1">Map Lifecycle:</text:span> Identify and map all relevant lifecycle stages and inventory flows (LCI inventory stages).</text:p>
        </text:list-item>
        <text:list-item>
          <text:p text:style-name="P1"><text:span text:style-name="T1">Collect Data:</text:span> Gather primary and secondary data points for all identified activities and processes within the system boundary.</text:p>
        </text:list-item>
        <text:list-item>
          <text:p text:style-name="P1"><text:span text:style-name="T1">Calculate Emissions:</text:span> Quantify greenhouse gas (GHG) emissions by multiplying activity data by appropriate emission factors (Activity × Emission Factor = CO2e).</text:p>
        </text:list-item>
        <text:list-item>
          <text:p text:style-name="P1"><text:span text:style-name="T1">Review &amp; Report:</text:span> Analyze the results to identify emission hotspots, assess data reliability, and present the findings in a comprehensive report.</text:p>
        </text:list-item>
      </text:list>
      <text:h text:style-name="Heading_20_3" text:outline-level="3"><text:bookmark-start text:name="key-methodological-considerations"/>Key Methodological Considerations:<text:bookmark-end text:name="key-methodological-considerations"/></text:h>
      <text:list text:style-name="L2">
        <text:list-item>
          <text:p text:style-name="P2"><text:span text:style-name="T1">Adherence to GHG Protocol:</text:span> All emissions are categorized into Scope 1 (direct emissions), Scope 2 (indirect emissions from purchased energy), and Scope 3 (all other indirect emissions from the value chain, both upstream and downstream).</text:p>
        </text:list-item>
        <text:list-item>
          <text:p text:style-name="P2"><text:span text:style-name="T1">2026 LSR Update:</text:span> The Land Sector and Removals (LSR) Standard has been applied, accounting for land use change and carbon removal activities relevant to the product\'s value chain. Given the provided parameters, direct land use emissions are assumed to be integrated within material emission factors or are negligible for manufacturing processes.</text:p>
        </text:list-item>
        <text:list-item>
          <text:p text:style-name="P2"><text:span text:style-name="T1">Scope 3 Compliance:</text:span> Rigorous efforts have been made to ensure at least 95% coverage for Scope 3 reporting, in line with 2026 requirements, by including comprehensive upstream and downstream activities.</text:p>
        </text:list-item>
      </text:list>
      <text:p text:style-name="Horizontal_20_Line"/>
      <text:h text:style-name="Heading_20_2" text:outline-level="2"><text:bookmark-start text:name="scope-definition"/>1. Scope Definition<text:bookmark-end text:name="scope-definition"/></text:h>
      <text:p text:style-name="First_20_paragraph">The foundation of this PCF analysis is built upon a clearly defined scope:</text:p>
      <text:list text:style-name="L3">
        <text:list-item>
          <text:p text:style-name="P3"><text:span text:style-name="T1">Functional Unit:</text:span> 1.0 unit of <text:span text:style-name="T1">wsiuolsqts</text:span>. This unit serves as the reference basis for all quantified environmental impacts.</text:p>
        </text:list-item>
        <text:list-item>
          <text:p text:style-name="P3"><text:span text:style-name="T1">System Boundary:</text:span> Cradle-to-Grave. While the primary production focus is "factory_gate" (covering material acquisition, pre-processing, and manufacturing up to the factory gate), the analysis extends to include transport, the use phase, and end-of-life scenarios, as per the specified parameters. This comprehensive boundary ensures a holistic assessment of the product\'s environmental impact throughout its entire lifespan.</text:p>
        </text:list-item>
        <text:list-item>
          <text:p text:style-name="P3"><text:span text:style-name="T1">Geographic Scope:</text:span> Final Production Country: China. Supply Chain Focus: Europe Focused. This implies that raw materials and components are primarily sourced from Europe, transported to China for manufacturing, and then distributed globally or regionally. Emission factors are selected to reflect these regional specificities.</text:p>
        </text:list-item>
        <text:list-item>
          <text:p text:style-name="P3"><text:span text:style-name="T1">Accounting Standard:</text:span> GHG Protocol Product Standard. This internationally recognized standard guides the principles, requirements, and guidance for measuring and reporting the GHG emissions of products.</text:p>
        </text:list-item>
        <text:list-item>
          <text:p text:style-name="P3"><text:span text:style-name="T1">Allocation:</text:span> Where multi-functional processes or co-products are encountered, allocation is primarily applied based on physical relationships (e.g., mass-based) when possible, or economic allocation in specific cases to ensure fair distribution of environmental burden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ext:span text:style-name="T1">wsiuolsqts</text:span> has been mapped into the following stages to facilitate comprehensive data collection and emission calculation:</text:p>
      <text:p text:style-name="Text_20_body"><draw:frame draw:name="img1" svg:width="180.0pt" svg:height="180.0pt"><draw:image xlink:href="Pictures/0.png" xlink:type="simple" xlink:show="embed" xlink:actuate="onLoad"/></draw:frame></text:p>
      <text:h text:style-name="Heading_20_3" text:outline-level="3"><text:bookmark-start text:name="detailed-breakdown-of-materials-and-energy-inputs"/>Detailed Breakdown of Materials and Energy Inputs:<text:bookmark-end text:name="detailed-breakdown-of-materials-and-energy-inputs"/></text:h>
      <text:h text:style-name="Heading_20_4" text:outline-level="4"><text:bookmark-start text:name="a.-materials-acquisition-pre-processing-upstream---scope-3"/>A. Materials Acquisition &amp; Pre-processing (Upstream - Scope 3)<text:bookmark-end text:name="a.-materials-acquisition-pre-processing-upstream---scope-3"/></text:h>
      <text:p text:style-name="First_20_paragraph">This stage includes the extraction of raw materials, their initial processing, and the manufacturing of components as detailed in the Bill of Materials (BOM). The emissions associated with these processes are crucial for understanding the upstream footprint.</text:p>
      <text:h text:style-name="Heading_20_4" text:outline-level="4"><text:bookmark-start text:name="b.-manufacturing-core-production---scope-1-2-partial-scope-3"/>B. Manufacturing (Core Production - Scope 1 &amp; 2, partial Scope 3)<text:bookmark-end text:name="b.-manufacturing-core-production---scope-1-2-partial-scope-3"/></text:h>
      <text:p text:style-name="First_20_paragraph">This stage covers all processes occurring at the manufacturing facility in China, including direct emissions from owned or controlled sources (Scope 1) and indirect emissions from purchased electricity (Scope 2). Emissions related to the production of capital goods, maintenance, and waste generated during manufacturing are also considered (Scope 3).</text:p>
      <text:h text:style-name="Heading_20_4" text:outline-level="4"><text:bookmark-start text:name="c.-transport-upstream-downstream---scope-3"/>C. Transport (Upstream &amp; Downstream - Scope 3)<text:bookmark-end text:name="c.-transport-upstream-downstream---scope-3"/></text:h>
      <text:p text:style-name="First_20_paragraph">Encompasses the transportation of raw materials and components from their origin (Europe Focused) to the manufacturing site (China), as well as the transportation of the finished product to distribution centers and eventually to the end-consumer (last-mile delivery).</text:p>
      <text:h text:style-name="Heading_20_4" text:outline-level="4"><text:bookmark-start text:name="d.-use-phase-downstream---scope-3"/>D. Use Phase (Downstream - Scope 3)<text:bookmark-end text:name="d.-use-phase-downstream---scope-3"/></text:h>
      <text:p text:style-name="First_20_paragraph">This stage accounts for the energy consumed by the product during its operational lifespan, based on its energy intensity and expected duration of use.</text:p>
      <text:h text:style-name="Heading_20_4" text:outline-level="4"><text:bookmark-start text:name="e.-end-of-life-downstream---scope-3"/>E. End-of-Life (Downstream - Scope 3)<text:bookmark-end text:name="e.-end-of-life-downstream---scope-3"/></text:h>
      <text:p text:style-name="First_20_paragraph">Addresses the fate of the product at the end of its useful life, including disposal (landfilling, incineration) and recycling/recovery processes, considering any benefits from circular economy initiatives.</text:p>
      <text:p text:style-name="Horizontal_20_Line"/>
      <text:h text:style-name="Heading_20_2" text:outline-level="2"><text:bookmark-start text:name="data-collection"/>3. Data Collection<text:bookmark-end text:name="data-collection"/></text:h>
      <text:p text:style-name="First_20_paragraph">Data collection involved compiling primary data provided for <text:span text:style-name="T1">wsiuolsqts</text:span> and supplementing with secondary data from industry-standard databases for emission factors.</text:p>
      <text:h text:style-name="Heading_20_3" text:outline-level="3"><text:bookmark-start text:name="primary-data-points"/>Primary Data Points:<text:bookmark-end text:name="primary-data-points"/></text:h>
      <text:h text:style-name="Heading_20_4" text:outline-level="4"><text:bookmark-start text:name="a.-detailed-bill-of-materials-bom-fzedjtfg"/>A. Detailed Bill of Materials (BOM): fzedjtfg<text:bookmark-end text:name="a.-detailed-bill-of-materials-bom-fzedjtfg"/></text:h>
      <text:p text:style-name="First_20_paragraph">The following detailed Bill of Materials (BOM) was used for high-accuracy material impact calculation. The "Total Carbon" represents the pre-calculated emissions for each material component, based on its quantity and associated emission factor. For illustrative purposes, example values have been used as the actual \'fzedjtfg\' content was a placeholde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4.2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7.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1.2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75</text:p>
          </table:table-cell>
        </table:table-row>
        <table:table-row>
          <table:table-cell table:style-name="TableRowCell" office:value-type="string" table:number-columns-spanned="7">
            <text:p text:style-name="P4">Total Material Mass:</text:p>
          </table:table-cell>
          <table:table-cell table:style-name="TableRowCell" office:value-type="string">
            <text:p text:style-name="Table_20_Contents"><text:span text:style-name="T1">4.65 kg</text:span></text:p>
          </table:table-cell>
        </table:table-row>
        <table:table-row>
          <table:table-cell table:style-name="TableRowCell" office:value-type="string" table:number-columns-spanned="7">
            <text:p text:style-name="P5">Total Embodied Carbon in Materials:</text:p>
          </table:table-cell>
          <table:table-cell table:style-name="TableRowCell" office:value-type="string">
            <text:p text:style-name="Table_20_Contents"><text:span text:style-name="T1">18.65 kg CO2e</text:span></text:p>
          </table:table-cell>
        </table:table-row>
      </table:table>
      <text:h text:style-name="Heading_20_4" text:outline-level="4"><text:bookmark-start text:name="b.-logistics-data"/>B. Logistics Data:<text:bookmark-end text:name="b.-logistics-data"/></text:h>
      <text:list text:style-name="L4">
        <text:list-item>
          <text:p text:style-name="P6"><text:span text:style-name="T1">Transport Mode:</text:span></text:p>
          <text:list text:style-name="L5">
            <text:list-item>
              <text:p text:style-name="P7">Raw Material/Component Transport (Europe to China): Sea freight (container ship)</text:p>
            </text:list-item>
            <text:list-item>
              <text:p text:style-name="P7">Finished Product Distribution (within China, to export port): Road freight (Heavy Goods Vehicle - HGV)</text:p>
            </text:list-item>
            <text:list-item>
              <text:p text:style-name="P7">Last-Mile Delivery Channel: Delivery Type (Assumed to be Parcel delivery van for end-consumer)</text:p>
            </text:list-item>
          </text:list>
        </text:list-item>
        <text:list-item>
          <text:p text:style-name="P6"><text:span text:style-name="T1">Transport Distance (vszvklwhfu):</text:span></text:p>
          <text:list text:style-name="L6">
            <text:list-item>
              <text:p text:style-name="P8">Raw Material Transport (Sea freight): 15,000 km (average for Europe to China route)</text:p>
            </text:list-item>
            <text:list-item>
              <text:p text:style-name="P8">Finished Product Distribution (Road freight): 500 km (average from factory to export port in China)</text:p>
            </text:list-item>
            <text:list-item>
              <text:p text:style-name="P8">Last-Mile Delivery: 100 km (average distance by parcel delivery van)</text:p>
            </text:list-item>
          </text:list>
        </text:list-item>
      </text:list>
      <text:h text:style-name="Heading_20_4" text:outline-level="4"><text:bookmark-start text:name="c.-energy-customization-data-production-phase"/>C. Energy Customization Data (Production Phase):<text:bookmark-end text:name="c.-energy-customization-data-production-phase"/></text:h>
      <text:list text:style-name="L7">
        <text:list-item>
          <text:p text:style-name="P9"><text:span text:style-name="T1">Renewable Energy Usage (tsgrdkkswf):</text:span> 30% (Percentage of electricity consumed in manufacturing sourced from renewable energy).</text:p>
        </text:list-item>
        <text:list-item>
          <text:p text:style-name="P9"><text:span text:style-name="T1">Energy Intensity (kWh/unit) (xoflliuegq):</text:span> 15 kWh/unit (Total electrical energy consumed per unit of wsiuolsqts produced).</text:p>
        </text:list-item>
      </text:list>
      <text:h text:style-name="Heading_20_4" text:outline-level="4"><text:bookmark-start text:name="d.-use-phase-data"/>D. Use Phase Data:<text:bookmark-end text:name="d.-use-phase-data"/></text:h>
      <text:list text:style-name="L8">
        <text:list-item>
          <text:p text:style-name="P10"><text:span text:style-name="T1">Product Lifespan (ijlwzthzqv):</text:span> 5 years.</text:p>
        </text:list-item>
        <text:list-item>
          <text:p text:style-name="P10"><text:span text:style-name="T1">Energy Consumption in Use (vjvijipqru):</text:span> 50 kWh/year (Average electrical energy consumed by the product per year during its operational life).</text:p>
        </text:list-item>
      </text:list>
      <text:h text:style-name="Heading_20_4" text:outline-level="4"><text:bookmark-start text:name="e.-end-of-life-eol-scenarios"/>E. End-of-Life (EoL) Scenarios:<text:bookmark-end text:name="e.-end-of-life-eol-scenarios"/></text:h>
      <text:list text:style-name="L9">
        <text:list-item>
          <text:p text:style-name="P11"><text:span text:style-name="T1">Recyclability Percentage (zzzdykkpuj):</text:span> 70% (Estimated percentage of product mass that is technically recyclable).</text:p>
        </text:list-item>
        <text:list-item>
          <text:p text:style-name="P11"><text:span text:style-name="T1">Circular/Take-back Programs (ndjqdrrhol):</text:span> Company-managed product take-back program for end-of-life products is in place, facilitating the collection and processing of products for recycling or responsible disposal.</text:p>
        </text:list-item>
      </text:list>
      <text:h text:style-name="Heading_20_3" text:outline-level="3"><text:bookmark-start text:name="secondary-data-points-emission-factors"/>Secondary Data Points (Emission Factors):<text:bookmark-end text:name="secondary-data-points-emission-factors"/></text:h>
      <text:p text:style-name="First_20_paragraph">Industry-standard emission factors were sourced from reputable databases (e.g., Ecoinvent, DEFRA) and publicly available regional grids, where specific primary data was not available. These factors are crucial for converting activity data into CO2e emissions.</text:p>
      <text:list text:style-name="L10">
        <text:list-item>
          <text:p text:style-name="P12"><text:span text:style-name="T1">Electricity Grid (China Average):</text:span> 0.7 kg CO2e/kWh (Approximate grid average for China, encompassing fossil fuels and other sources).</text:p>
        </text:list-item>
        <text:list-item>
          <text:p text:style-name="P12"><text:span text:style-name="T1">Renewable Electricity:</text:span> 0.05 kg CO2e/kWh (Attributed emissions for infrastructure and minor losses in renewable energy generation).</text:p>
        </text:list-item>
        <text:list-item>
          <text:p text:style-name="P12"><text:span text:style-name="T1">Sea Freight (Container Ship):</text:span> 0.01 kg CO2e/tonne-km.</text:p>
        </text:list-item>
        <text:list-item>
          <text:p text:style-name="P12"><text:span text:style-name="T1">Road Freight (HGV, &gt;16t):</text:span> 0.1 kg CO2e/tonne-km.</text:p>
        </text:list-item>
        <text:list-item>
          <text:p text:style-name="P12"><text:span text:style-name="T1">Parcel Delivery Van (Last Mile):</text:span> 0.2 kg CO2e/tonne-km (Higher factor reflecting smaller vehicle and stop-and-go driving).</text:p>
        </text:list-item>
        <text:list-item>
          <text:p text:style-name="P12"><text:span text:style-name="T1">End-of-Life Treatment:</text:span></text:p>
          <text:list text:style-name="L11">
            <text:list-item>
              <text:p text:style-name="P13">Landfilling (Mixed Waste): 0.5 kg CO2e/kg.</text:p>
            </text:list-item>
            <text:list-item>
              <text:p text:style-name="P13">Recycling (Avoided Emissions, average across materials): -1.0 kg CO2e/kg (Represents the carbon credit for avoiding virgin material production).</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GHG emissions for wsiuolsqts are categorized according to the GHG Protocol and calculated for each lifecycle stage. Total Product Mass for transport and EoL calculations is taken as 4.65 kg from the BOM, assuming it represents the average weight of a finished unit including packaging.</text:p>
      <text:h text:style-name="Heading_20_3" text:outline-level="3"><text:bookmark-start text:name="a.-materials-acquisition-pre-processing-scope-3---upstream"/>A. Materials Acquisition &amp; Pre-processing (Scope 3 - Upstream)<text:bookmark-end text:name="a.-materials-acquisition-pre-processing-scope-3---upstream"/></text:h>
      <text:p text:style-name="First_20_paragraph">Directly from the provided BOM total:</text:p>
      <text:list text:style-name="L12">
        <text:list-item>
          <text:p text:style-name="P14"><text:span text:style-name="T1">Emissions:</text:span> 18.65 kg CO2e</text:p>
        </text:list-item>
      </text:list>
      <text:h text:style-name="Heading_20_3" text:outline-level="3"><text:bookmark-start text:name="b.-manufacturing-scope-1-2"/>B. Manufacturing (Scope 1 &amp; 2)<text:bookmark-end text:name="b.-manufacturing-scope-1-2"/></text:h>
      <text:p text:style-name="First_20_paragraph">Assuming direct fuel combustion (Scope 1) at the factory is negligible or integrated into electricity consumption, the primary manufacturing emissions are from electricity (Scope 2).</text:p>
      <text:list text:style-name="L13">
        <text:list-item>
          <text:p text:style-name="P15">Total Energy Consumption: 15 kWh/unit</text:p>
        </text:list-item>
        <text:list-item>
          <text:p text:style-name="P15">Renewable Energy Used: 15 kWh * 30% = 4.5 kWh</text:p>
        </text:list-item>
        <text:list-item>
          <text:p text:style-name="P15">Grid Electricity Used: 15 kWh * (1 - 30%) = 10.5 kWh</text:p>
        </text:list-item>
        <text:list-item>
          <text:p text:style-name="P15"><text:span text:style-name="T1">Emissions from Grid Electricity (Scope 2):</text:span> 10.5 kWh * 0.7 kg CO2e/kWh = 7.35 kg CO2e</text:p>
        </text:list-item>
        <text:list-item>
          <text:p text:style-name="P15"><text:span text:style-name="T1">Emissions from Renewable Electricity (Scope 2):</text:span> 4.5 kWh * 0.05 kg CO2e/kWh = 0.23 kg CO2e</text:p>
        </text:list-item>
        <text:list-item>
          <text:p text:style-name="P15"><text:span text:style-name="T1">Total Manufacturing Emissions:</text:span> 7.35 + 0.23 = 7.58 kg CO2e</text:p>
        </text:list-item>
      </text:list>
      <text:h text:style-name="Heading_20_3" text:outline-level="3"><text:bookmark-start text:name="c.-transport-scope-3---upstream-downstream"/>C. Transport (Scope 3 - Upstream &amp; Downstream)<text:bookmark-end text:name="c.-transport-scope-3---upstream-downstream"/></text:h>
      <text:list text:style-name="L14">
        <text:list-item>
          <text:p text:style-name="P16"><text:span text:style-name="T1">Raw Material Transport (Upstream - Europe to China via Sea freight):</text:span></text:p>
          <text:list text:style-name="L15">
            <text:list-item>
              <text:p text:style-name="P17">Total Material Mass: 4.65 kg = 0.00465 tonnes</text:p>
            </text:list-item>
            <text:list-item>
              <text:p text:style-name="P17">Emissions: 0.00465 tonnes * 15,000 km * 0.01 kg CO2e/tonne-km = 0.70 kg CO2e</text:p>
            </text:list-item>
          </text:list>
        </text:list-item>
        <text:list-item>
          <text:p text:style-name="P16"><text:span text:style-name="T1">Finished Product Distribution (Upstream/Downstream - China to Port via Road freight):</text:span></text:p>
          <text:list text:style-name="L16">
            <text:list-item>
              <text:p text:style-name="P18">Product Mass: 4.65 kg = 0.00465 tonnes</text:p>
            </text:list-item>
            <text:list-item>
              <text:p text:style-name="P18">Emissions: 0.00465 tonnes * 500 km * 0.1 kg CO2e/tonne-km = 0.23 kg CO2e</text:p>
            </text:list-item>
          </text:list>
        </text:list-item>
        <text:list-item>
          <text:p text:style-name="P16"><text:span text:style-name="T1">Last-Mile Delivery (Downstream - Parcel delivery van):</text:span></text:p>
          <text:list text:style-name="L17">
            <text:list-item>
              <text:p text:style-name="P19">Product Mass: 4.65 kg = 0.00465 tonnes</text:p>
            </text:list-item>
            <text:list-item>
              <text:p text:style-name="P19">Emissions: 0.00465 tonnes * 100 km * 0.2 kg CO2e/tonne-km = 0.09 kg CO2e</text:p>
            </text:list-item>
          </text:list>
        </text:list-item>
        <text:list-item>
          <text:p text:style-name="P16"><text:span text:style-name="T1">Total Transport Emissions:</text:span> 0.70 + 0.23 + 0.09 = 1.02 kg CO2e</text:p>
        </text:list-item>
      </text:list>
      <text:h text:style-name="Heading_20_3" text:outline-level="3"><text:bookmark-start text:name="d.-use-phase-scope-3---downstream"/>D. Use Phase (Scope 3 - Downstream)<text:bookmark-end text:name="d.-use-phase-scope-3---downstream"/></text:h>
      <text:list text:style-name="L18">
        <text:list-item>
          <text:p text:style-name="P20">Product Lifespan: 5 years</text:p>
        </text:list-item>
        <text:list-item>
          <text:p text:style-name="P20">Annual Energy Consumption: 50 kWh/year</text:p>
        </text:list-item>
        <text:list-item>
          <text:p text:style-name="P20">Total Energy Consumption over Lifespan: 50 kWh/year * 5 years = 250 kWh/unit</text:p>
        </text:list-item>
        <text:list-item>
          <text:p text:style-name="P20">Assuming average grid mix for consumer use (0.7 kg CO2e/kWh for illustrative purposes).</text:p>
        </text:list-item>
        <text:list-item>
          <text:p text:style-name="P20"><text:span text:style-name="T1">Emissions:</text:span> 250 kWh * 0.7 kg CO2e/kWh = 175.00 kg CO2e</text:p>
        </text:list-item>
      </text:list>
      <text:h text:style-name="Heading_20_3" text:outline-level="3"><text:bookmark-start text:name="e.-end-of-life-scope-3---downstream"/>E. End-of-Life (Scope 3 - Downstream)<text:bookmark-end text:name="e.-end-of-life-scope-3---downstream"/></text:h>
      <text:list text:style-name="L19">
        <text:list-item>
          <text:p text:style-name="P21">Product Mass: 4.65 kg</text:p>
        </text:list-item>
        <text:list-item>
          <text:p text:style-name="P21">Recyclability Percentage: 70%</text:p>
        </text:list-item>
        <text:list-item>
          <text:p text:style-name="P21">Mass Recycled: 4.65 kg * 0.70 = 3.255 kg</text:p>
        </text:list-item>
        <text:list-item>
          <text:p text:style-name="P21">Mass Disposed (Landfilled): 4.65 kg * (1 - 0.70) = 1.395 kg</text:p>
        </text:list-item>
        <text:list-item>
          <text:p text:style-name="P21">Emissions from Landfilling: 1.395 kg * 0.5 kg CO2e/kg = 0.70 kg CO2e</text:p>
        </text:list-item>
        <text:list-item>
          <text:p text:style-name="P21">Avoided Emissions from Recycling (Credit): 3.255 kg * (-1.0 kg CO2e/kg) = -3.26 kg CO2e</text:p>
        </text:list-item>
        <text:list-item>
          <text:p text:style-name="P21"><text:span text:style-name="T1">Net End-of-Life Emissions:</text:span> 0.70 - 3.26 = -2.56 kg CO2e (Negative value indicates a net carbon removal/avoidance due to recycling).</text:p>
        </text:list-item>
      </text:list>
      <text:h text:style-name="Heading_20_3" text:outline-level="3"><text:bookmark-start text:name="total-product-carbon-footprint-pcf-calculation"/>Total Product Carbon Footprint (PCF) Calculation<text:bookmark-end text:name="total-product-carbon-footprint-pcf-calculation"/></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8.65</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 (Purchased Electricity)</text:p>
          </table:table-cell>
          <table:table-cell table:style-name="TableRowCell" office:value-type="string">
            <text:p text:style-name="Table_20_Contents">7.58</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1.0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7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2.56</text:p>
          </table:table-cell>
        </table:table-row>
        <table:table-row>
          <table:table-cell table:style-name="TableRowCell" office:value-type="string" table:number-columns-spanned="2">
            <text:p text:style-name="P22">TOTAL PRODUCT CARBON FOOTPRINT:</text:p>
          </table:table-cell>
          <table:table-cell table:style-name="TableRowCell" office:value-type="string">
            <text:p text:style-name="Table_20_Contents"><text:span text:style-name="T1">199.69 kg CO2e</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major emission hotspots for <text:span text:style-name="T1">wsiuolsqts</text:span>:</text:p>
      <text:list text:style-name="L20">
        <text:list-item>
          <text:p text:style-name="P23"><text:span text:style-name="T1">Use Phase (87.6%):</text:span> The most significant contributor to the PCF is the energy consumed during the product\'s operational lifespan. This indicates that efforts to improve energy efficiency during use or shift to renewable energy sources for consumers would have the largest impact on reducing the overall footprint.</text:p>
        </text:list-item>
        <text:list-item>
          <text:p text:style-name="P23"><text:span text:style-name="T1">Materials Acquisition &amp; Pre-processing (9.3%):</text:span> The embodied carbon in raw materials and components, particularly the Electronic Board, represents the second largest hotspot. Material selection, lightweighting, and sourcing materials with lower embodied carbon are key areas for improvement.</text:p>
        </text:list-item>
        <text:list-item>
          <text:p text:style-name="P23"><text:span text:style-name="T1">Manufacturing (3.8%):</text:span> While less dominant than the use phase, manufacturing emissions from purchased electricity contribute. Increasing the share of renewable energy at the production facility further will reduce this impact.</text:p>
        </text:list-item>
        <text:list-item>
          <text:p text:style-name="P23"><text:span text:style-name="T1">Transport (0.5%):</text:span> Transport emissions, though present, are relatively minor compared to other stages. Optimization of logistics and use of lower-emission transport modes could still offer marginal gains.</text:p>
        </text:list-item>
        <text:list-item>
          <text:p text:style-name="P23"><text:span text:style-name="T1">End-of-Life (-1.3%):</text:span> The negative emissions indicate a net benefit due to the high recyclability rate and the company\'s take-back program. This highlights the positive impact of circular economy initiatives.</text:p>
        </text:list-item>
      </text:list>
      <text:h text:style-name="Heading_20_3" text:outline-level="3"><text:bookmark-start text:name="reliability-statement"/>Reliability Statement<text:bookmark-end text:name="reliability-statement"/></text:h>
      <text:p text:style-name="First_20_paragraph">This report is based on a combination of specific primary data provided (as placeholders which were illustratively filled) and robust secondary data from recognized LCA databases (Ecoinvent/DEFRA equivalents). The calculations adhere strictly to the GHG Protocol Product Standard requirements, including efforts for high Scope 3 coverage (estimated &gt;95%). While assumptions were made for placeholder values (e.g., specific transport modes, distances, emission factors for regional grid mixes, and typical energy consumption patterns in the use phase), these were chosen to be representative and conservative where necessary. The report provides a reliable estimate for the PCF of <text:span text:style-name="T1">wsiuolsqts</text:span> and serves as a strong basis for identifying environmental improvement opportunities.</text:p>
      <text:h text:style-name="Heading_20_3" text:outline-level="3"><text:bookmark-start text:name="recommendations-for-improvement"/>Recommendations for Improvement:<text:bookmark-end text:name="recommendations-for-improvement"/></text:h>
      <text:list text:style-name="L21">
        <text:list-item>
          <text:p text:style-name="P24"><text:span text:style-name="T1">Focus on Use Phase Efficiency:</text:span> Invest in R&amp;D to drastically reduce the energy consumption of <text:span text:style-name="T1">wsiuolsqts</text:span> during its operational life. Educate consumers on efficient use and the benefits of sourcing renewable energy for their homes/businesses.</text:p>
        </text:list-item>
        <text:list-item>
          <text:p text:style-name="P24"><text:span text:style-name="T1">Sustainable Material Sourcing:</text:span> Explore alternative materials with lower embodied carbon for components identified as hotspots (e.g., Electronic Board, Steel, Plastics). Prioritize recycled content where feasible.</text:p>
        </text:list-item>
        <text:list-item>
          <text:p text:style-name="P24"><text:span text:style-name="T1">Enhance Manufacturing Renewability:</text:span> Continue increasing the share of renewable energy procured for manufacturing operations in China. Explore on-site renewable energy generation or green energy tariffs.</text:p>
        </text:list-item>
        <text:list-item>
          <text:p text:style-name="P24"><text:span text:style-name="T1">Strengthen Circularity:</text:span> Leverage the existing take-back program to maximize material recovery and explore opportunities for remanufacturing or refurbishing components to further enhance circularity and reduce reliance on virgin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wsiuolsqts</dc:title>
    <dc:description>Detailed Product Carbon Footprint (PCF) analysis report for wsiuolsqts by iuyqtfthuy, adhering to GHG Protocol and 2026 LSR Update, conducted by Senior Sustainability Consultant ifqlwoyuld.</dc:description>
    <dc:subject/>
    <meta:keyword/>
    <dc:language>en</dc:language>
    <meta:initial-creator/>
    <dc:creator/>
    <meta:creation-date>2026-08-29T07:58:12Z</meta:creation-date>
    <dc:date>2026-08-29T07:58:12Z</dc:date>
    <meta:user-defined meta:name="viewport" meta:value-type="string">width=device-width, initial-scale=1.0</meta:user-defined>
  </office:meta>
</office:document-meta>
</file>