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3" style:family="table">
      <style:table-properties table:align="center"/>
    </style:style>
    <style:style style:name="Table3.A" style:family="table-column"/>
    <style:style style:name="Table3.B" style:family="table-column"/>
    <style:style style:name="Table3.C" style:family="table-column"/>
    <style:style style:name="Table4" style:family="table">
      <style:table-properties table:align="center"/>
    </style:style>
    <style:style style:name="Table4.A" style:family="table-column"/>
    <style:style style:name="Table4.B" style:family="table-column"/>
    <style:style style:name="Table4.C" style:family="table-column"/>
  </office:automatic-styles>
  <office:body>
    <office:text>
      <text:p text:style-name="Title">Product Carbon Footprint Analysis Report for Pigment Blue 15:3</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Pigment Blue 15:3</text:p>
      <text:p text:style-name="Text_20_body"><text:span text:style-name="T1">Protocol Data (Accounting Standard):</text:span> GHG Protocol</text:p>
      <text:p text:style-name="Text_20_body"><text:span text:style-name="T1">Senior Sustainability Consultant:</text:span> Arno de Groot</text:p>
      <text:p text:style-name="Text_20_body">Disclaimer: This report is generated based on available secondary data, industry standards, and illustrative estimations for typical manufacturing processes. While significant effort has been made to ensure accuracy and adherence to GHG Protocol requirements, actual emissions may vary based on specific operational data and supply chain characteristics.</text:p>
      <text:h text:style-name="Heading_20_1" text:outline-level="1"><text:bookmark-start text:name="product-carbon-footprint-analysis-report-pigment-blue-153"/>Product Carbon Footprint Analysis Report: Pigment Blue 15:3<text:bookmark-end text:name="product-carbon-footprint-analysis-report-pigment-blue-153"/></text:h>
      <text:p text:style-name="First_20_paragraph">Generated Date: Sunday, August 23, 2026</text:p>
      <text:p text:style-name="Text_20_body">Senior Sustainability Consultant: Arno de Groot</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Pigment Blue 15:3, conducted under the guidance of Arno de Groot, a Senior Sustainability Consultant specializing in GHG Protocol. The analysis adheres to the GHG Protocol Product Standard, with a cradle-to-gate (factory_gate) system boundary for a functional unit of 1.0 unit (kilogram) of Pigment Blue 15:3 produced in India, with an Asia-focused supply chain. This assessment includes direct emissions (Scope 1), indirect emissions from purchased energy (Scope 2), and a comprehensive evaluation of value chain emissions (Scope 3), targeting at least 95% coverage as per 2026 requirements. Furthermore, the analysis considers the implications of the newly introduced 2026 Land Sector and Removals (LSR) Standard. The objective is to identify key emission hotspots across the product\'s lifecycle up to the factory gate and provide a foundational understanding for future emission reduction strategies.</text:p>
      <text:p text:style-name="Horizontal_20_Line"/>
      <text:h text:style-name="Heading_20_2" text:outline-level="2"><text:bookmark-start text:name="define-scope"/>1. Define Scope<text:bookmark-end text:name="define-scope"/></text:h>
      <text:h text:style-name="Heading_20_3" text:outline-level="3"><text:bookmark-start text:name="functional-unit"/>1.1 Functional Unit<text:bookmark-end text:name="functional-unit"/></text:h>
      <text:p text:style-name="First_20_paragraph">The functional unit for this Product Carbon Footprint analysis is <text:span text:style-name="T1">1.0 kilogram (kg) of Pigment Blue 15:3</text:span>. This unit serves as the reference flow to which all input and output data are normalized, allowing for a standardized assessment of its environmental performance.</text:p>
      <text:h text:style-name="Heading_20_3" text:outline-level="3"><text:bookmark-start text:name="system-boundary"/>1.2 System Boundary<text:bookmark-end text:name="system-boundary"/></text:h>
      <text:p text:style-name="First_20_paragraph">The defined system boundary is <text:span text:style-name="T1">"Cradle-to-Gate" (factory_gate)</text:span>. This encompasses all relevant lifecycle stages from the extraction and processing of raw materials, their transportation to the manufacturing facility, and all manufacturing processes at the production site, up to the point the finished Pigment Blue 15:3 product leaves the factory gate. The use phase and end-of-life stages of the pigment are excluded from this analysis.</text:p>
      <text:h text:style-name="Heading_20_3" text:outline-level="3"><text:bookmark-start text:name="geographic-scope"/>1.3 Geographic Scope<text:bookmark-end text:name="geographic-scope"/></text:h>
      <text:p text:style-name="First_20_paragraph">The geographic scope specifies the <text:span text:style-name="T1">final production country as India</text:span>, with a primary focus on an <text:span text:style-name="T1">Asia-focused supply chain</text:span> for raw material sourcing and upstream processes. This geographical context is crucial for selecting appropriate regional emission factors for energy and transportation.</text:p>
      <text:h text:style-name="Heading_20_3" text:outline-level="3"><text:bookmark-start text:name="accounting-standard"/>1.4 Accounting Standard<text:bookmark-end text:name="accounting-standard"/></text:h>
      <text:p text:style-name="First_20_paragraph">This Product Carbon Footprint analysis strictly adheres to the <text:span text:style-name="T1">GHG Protocol Product Standard</text:span>. The GHG Protocol provides a comprehensive global standardized framework for measuring and managing greenhouse gas (GHG) emissions from product value chains, ensuring consistency and comparability.</text:p>
      <text:h text:style-name="Heading_20_3" text:outline-level="3"><text:bookmark-start text:name="allocation"/>1.5 Allocation<text:bookmark-end text:name="allocation"/></text:h>
      <text:p text:style-name="First_20_paragraph">For any multi-output processes or co-product generation within the defined system boundary, a <text:span text:style-name="T1">mass-based allocation approach</text:span> is applied. This method distributes environmental burdens proportionally based on the mass of the primary product (Pigment Blue 15:3) relative to other co-products.</text:p>
      <text:p text:style-name="Horizontal_20_Line"/>
      <text:h text:style-name="Heading_20_2" text:outline-level="2"><text:bookmark-start text:name="map-lifecycle-lci-inventory-stages-3.-collect-data-primarysecondary-data-points"/>2. Map Lifecycle (LCI Inventory Stages) &amp; 3. Collect Data (Primary/Secondary Data Points)<text:bookmark-end text:name="map-lifecycle-lci-inventory-stages-3.-collect-data-primarysecondary-data-points"/></text:h>
      <text:p text:style-name="First_20_paragraph">The production of Pigment Blue 15:3, a beta-form copper phthalocyanine pigment, involves a complex multi-stage chemical synthesis and finishing process. The primary raw materials typically include phthalic anhydride, urea, and a copper source (e.g., copper chloride or sulfate). Catalysts like ammonium molybdate and various organic solvents are also critical inputs. The process generally starts with the synthesis of crude copper phthalocyanine, followed by intricate purification and pigment finishing steps to achieve the desired crystal form and particle size, which are crucial for the pigment\'s performance characteristics like shade, strength, and stability. Finally, the pigment undergoes drying, grinding, and packaging.</text:p>
      <text:p text:style-name="Text_20_body">Data collection for this analysis relies on a combination of representative secondary data, drawing from recognized life cycle assessment (LCA) databases and publicly available emission factor sources, in lieu of specific primary data for a hypothetical facility. Emission factors from Ecoinvent and DEFRA equivalents, along with region-specific data for India\'s electricity grid, are utilized.</text:p>
      <text:h text:style-name="Heading_20_3" text:outline-level="3"><text:bookmark-start text:name="detailed-breakdown-of-materials-and-energy-inputs-illustrative-per-1-kg-pigment-blue-153"/>2.1 Detailed Breakdown of Materials and Energy Inputs (Illustrative per 1 kg Pigment Blue 15:3)<text:bookmark-end text:name="detailed-breakdown-of-materials-and-energy-inputs-illustrative-per-1-kg-pigment-blue-153"/></text:h>
      <text:h text:style-name="Heading_20_4" text:outline-level="4"><text:bookmark-start text:name="key-raw-materials"/>2.1.1 Key Raw Materials<text:bookmark-end text:name="key-raw-materials"/></text:h>
      <text:p text:style-name="First_20_paragraph">The table below provides an illustrative breakdown of the primary raw materials required for producing 1 kg of Pigment Blue 15:3, along with their estimated quantities.</text:p>
      <table:table table:name="Table1" table:style-name="Table1">
        <table:table-column table:style-name="Table1.A"/>
        <table:table-column table:style-name="Table1.B"/>
        <table:table-column table:style-name="Table1.C"/>
        <table:table-header-rows>
          <table:table-row>
            <table:table-cell table:style-name="TableHeaderRowCell" office:value-type="string">
              <text:p text:style-name="Table_20_Heading">Material Input</text:p>
            </table:table-cell>
            <table:table-cell table:style-name="TableHeaderRowCell" office:value-type="string">
              <text:p text:style-name="Table_20_Heading">Estimated Quantity per 1 kg Pigment Blue 15:3</text:p>
            </table:table-cell>
            <table:table-cell table:style-name="TableHeaderRowCell" office:value-type="string">
              <text:p text:style-name="Table_20_Heading">Primary Use</text:p>
            </table:table-cell>
          </table:table-row>
        </table:table-header-rows>
        <table:table-row>
          <table:table-cell table:style-name="TableRowCell" office:value-type="string">
            <text:p text:style-name="Table_20_Contents">Phthalic Anhydride</text:p>
          </table:table-cell>
          <table:table-cell table:style-name="TableRowCell" office:value-type="string">
            <text:p text:style-name="Table_20_Contents">1.0 kg</text:p>
          </table:table-cell>
          <table:table-cell table:style-name="TableRowCell" office:value-type="string">
            <text:p text:style-name="Table_20_Contents">Key precursor for phthalocyanine ring synthesis.</text:p>
          </table:table-cell>
        </table:table-row>
        <table:table-row>
          <table:table-cell table:style-name="TableRowCell" office:value-type="string">
            <text:p text:style-name="Table_20_Contents">Urea</text:p>
          </table:table-cell>
          <table:table-cell table:style-name="TableRowCell" office:value-type="string">
            <text:p text:style-name="Table_20_Contents">0.5 kg</text:p>
          </table:table-cell>
          <table:table-cell table:style-name="TableRowCell" office:value-type="string">
            <text:p text:style-name="Table_20_Contents">Nitrogen source for the synthesis reaction.</text:p>
          </table:table-cell>
        </table:table-row>
        <table:table-row>
          <table:table-cell table:style-name="TableRowCell" office:value-type="string">
            <text:p text:style-name="Table_20_Contents">Copper Chloride (or similar copper salt)</text:p>
          </table:table-cell>
          <table:table-cell table:style-name="TableRowCell" office:value-type="string">
            <text:p text:style-name="Table_20_Contents">0.3 kg</text:p>
          </table:table-cell>
          <table:table-cell table:style-name="TableRowCell" office:value-type="string">
            <text:p text:style-name="Table_20_Contents">Source of copper for the central metal ion in phthalocyanine.</text:p>
          </table:table-cell>
        </table:table-row>
        <table:table-row>
          <table:table-cell table:style-name="TableRowCell" office:value-type="string">
            <text:p text:style-name="Table_20_Contents">Organic Solvents (e.g., Xylene, Trichlorobenzene)</text:p>
          </table:table-cell>
          <table:table-cell table:style-name="TableRowCell" office:value-type="string">
            <text:p text:style-name="Table_20_Contents">0.1 kg</text:p>
          </table:table-cell>
          <table:table-cell table:style-name="TableRowCell" office:value-type="string">
            <text:p text:style-name="Table_20_Contents">Reaction medium, purification, pigment finishing (e.g., solvent milling).</text:p>
          </table:table-cell>
        </table:table-row>
        <table:table-row>
          <table:table-cell table:style-name="TableRowCell" office:value-type="string">
            <text:p text:style-name="Table_20_Contents">Catalysts (e.g., Ammonium Molybdate)</text:p>
          </table:table-cell>
          <table:table-cell table:style-name="TableRowCell" office:value-type="string">
            <text:p text:style-name="Table_20_Contents">0.01 kg</text:p>
          </table:table-cell>
          <table:table-cell table:style-name="TableRowCell" office:value-type="string">
            <text:p text:style-name="Table_20_Contents">Facilitate the synthesis reaction.</text:p>
          </table:table-cell>
        </table:table-row>
        <table:table-row>
          <table:table-cell table:style-name="TableRowCell" office:value-type="string">
            <text:p text:style-name="Table_20_Contents">Water (Process Water)</text:p>
          </table:table-cell>
          <table:table-cell table:style-name="TableRowCell" office:value-type="string">
            <text:p text:style-name="Table_20_Contents">10.0 kg</text:p>
          </table:table-cell>
          <table:table-cell table:style-name="TableRowCell" office:value-type="string">
            <text:p text:style-name="Table_20_Contents">Washing, purification, cooling.</text:p>
          </table:table-cell>
        </table:table-row>
      </table:table>
      <text:h text:style-name="Heading_20_4" text:outline-level="4"><text:bookmark-start text:name="energy-inputs"/>2.1.2 Energy Inputs<text:bookmark-end text:name="energy-inputs"/></text:h>
      <text:p text:style-name="First_20_paragraph">Energy is consumed throughout the manufacturing process for heating, mixing, grinding, drying, and general facility operations.</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Energy Input</text:p>
            </table:table-cell>
            <table:table-cell table:style-name="TableHeaderRowCell" office:value-type="string">
              <text:p text:style-name="Table_20_Heading">Estimated Quantity per 1 kg Pigment Blue 15:3</text:p>
            </table:table-cell>
            <table:table-cell table:style-name="TableHeaderRowCell" office:value-type="string">
              <text:p text:style-name="Table_20_Heading">Primary Use</text:p>
            </table:table-cell>
          </table:table-row>
        </table:table-header-rows>
        <table:table-row>
          <table:table-cell table:style-name="TableRowCell" office:value-type="string">
            <text:p text:style-name="Table_20_Contents">Electricity (Grid Mix, India)</text:p>
          </table:table-cell>
          <table:table-cell table:style-name="TableRowCell" office:value-type="string">
            <text:p text:style-name="Table_20_Contents">5.0 kWh</text:p>
          </table:table-cell>
          <table:table-cell table:style-name="TableRowCell" office:value-type="string">
            <text:p text:style-name="Table_20_Contents">Mechanical processes (mixing, grinding), lighting, general utilities.</text:p>
          </table:table-cell>
        </table:table-row>
        <table:table-row>
          <table:table-cell table:style-name="TableRowCell" office:value-type="string">
            <text:p text:style-name="Table_20_Contents">Natural Gas</text:p>
          </table:table-cell>
          <table:table-cell table:style-name="TableRowCell" office:value-type="string">
            <text:p text:style-name="Table_20_Contents">10.0 MJ</text:p>
          </table:table-cell>
          <table:table-cell table:style-name="TableRowCell" office:value-type="string">
            <text:p text:style-name="Table_20_Contents">Heating for reaction vessels, steam generation for drying.</text:p>
          </table:table-cell>
        </table:table-row>
      </table:table>
      <text:p text:style-name="Horizontal_20_Line"/>
      <text:h text:style-name="Heading_20_2" text:outline-level="2"><text:bookmark-start text:name="calculate-emissions-activity-emission-factor-co2e"/>4. Calculate Emissions (Activity * Emission Factor = CO2e)<text:bookmark-end text:name="calculate-emissions-activity-emission-factor-co2e"/></text:h>
      <text:p text:style-name="First_20_paragraph">Greenhouse gas emissions are calculated by multiplying the activity data (quantities of materials, energy, and transportation) by their respective emission factors (CO2e/unit). Emissions are categorized according to the GHG Protocol into Scope 1, Scope 2, and Scope 3. The 2026 Land Sector and Removals (LSR) Standard is also considered in the context of the supply chain.</text:p>
      <text:h text:style-name="Heading_20_3" text:outline-level="3"><text:bookmark-start text:name="emission-factors-used"/>4.1 Emission Factors Used<text:bookmark-end text:name="emission-factors-used"/></text:h>
      <text:p text:style-name="First_20_paragraph">The following industry-standard emission factors (or representative values from recognized databases like Ecoinvent, DEFRA, and CEA for India) have been applied in this analysis:</text:p>
      <table:table table:name="Table3" table:style-name="Table3">
        <table:table-column table:style-name="Table3.A"/>
        <table:table-column table:style-name="Table3.B"/>
        <table:table-column table:style-name="Table3.C"/>
        <table:table-header-rows>
          <table:table-row>
            <table:table-cell table:style-name="TableHeaderRowCell" office:value-type="string">
              <text:p text:style-name="Table_20_Heading">Activity</text:p>
            </table:table-cell>
            <table:table-cell table:style-name="TableHeaderRowCell" office:value-type="string">
              <text:p text:style-name="Table_20_Heading">Emission Factor (kg CO2e/unit)</text:p>
            </table:table-cell>
            <table:table-cell table:style-name="TableHeaderRowCell" office:value-type="string">
              <text:p text:style-name="Table_20_Heading">Source/Basis</text:p>
            </table:table-cell>
          </table:table-row>
        </table:table-header-rows>
        <table:table-row>
          <table:table-cell table:style-name="TableRowCell" office:value-type="string">
            <text:p text:style-name="Table_20_Contents">Phthalic Anhydride Production (Cradle-to-gate)</text:p>
          </table:table-cell>
          <table:table-cell table:style-name="TableRowCell" office:value-type="string">
            <text:p text:style-name="Table_20_Contents">4.0 kg CO2e/kg</text:p>
          </table:table-cell>
          <table:table-cell table:style-name="TableRowCell" office:value-type="string">
            <text:p text:style-name="Table_20_Contents">Illustrative, based on generic chemical intermediate data. Climatiq mentions production mix factors but specific values are often behind paywalls.</text:p>
          </table:table-cell>
        </table:table-row>
        <table:table-row>
          <table:table-cell table:style-name="TableRowCell" office:value-type="string">
            <text:p text:style-name="Table_20_Contents">Urea Production (Cradle-to-gate)</text:p>
          </table:table-cell>
          <table:table-cell table:style-name="TableRowCell" office:value-type="string">
            <text:p text:style-name="Table_20_Contents">0.73 kg CO2e/kg</text:p>
          </table:table-cell>
          <table:table-cell table:style-name="TableRowCell" office:value-type="string">
            <text:p text:style-name="Table_20_Contents">Direct CO2 emissions from urea, IPCC default based on carbon content.</text:p>
          </table:table-cell>
        </table:table-row>
        <table:table-row>
          <table:table-cell table:style-name="TableRowCell" office:value-type="string">
            <text:p text:style-name="Table_20_Contents">Copper Chloride Production (Cradle-to-gate)</text:p>
          </table:table-cell>
          <table:table-cell table:style-name="TableRowCell" office:value-type="string">
            <text:p text:style-name="Table_20_Contents">5.0 kg CO2e/kg</text:p>
          </table:table-cell>
          <table:table-cell table:style-name="TableRowCell" office:value-type="string">
            <text:p text:style-name="Table_20_Contents">Illustrative, representing copper chemical production. A deprecated factor for elemental copper was 4.04 kg CO2e/kg.</text:p>
          </table:table-cell>
        </table:table-row>
        <table:table-row>
          <table:table-cell table:style-name="TableRowCell" office:value-type="string">
            <text:p text:style-name="Table_20_Contents">Organic Solvents Production (e.g., Xylene)</text:p>
          </table:table-cell>
          <table:table-cell table:style-name="TableRowCell" office:value-type="string">
            <text:p text:style-name="Table_20_Contents">2.5 kg CO2e/kg</text:p>
          </table:table-cell>
          <table:table-cell table:style-name="TableRowCell" office:value-type="string">
            <text:p text:style-name="Table_20_Contents">Illustrative, based on typical organic solvent production.</text:p>
          </table:table-cell>
        </table:table-row>
        <table:table-row>
          <table:table-cell table:style-name="TableRowCell" office:value-type="string">
            <text:p text:style-name="Table_20_Contents">Ammonium Molybdate Production</text:p>
          </table:table-cell>
          <table:table-cell table:style-name="TableRowCell" office:value-type="string">
            <text:p text:style-name="Table_20_Contents">10.0 kg CO2e/kg</text:p>
          </table:table-cell>
          <table:table-cell table:style-name="TableRowCell" office:value-type="string">
            <text:p text:style-name="Table_20_Contents">Illustrative, for specialized chemical catalysts.</text:p>
          </table:table-cell>
        </table:table-row>
        <table:table-row>
          <table:table-cell table:style-name="TableRowCell" office:value-type="string">
            <text:p text:style-name="Table_20_Contents">India Grid Electricity (2023-24 average)</text:p>
          </table:table-cell>
          <table:table-cell table:style-name="TableRowCell" office:value-type="string">
            <text:p text:style-name="Table_20_Contents">0.727 kg CO2e/kWh</text:p>
          </table:table-cell>
          <table:table-cell table:style-name="TableRowCell" office:value-type="string">
            <text:p text:style-name="Table_20_Contents">Central Electricity Authority (CEA) for Indian Power Sector (2023-24 weighted average).</text:p>
          </table:table-cell>
        </table:table-row>
        <table:table-row>
          <table:table-cell table:style-name="TableRowCell" office:value-type="string">
            <text:p text:style-name="Table_20_Contents">Natural Gas Combustion</text:p>
          </table:table-cell>
          <table:table-cell table:style-name="TableRowCell" office:value-type="string">
            <text:p text:style-name="Table_20_Contents">0.0501 kg CO2e/MJ</text:p>
          </table:table-cell>
          <table:table-cell table:style-name="TableRowCell" office:value-type="string">
            <text:p text:style-name="Table_20_Contents">Derived from EIA data (52.91 kg CO2 per Million Btu, converted to MJ).</text:p>
          </table:table-cell>
        </table:table-row>
        <table:table-row>
          <table:table-cell table:style-name="TableRowCell" office:value-type="string">
            <text:p text:style-name="Table_20_Contents">Truck Transport (average, heavy duty)</text:p>
          </table:table-cell>
          <table:table-cell table:style-name="TableRowCell" office:value-type="string">
            <text:p text:style-name="Table_20_Contents">0.1 kg CO2e/tkm</text:p>
          </table:table-cell>
          <table:table-cell table:style-name="TableRowCell" office:value-type="string">
            <text:p text:style-name="Table_20_Contents">Illustrative, based on general transport emission factors (DEFRA equivalents).</text:p>
          </table:table-cell>
        </table:table-row>
        <table:table-row>
          <table:table-cell table:style-name="TableRowCell" office:value-type="string">
            <text:p text:style-name="Table_20_Contents">Waste Disposal (non-hazardous to landfill)</text:p>
          </table:table-cell>
          <table:table-cell table:style-name="TableRowCell" office:value-type="string">
            <text:p text:style-name="Table_20_Contents">0.05 kg CO2e/kg</text:p>
          </table:table-cell>
          <table:table-cell table:style-name="TableRowCell" office:value-type="string">
            <text:p text:style-name="Table_20_Contents">Illustrative, for inert waste disposal.</text:p>
          </table:table-cell>
        </table:table-row>
      </table:table>
      <text:h text:style-name="Heading_20_3" text:outline-level="3"><text:bookmark-start text:name="emissions-breakdown-by-scope-illustrative"/>4.2 Emissions Breakdown by Scope (Illustrative)<text:bookmark-end text:name="emissions-breakdown-by-scope-illustrative"/></text:h>
      <text:h text:style-name="Heading_20_4" text:outline-level="4"><text:bookmark-start text:name="scope-1-emissions-direct-emissions-from-owned-or-controlled-sources"/>4.2.1 Scope 1 Emissions (Direct Emissions from Owned or Controlled Sources)<text:bookmark-end text:name="scope-1-emissions-direct-emissions-from-owned-or-controlled-sources"/></text:h>
      <text:p text:style-name="First_20_paragraph">For a Pigment Blue 15:3 manufacturing facility in India, direct emissions primarily arise from on-site combustion of natural gas for process heating and steam generation.</text:p>
      <text:list text:style-name="L1">
        <text:list-item>
          <text:p text:style-name="P1">Natural Gas Combustion: 10.0 MJ * 0.0501 kg CO2e/MJ = 0.501 kg CO2e</text:p>
        </text:list-item>
      </text:list>
      <text:p text:style-name="First_20_paragraph"><text:span text:style-name="T1">Total Scope 1 Emissions: 0.501 kg CO2e per 1 kg Pigment Blue 15:3</text:span></text:p>
      <text:h text:style-name="Heading_20_4" text:outline-level="4"><text:bookmark-start text:name="scope-2-emissions-indirect-emissions-from-purchased-energy"/>4.2.2 Scope 2 Emissions (Indirect Emissions from Purchased Energy)<text:bookmark-end text:name="scope-2-emissions-indirect-emissions-from-purchased-energy"/></text:h>
      <text:p text:style-name="First_20_paragraph">These emissions result from the generation of purchased electricity consumed by the manufacturing facility.</text:p>
      <text:list text:style-name="L2">
        <text:list-item>
          <text:p text:style-name="P2">Purchased Electricity (India Grid): 5.0 kWh * 0.727 kg CO2e/kWh = 3.635 kg CO2e</text:p>
        </text:list-item>
      </text:list>
      <text:p text:style-name="First_20_paragraph"><text:span text:style-name="T1">Total Scope 2 Emissions: 3.635 kg CO2e per 1 kg Pigment Blue 15:3</text:span></text:p>
      <text:h text:style-name="Heading_20_4" text:outline-level="4"><text:bookmark-start text:name="scope-3-emissions-other-indirect-emissions-from-the-value-chain"/>4.2.3 Scope 3 Emissions (Other Indirect Emissions from the Value Chain)<text:bookmark-end text:name="scope-3-emissions-other-indirect-emissions-from-the-value-chain"/></text:h>
      <text:p text:style-name="First_20_paragraph">Scope 3 emissions are typically the most significant category for chemical products and are crucial for comprehensive reporting. This analysis aims for at least 95% coverage as per 2026 requirements, focusing on the most impactful categories for Pigment Blue 15:3.</text:p>
      <text:list text:style-name="L3">
        <text:list-item>
          <text:p text:style-name="P3"><text:span text:style-name="T1">Category 1: Purchased Goods and Services (Raw Materials)</text:span></text:p>
          <text:list text:style-name="L4">
            <text:list-item>
              <text:p text:style-name="P4">Phthalic Anhydride: 1.0 kg * 4.0 kg CO2e/kg = 4.0 kg CO2e</text:p>
            </text:list-item>
            <text:list-item>
              <text:p text:style-name="P4">Urea: 0.5 kg * 0.73 kg CO2e/kg = 0.365 kg CO2e</text:p>
            </text:list-item>
            <text:list-item>
              <text:p text:style-name="P4">Copper Chloride: 0.3 kg * 5.0 kg CO2e/kg = 1.5 kg CO2e</text:p>
            </text:list-item>
            <text:list-item>
              <text:p text:style-name="P4">Organic Solvents: 0.1 kg * 2.5 kg CO2e/kg = 0.25 kg CO2e</text:p>
            </text:list-item>
            <text:list-item>
              <text:p text:style-name="P4">Ammonium Molybdate: 0.01 kg * 10.0 kg CO2e/kg = 0.1 kg CO2e</text:p>
            </text:list-item>
          </text:list>
        </text:list-item>
        <text:list-item>
          <text:p text:style-name="P3"><text:span text:style-name="T1">Category 4: Upstream Transportation and Distribution (Raw Materials)</text:span></text:p>
          <text:list text:style-name="L5">
            <text:list-item>
              <text:p text:style-name="P5">Assumed average transport of 2.0 kg total raw materials over 500 km by truck: (2.0 kg / 1000 kg/tonne) * 500 km * 0.1 kg CO2e/tkm = 0.1 kg CO2e</text:p>
            </text:list-item>
          </text:list>
        </text:list-item>
        <text:list-item>
          <text:p text:style-name="P3"><text:span text:style-name="T1">Category 5: Waste Generated in Operations</text:span></text:p>
          <text:list text:style-name="L6">
            <text:list-item>
              <text:p text:style-name="P6">Process waste (non-hazardous to landfill): 0.1 kg * 0.05 kg CO2e/kg = 0.005 kg CO2e</text:p>
            </text:list-item>
          </text:list>
        </text:list-item>
        <text:list-item>
          <text:p text:style-name="P3">**Other minor Scope 3 categories** (e.g., capital goods, business travel, employee commuting) are acknowledged but assumed to be comparatively negligible within this "factory_gate" boundary and relative to the main material and energy flows, contributing to the &gt;95% coverage target through the comprehensive inclusion of primary inputs.</text:p>
        </text:list-item>
      </text:list>
      <text:p text:style-name="First_20_paragraph"><text:span text:style-name="T1">Total Scope 3 Emissions: 4.0 + 0.365 + 1.5 + 0.25 + 0.1 + 0.1 + 0.005 = 6.32 kg CO2e per 1 kg Pigment Blue 15:3</text:span></text:p>
      <text:h text:style-name="Heading_20_4" text:outline-level="4"><text:bookmark-start text:name="application-of-the-2026-land-sector-and-removals-lsr-standard"/>4.2.4 Application of the 2026 Land Sector and Removals (LSR) Standard<text:bookmark-end text:name="application-of-the-2026-land-sector-and-removals-lsr-standard"/></text:h>
      <text:p text:style-name="First_20_paragraph">The GHG Protocol\'s Land Sector and Removals (LSR) Standard, effective January 1, 2027, provides comprehensive guidance for accounting for emissions and removals from land use and land use change. For a synthetic pigment like Pigment Blue 15:3, direct land-use change at the manufacturing site is generally not a significant contributor to its carbon footprint. However, the LSR Standard is relevant for upstream raw material extraction. For instance, the production of copper (for copper chloride) involves mining activities that can have significant land-use impacts. Similarly, the feedstocks for phthalic anhydride and urea (typically derived from fossil fuels like crude oil or natural gas) are indirectly linked to land use for extraction infrastructure.</text:p>
      <text:p text:style-name="Text_20_body">While this PCF does not include a detailed quantitative assessment of land occupation or direct land-use change emissions for each raw material at the sub-component level due to the "factory_gate" boundary, it is critical to acknowledge that the LSR Standard requires companies with significant land-sector activities in their value chain to report on these impacts. For future, more comprehensive PCF analyses, especially those extending to "cradle-to-grave" or focusing on specific raw material supply chains, detailed data on land transformation, land occupation, and associated carbon stock changes for materials like copper and petrochemical feedstocks would be essential to comply fully with LSR. This would involve tracing raw materials to their origin and applying specific land-based emission and removal factors.</text:p>
      <text:h text:style-name="Heading_20_3" text:outline-level="3"><text:bookmark-start text:name="total-product-carbon-footprint-pcf"/>4.3 Total Product Carbon Footprint (PCF)<text:bookmark-end text:name="total-product-carbon-footprint-pcf"/></text:h>
      <text:p text:style-name="First_20_paragraph">The aggregated Product Carbon Footprint for 1.0 kg of Pigment Blue 15:3, up to the factory gate, is as follows:</text:p>
      <table:table table:name="Table4" table:style-name="Table4">
        <table:table-column table:style-name="Table4.A"/>
        <table:table-column table:style-name="Table4.B"/>
        <table:table-column table:style-name="Table4.C"/>
        <table:table-header-rows>
          <table:table-row>
            <table:table-cell table:style-name="TableHeaderRowCell" office:value-type="string">
              <text:p text:style-name="Table_20_Heading">Scope</text:p>
            </table:table-cell>
            <table:table-cell table:style-name="TableHeaderRowCell" office:value-type="string">
              <text:p text:style-name="Table_20_Heading">Emissions (kg CO2e)</text:p>
            </table:table-cell>
            <table:table-cell table:style-name="TableHeaderRowCell" office:value-type="string">
              <text:p text:style-name="Table_20_Heading">Percentage of Total</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0.501</text:p>
          </table:table-cell>
          <table:table-cell table:style-name="TableRowCell" office:value-type="string">
            <text:p text:style-name="Table_20_Contents">4.9%</text:p>
          </table:table-cell>
        </table:table-row>
        <table:table-row>
          <table:table-cell table:style-name="TableRowCell" office:value-type="string">
            <text:p text:style-name="Table_20_Contents">Scope 2</text:p>
          </table:table-cell>
          <table:table-cell table:style-name="TableRowCell" office:value-type="string">
            <text:p text:style-name="Table_20_Contents">3.635</text:p>
          </table:table-cell>
          <table:table-cell table:style-name="TableRowCell" office:value-type="string">
            <text:p text:style-name="Table_20_Contents">35.5%</text:p>
          </table:table-cell>
        </table:table-row>
        <table:table-row>
          <table:table-cell table:style-name="TableRowCell" office:value-type="string">
            <text:p text:style-name="Table_20_Contents">Scope 3</text:p>
          </table:table-cell>
          <table:table-cell table:style-name="TableRowCell" office:value-type="string">
            <text:p text:style-name="Table_20_Contents">6.320</text:p>
          </table:table-cell>
          <table:table-cell table:style-name="TableRowCell" office:value-type="string">
            <text:p text:style-name="Table_20_Contents">59.6%</text:p>
          </table:table-cell>
        </table:table-row>
        <table:table-row>
          <table:table-cell table:style-name="TableRowCell" office:value-type="string">
            <text:p text:style-name="Table_20_Contents"><text:span text:style-name="T1">Total PCF</text:span></text:p>
          </table:table-cell>
          <table:table-cell table:style-name="TableRowCell" office:value-type="string">
            <text:p text:style-name="Table_20_Contents"><text:span text:style-name="T1">10.456</text:span></text:p>
          </table:table-cell>
          <table:table-cell table:style-name="TableRowCell" office:value-type="string">
            <text:p text:style-name="Table_20_Contents"><text:span text:style-name="T1">100%</text:span></text:p>
          </table:table-cell>
        </table:table-row>
      </table:table>
      <text:p text:style-name="First_20_paragraph"><text:span text:style-name="T1">The estimated Product Carbon Footprint for 1.0 kg of Pigment Blue 15:3 (Cradle-to-Gate, India) is 10.456 kg CO2e.</text:span></text:p>
      <text:p text:style-name="Horizontal_20_Line"/>
      <text:h text:style-name="Heading_20_2" text:outline-level="2"><text:bookmark-start text:name="review-report"/>5. Review &amp; Report<text:bookmark-end text:name="review-report"/></text:h>
      <text:h text:style-name="Heading_20_3" text:outline-level="3"><text:bookmark-start text:name="emission-hotspots"/>5.1 Emission Hotspots<text:bookmark-end text:name="emission-hotspots"/></text:h>
      <text:p text:style-name="First_20_paragraph">The analysis reveals that the most significant emission hotspots for Pigment Blue 15:3 are:</text:p>
      <text:list text:style-name="L7">
        <text:list-item>
          <text:p text:style-name="P7"><text:span text:style-name="T1">Scope 3: Purchased Goods and Services (Raw Materials)</text:span>: This category accounts for approximately 59.6% of the total PCF, primarily driven by the energy-intensive production of chemical precursors like phthalic anhydride and copper compounds. Engaging with suppliers to source lower-carbon raw materials is a critical area for reduction.</text:p>
        </text:list-item>
        <text:list-item>
          <text:p text:style-name="P7"><text:span text:style-name="T1">Scope 2: Purchased Electricity</text:span>: Representing about 35.5% of the total PCF, the emissions from grid electricity consumption in India are substantial due to the prevailing energy mix. Transitioning to renewable energy sources, either through direct procurement (e.g., PPAs) or on-site generation, offers a significant opportunity for decarbonization.</text:p>
        </text:list-item>
        <text:list-item>
          <text:p text:style-name="P7"><text:span text:style-name="T1">Scope 1: Direct Emissions</text:span>: While lower in comparison (4.9%), optimizing on-site energy efficiency and exploring cleaner fuel alternatives for heating can contribute to reductions.</text:p>
        </text:list-item>
      </text:list>
      <text:h text:style-name="Heading_20_3" text:outline-level="3"><text:bookmark-start text:name="data-reliability-and-limitations"/>5.2 Data Reliability and Limitations<text:bookmark-end text:name="data-reliability-and-limitations"/></text:h>
      <text:p text:style-name="First_20_paragraph">This PCF analysis is based on a robust methodological framework (GHG Protocol) but relies on secondary data and illustrative estimations for activity data and emission factors. The reliability is therefore dependent on the quality and representativeness of these proxy datasets. Key limitations include:</text:p>
      <text:list text:style-name="L8">
        <text:list-item>
          <text:p text:style-name="P8">**Secondary Data Dependence:** Actual facility-specific primary data for raw material consumption, energy usage, and transportation routes would significantly enhance the accuracy of the footprint.</text:p>
        </text:list-item>
        <text:list-item>
          <text:p text:style-name="P8">**Emission Factor Genericity:** While industry-standard, some emission factors may not perfectly reflect specific supplier processes or regional variations within Asia beyond India\'s grid electricity.</text:p>
        </text:list-item>
        <text:list-item>
          <text:p text:style-name="P8">**Illustrative Quantities:** The assumed quantities for raw materials and energy are representative but may differ from real-world manufacturing specifics.</text:p>
        </text:list-item>
        <text:list-item>
          <text:p text:style-name="P8">**LSR Standard Implementation:** While acknowledged, a detailed quantitative assessment of land-use impacts for upstream raw materials under the new LSR Standard would require more specific supply chain traceability data.</text:p>
        </text:list-item>
      </text:list>
      <text:h text:style-name="Heading_20_3" text:outline-level="3"><text:bookmark-start text:name="recommendations-for-emission-reduction"/>5.3 Recommendations for Emission Reduction<text:bookmark-end text:name="recommendations-for-emission-reduction"/></text:h>
      <text:p text:style-name="First_20_paragraph">Based on this analysis, the following actions are recommended to reduce the carbon footprint of Pigment Blue 15:3:</text:p>
      <text:list text:style-name="L9">
        <text:list-item>
          <text:p text:style-name="P9">**Supplier Engagement for Low-Carbon Materials:** Collaborate with raw material suppliers to identify and procure phthalic anhydride, copper compounds, and other chemicals produced with lower embedded carbon. This could involve promoting renewable energy use at supplier facilities or exploring alternative, greener synthesis routes.</text:p>
        </text:list-item>
        <text:list-item>
          <text:p text:style-name="P9">**Renewable Energy Transition:** Invest in renewable electricity solutions for manufacturing operations in India. This could include installing on-site solar, purchasing renewable energy credits, or engaging in power purchase agreements (PPAs) for green electricity.</text:p>
        </text:list-item>
        <text:list-item>
          <text:p text:style-name="P9">**Process Optimization and Energy Efficiency:** Implement energy-efficient technologies and operational best practices in the manufacturing plant to reduce overall electricity and natural gas consumption.</text:p>
        </text:list-item>
        <text:list-item>
          <text:p text:style-name="P9">**Waste Reduction and Management:** Minimize process waste and explore recycling or valorization opportunities to reduce emissions associated with waste treatment and disposal.</text:p>
        </text:list-item>
        <text:list-item>
          <text:p text:style-name="P9">**Supply Chain Decarbonization for Logistics:** Optimize transportation routes and modes for raw materials to reduce fuel consumption and associated emissions.</text:p>
        </text:list-item>
        <text:list-item>
          <text:p text:style-name="P9">**Advanced LSR Integration:** For future iterations, implement robust traceability systems to gather primary data on raw material origins and land use impacts, enabling a more precise assessment and reporting in accordance with the GHG Protocol LSR Standard.</text:p>
        </text:list-item>
      </text:list>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Analysis Report for Pigment Blue 15:3</dc:title>
    <dc:description>High-detail Product Carbon Footprint (PCF) analysis report for Pigment Blue 15:3, conducted by Senior Sustainability Consultant Arno de Groot, adhering to GHG Protocol and 2026 LSR Standard requirements.</dc:description>
    <dc:subject/>
    <meta:keyword/>
    <dc:language>en</dc:language>
    <meta:initial-creator/>
    <dc:creator/>
    <meta:creation-date>2026-08-24T02:37:43Z</meta:creation-date>
    <dc:date>2026-08-24T02:37:43Z</dc:date>
    <meta:user-defined meta:name="viewport" meta:value-type="string">width=device-width, initial-scale=1.0</meta:user-defined>
  </office:meta>
</office:document-meta>
</file>