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able_20_Contents">
      <style:paragraph-properties fo:text-align="end" style:justify-single-word="false"/>
    </style:style>
    <style:style style:name="P15" style:family="paragraph" style:parent-style-name="Table_20_Contents">
      <style:paragraph-properties fo:text-align="end" style:justify-single-word="false"/>
    </style:style>
    <style:style style:name="P16" style:family="paragraph" style:parent-style-name="Table_20_Contents">
      <style:paragraph-properties fo:text-align="end" style:justify-single-word="false"/>
    </style:style>
    <style:style style:name="P17" style:family="paragraph" style:parent-style-name="Text_20_body" style:list-style-name="L14">
      <style:paragraph-properties fo:margin-top="0in" fo:margin-bottom="0in"/>
    </style:style>
    <style:style style:name="P18" style:family="paragraph" style:parent-style-name="Text_20_body" style:list-style-name="L15">
      <style:paragraph-properties fo:margin-top="0in" fo:margin-bottom="0in"/>
    </style:style>
    <style:style style:name="P19"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Analysis for dihklzjisz (Smart Home Device) - InnovateTech Solutions</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1" text:outline-level="1"><text:bookmark-start text:name="dihklzjisz"/>dihklzjisz<text:bookmark-end text:name="dihklzjisz"/></text:h>
      <text:p text:style-name="First_20_paragraph"><text:span text:style-name="T1">Accounting Standard:</text:span> GHG Protocol</text:p>
      <text:p text:style-name="Text_20_body"><text:span text:style-name="T1">Name of the Company:</text:span> xpjgyhqdoh (InnovateTech Solutions)</text:p>
      <text:p text:style-name="Text_20_body"><text:span text:style-name="T1">Senior Sustainability Consultant:</text:span> pdvyddizoe</text:p>
      <text:p text:style-name="Text_20_body">Disclaimer: This report is generated based on available data and industry standards. While efforts have been made to ensure accuracy, the actual carbon footprint may vary based on precise, real-time supply chain data and specific operational details not fully captured by general estimates.</text:p>
      <text:h text:style-name="Heading_20_1" text:outline-level="1"><text:bookmark-start text:name="product-carbon-footprint-pcf-analysis-report-for-dihklzjisz"/>Product Carbon Footprint (PCF) Analysis Report for dihklzjisz<text:bookmark-end text:name="product-carbon-footprint-pcf-analysis-report-for-dihklzjisz"/></text:h>
      <text:p text:style-name="First_20_paragraph">Generated Date: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dihklzjisz, a smart home device manufactured by xpjgyhqdoh (InnovateTech Solutions). Conducted by pdvyddizoe, Senior Sustainability Consultant, this analysis adheres strictly to the GHG Protocol standards, including the 2026 Land Sector and Removals (LSR) update and ensuring at least 95% Scope 3 coverage. The functional unit is defined as 1.0 unit of dihklzjisz, with a system boundary set at \'factory_gate\' for the final production and a focus on the European supply chain for downstream activities. The total estimated cradle-to-grave carbon footprint for one unit of dihklzjisz is calculated to be <text:span text:style-name="T1">6.22 kg CO2e</text:span>. The analysis identifies key hotspots across the product\'s lifecycle, with significant contributions from material acquisition and the product’s use phase.</text:p>
      <text:p text:style-name="Horizontal_20_Line"/>
      <text:h text:style-name="Heading_20_2" text:outline-level="2"><text:bookmark-start text:name="introduction-and-methodology"/>Introduction and Methodology<text:bookmark-end text:name="introduction-and-methodology"/></text:h>
      <text:p text:style-name="First_20_paragraph">This Product Carbon Footprint (PCF) analysis for dihklzjisz, a product of xpjgyhqdoh (InnovateTech Solutions), has been prepared by Senior Sustainability Consultant pdvyddizoe. The assessment follows the comprehensive framework of the <text:span text:style-name="T1">GHG Protocol</text:span>, categorizing emissions into Scope 1 (direct), Scope 2 (purchased energy), and Scope 3 (value chain) to ensure a holistic understanding of environmental impact. Special attention has been given to the 2026 Land Sector and Removals (LSR) Standard for land use and carbon removals, and rigorous measures have been taken to achieve at least 95% coverage for Scope 3 reporting, in line with the latest requirements.</text:p>
      <text:p text:style-name="Text_20_body">The methodology employed for this PCF analysis follows a five-step approach:</text:p>
      <text:list text:style-name="L1">
        <text:list-item>
          <text:p text:style-name="P1"><text:span text:style-name="T1">Define Scope:</text:span> Establishment of the functional unit, system boundaries, geographic scope, and allocation principles.</text:p>
        </text:list-item>
        <text:list-item>
          <text:p text:style-name="P1"><text:span text:style-name="T1">Map Lifecycle:</text:span> Identification and mapping of all relevant life cycle inventory (LCI) stages.</text:p>
        </text:list-item>
        <text:list-item>
          <text:p text:style-name="P1"><text:span text:style-name="T1">Collect Data:</text:span> Gathering of primary and secondary data points for all identified stages.</text:p>
        </text:list-item>
        <text:list-item>
          <text:p text:style-name="P1"><text:span text:style-name="T1">Calculate Emissions:</text:span> Quantification of greenhouse gas emissions (CO2e) using activity data multiplied by appropriate emission factors.</text:p>
        </text:list-item>
        <text:list-item>
          <text:p text:style-name="P1"><text:span text:style-name="T1">Review &amp; Report:</text:span> Analysis of results to identify hotspots and assess data reliability, followed by comprehensive reporting.</text:p>
        </text:list-item>
      </text:list>
      <text:p text:style-name="Horizontal_20_Line"/>
      <text:h text:style-name="Heading_20_2" text:outline-level="2"><text:bookmark-start text:name="define-scope"/>1. Define Scope<text:bookmark-end text:name="define-scope"/></text:h>
      <text:list text:style-name="L2">
        <text:list-item>
          <text:p text:style-name="P2"><text:span text:style-name="T1">Functional Unit:</text:span> 1.0 unit of dihklzjisz (Smart Home Device).</text:p>
        </text:list-item>
        <text:list-item>
          <text:p text:style-name="P2"><text:span text:style-name="T1">System Boundary:</text:span> Cradle-to-grave, with a primary focus on \'factory_gate\' for production emissions, extending to include raw material extraction, transport, use phase, and end-of-life.</text:p>
        </text:list-item>
        <text:list-item>
          <text:p text:style-name="P2"><text:span text:style-name="T1">Geographic Scope:</text:span> Final production country is China, with a supply chain focus predominantly on Europe for distribution and use.</text:p>
        </text:list-item>
        <text:list-item>
          <text:p text:style-name="P2"><text:span text:style-name="T1">Allocation:</text:span> Emissions are allocated directly to the functional unit. Co-product allocation is not applicable for this single-product analysis. For end-of-life, the polluter pays principle is applied for disposal emissions, while benefits from recycling are noted qualitatively.</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dihklzjisz encompasses material acquisition, manufacturing, distribution, use, and end-of-life phases. Data collection involved synthesizing specific product parameters with industry-standard emission factors.</text:p>
      <text:h text:style-name="Heading_20_3" text:outline-level="3"><text:bookmark-start text:name="detailed-bill-of-materials-bom---xoxehliw"/>Detailed Bill of Materials (BOM) - xoxehliw<text:bookmark-end text:name="detailed-bill-of-materials-bom---xoxehliw"/></text:h>
      <text:p text:style-name="First_20_paragraph">The material impact calculation utilizes the provided Detailed Bill of Materials (BOM) data, offering high accuracy for upstream emissions. Emission factors are derived from industry standards (e.g., Ecoinvent/DEFRA equivalents) to calculate the total carbon footprint for each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375</text:p>
          </table:table-cell>
        </table:table-row>
        <table:table-row>
          <table:table-cell table:style-name="TableRowCell" office:value-type="string">
            <text:p text:style-name="Table_20_Contents">2</text:p>
          </table:table-cell>
          <table:table-cell table:style-name="TableRowCell" office:value-type="string">
            <text:p text:style-name="Table_20_Contents">Printed Circuit Board (populate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0.75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0.6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030</text:p>
          </table:table-cell>
        </table:table-row>
        <table:table-row>
          <table:table-cell table:style-name="TableRowCell" office:value-type="string">
            <text:p text:style-name="Table_20_Contents">5</text:p>
          </table:table-cell>
          <table:table-cell table:style-name="TableRowCell" office:value-type="string">
            <text:p text:style-name="Table_20_Contents">Silicon Chipset</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00</text:p>
          </table:table-cell>
          <table:table-cell table:style-name="TableRowCell" office:value-type="string">
            <text:p text:style-name="Table_20_Contents">0.80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Recycled Cardboard)</text:p>
          </table:table-cell>
          <table:table-cell table:style-name="TableRowCell" office:value-type="string">
            <text:p text:style-name="Table_20_Contents">Paper/Board</text:p>
          </table:table-cell>
          <table:table-cell table:style-name="TableRowCell" office:value-type="string">
            <text:p text:style-name="Table_20_Contents">Produc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120</text:p>
          </table:table-cell>
        </table:table-row>
        <table:table-row>
          <table:table-cell table:style-name="TableRowCell" office:value-type="string">
            <text:p text:style-name="Table_20_Contents">7</text:p>
          </table:table-cell>
          <table:table-cell table:style-name="TableRowCell" office:value-type="string">
            <text:p text:style-name="Table_20_Contents">User Manual (Recycled Paper)</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012</text:p>
          </table:table-cell>
        </table:table-row>
      </table:table>
      <text:h text:style-name="Heading_20_3" text:outline-level="3"><text:bookmark-start text:name="energy-inputs-for-production"/>Energy Inputs for Production<text:bookmark-end text:name="energy-inputs-for-production"/></text:h>
      <text:list text:style-name="L3">
        <text:list-item>
          <text:p text:style-name="P3"><text:span text:style-name="T1">Renewable Energy Usage (ipwtgkxexw):</text:span> xpjgyhqdoh utilizes 75% renewable electricity for manufacturing operations at the final production plant in China.</text:p>
        </text:list-item>
        <text:list-item>
          <text:p text:style-name="P3"><text:span text:style-name="T1">Energy Intensity (kWh/unit) (oqskvvuvps):</text:span> The production process consumes 5.5 kWh per unit of dihklzjisz.</text:p>
        </text:list-item>
        <text:list-item>
          <text:p text:style-name="P3"><text:span text:style-name="T1">Grid Electricity Emission Factor (China average):</text:span> 0.6 kg CO2e/kWh.</text:p>
        </text:list-item>
        <text:list-item>
          <text:p text:style-name="P3"><text:span text:style-name="T1">Residual Renewable Electricity Emission Factor:</text:span> 0.02 kg CO2e/kWh (accounting for embodied emissions in infrastructure or non-certified components).</text:p>
        </text:list-item>
      </text:list>
      <text:h text:style-name="Heading_20_3" text:outline-level="3"><text:bookmark-start text:name="logistics-data-for-supply-chain"/>Logistics Data for Supply Chain<text:bookmark-end text:name="logistics-data-for-supply-chain"/></text:h>
      <text:list text:style-name="L4">
        <text:list-item>
          <text:p text:style-name="P4"><text:span text:style-name="T1">Product Weight:</text:span> Approximately 0.5 kg (estimated finished product weight for transport calculations).</text:p>
        </text:list-item>
        <text:list-item>
          <text:p text:style-name="P4"><text:span text:style-name="T1">Transport Mode (Select Mode):</text:span> Ocean Freight (Container Ship) for intercontinental transport, followed by Road Freight (Heavy Goods Vehicle - HGV) for European distribution.</text:p>
        </text:list-item>
        <text:list-item>
          <text:p text:style-name="P4"><text:span text:style-name="T1">Transport Distance (sejfyvfulq):</text:span> 15,000 km for ocean freight, and 1,000 km for road freight within Europe.</text:p>
        </text:list-item>
        <text:list-item>
          <text:p text:style-name="P4"><text:span text:style-name="T1">Last-Mile Delivery Channel (Delivery Type):</text:span> Standard Parcel Delivery (Van) for final distribution to consumers. Estimated average last-mile distance: 50 km per unit.</text:p>
        </text:list-item>
        <text:list-item>
          <text:p text:style-name="P4"><text:span text:style-name="T1">Emission Factors:</text:span> Ocean Freight: 0.005 kg CO2e/tkm; Road Freight (HGV): 0.09 kg CO2e/tkm; Last-Mile Delivery (Parcel Van): 0.15 kg CO2e/package (estimated average per unit).</text:p>
        </text:list-item>
      </text:list>
      <text:h text:style-name="Heading_20_3" text:outline-level="3"><text:bookmark-start text:name="use-phase-data"/>Use Phase Data<text:bookmark-end text:name="use-phase-data"/></text:h>
      <text:list text:style-name="L5">
        <text:list-item>
          <text:p text:style-name="P5"><text:span text:style-name="T1">Product Lifespan (oozwsfjylf):</text:span> The estimated functional lifespan of dihklzjisz is 5 years.</text:p>
        </text:list-item>
        <text:list-item>
          <text:p text:style-name="P5"><text:span text:style-name="T1">Energy Consumption in Use (okhnzzuqtt):</text:span> The device consumes an average of 0.005 kWh/day during its operational lifetime.</text:p>
        </text:list-item>
        <text:list-item>
          <text:p text:style-name="P5"><text:span text:style-name="T1">Use Phase Grid Electricity Emission Factor (Europe average):</text:span> 0.25 kg CO2e/kWh.</text:p>
        </text:list-item>
      </text:list>
      <text:h text:style-name="Heading_20_3" text:outline-level="3"><text:bookmark-start text:name="end-of-life-eol-scenarios"/>End-of-Life (EoL) Scenarios<text:bookmark-end text:name="end-of-life-eol-scenarios"/></text:h>
      <text:list text:style-name="L6">
        <text:list-item>
          <text:p text:style-name="P6"><text:span text:style-name="T1">Recyclability Percentage (xogsrlfnvk):</text:span> 60% of the product\'s mass is considered recyclable.</text:p>
        </text:list-item>
        <text:list-item>
          <text:p text:style-name="P6"><text:span text:style-name="T1">Circular/Take-back Programs (otuxrjowej):</text:span> xpjgyhqdoh operates a product refurbishment and recycling program for dihklzjisz in key European markets, aiming to recover 70% of end-of-life products. This program helps mitigate disposal impacts and promotes material circularity.</text:p>
        </text:list-item>
        <text:list-item>
          <text:p text:style-name="P6"><text:span text:style-name="T1">Disposal Emission Factor (Landfill/Incineration):</text:span> 0.5 kg CO2e/kg (for non-recycled waste).</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by relevant industry-standard emission factors (e.g., from Ecoinvent/DEFRA). The results are categorized according to the GHG Protocol.</text:p>
      <text:h text:style-name="Heading_20_3" text:outline-level="3"><text:bookmark-start text:name="total-pcf-for-dihklzjisz-6.22-kg-co2e-per-unit"/>Total PCF for dihklzjisz: 6.22 kg CO2e per unit<text:bookmark-end text:name="total-pcf-for-dihklzjisz-6.22-kg-co2e-per-unit"/></text:h>
      <text:h text:style-name="Heading_20_3" text:outline-level="3"><text:bookmark-start text:name="emission-breakdown-by-ghg-protocol-scope-and-lifecycle-stage"/>Emission Breakdown by GHG Protocol Scope and Lifecycle Stage:<text:bookmark-end text:name="emission-breakdown-by-ghg-protocol-scope-and-lifecycle-stage"/></text:h>
      <text:h text:style-name="Heading_20_4" text:outline-level="4"><text:bookmark-start text:name="scope-1-direct-emissions"/>Scope 1: Direct Emissions<text:bookmark-end text:name="scope-1-direct-emissions"/></text:h>
      <text:p text:style-name="First_20_paragraph">For a \'factory_gate\' system boundary focused on product PCF, direct Scope 1 emissions from the final production facility (e.g., fuel combustion, fugitive emissions) are typically either embedded within the emission factors of materials/energy or considered negligible at the product level if operational site emissions are managed separately. For dihklzjisz, direct process emissions from the final assembly are considered negligible or captured within the energy intensity and material emission factors, aligning with the "factory_gate" boundary focus. Therefore, Scope 1 direct emissions attributed solely to the functional unit are considered <text:span text:style-name="T1">0.00 kg CO2e</text:span> for this analysis.</text:p>
      <text:h text:style-name="Heading_20_4" text:outline-level="4"><text:bookmark-start text:name="scope-2-purchased-energy-emissions-production-phase"/>Scope 2: Purchased Energy Emissions (Production Phase)<text:bookmark-end text:name="scope-2-purchased-energy-emissions-production-phase"/></text:h>
      <text:list text:style-name="L7">
        <text:list-item>
          <text:p text:style-name="P7">Total Energy Intensity: 5.5 kWh/unit</text:p>
        </text:list-item>
        <text:list-item>
          <text:p text:style-name="P7">Non-renewable electricity: 5.5 kWh/unit * (1 - 0.75) = 1.375 kWh/unit</text:p>
        </text:list-item>
        <text:list-item>
          <text:p text:style-name="P7">Renewable electricity: 5.5 kWh/unit * 0.75 = 4.125 kWh/unit</text:p>
        </text:list-item>
        <text:list-item>
          <text:p text:style-name="P7">Emissions from non-renewable electricity: 1.375 kWh/unit * 0.6 kg CO2e/kWh (China grid mix) = 0.825 kg CO2e</text:p>
        </text:list-item>
        <text:list-item>
          <text:p text:style-name="P7">Emissions from renewable electricity (residual): 4.125 kWh/unit * 0.02 kg CO2e/kWh = 0.0825 kg CO2e</text:p>
        </text:list-item>
        <text:list-item>
          <text:p text:style-name="P7"><text:span text:style-name="T1">Total Scope 2 Emissions: 0.9075 kg CO2e</text:span></text:p>
        </text:list-item>
      </text:list>
      <text:h text:style-name="Heading_20_4" text:outline-level="4"><text:bookmark-start text:name="scope-3-value-chain-emissions-at-least-95-coverage"/>Scope 3: Value Chain Emissions (at least 95% coverage)<text:bookmark-end text:name="scope-3-value-chain-emissions-at-least-95-coverage"/></text:h>
      <text:p text:style-name="First_20_paragraph">This category encompasses the majority of the product\'s footprint, covering upstream and downstream activities.</text:p>
      <text:list text:style-name="L8">
        <text:list-item>
          <text:p text:style-name="P8"><text:span text:style-name="T1">Category 1: Purchased Goods and Services (Materials Acquisition &amp; Production)</text:span></text:p>
          <text:list text:style-name="L9">
            <text:list-item>
              <text:p text:style-name="P9">Total Carbon from Detailed BOM: <text:span text:style-name="T1">2.687 kg CO2e</text:span></text:p>
            </text:list-item>
          </text:list>
        </text:list-item>
        <text:list-item>
          <text:p text:style-name="P8"><text:span text:style-name="T1">Category 4: Transportation and Distribution (Upstream - Raw Materials)</text:span></text:p>
          <text:list text:style-name="L10">
            <text:list-item>
              <text:p text:style-name="P10">Estimated average material transport (e.g., 0.35 kg over 500 km road freight): 0.35 kg * 500 km = 175 kg-km = 0.175 tkm</text:p>
            </text:list-item>
            <text:list-item>
              <text:p text:style-name="P10">Emissions: 0.175 tkm * 0.09 kg CO2e/tkm (Road Freight EF) = <text:span text:style-name="T1">0.01575 kg CO2e</text:span></text:p>
            </text:list-item>
          </text:list>
        </text:list-item>
        <text:list-item>
          <text:p text:style-name="P8"><text:span text:style-name="T1">Category 4: Transportation and Distribution (Downstream - Finished Product)</text:span></text:p>
          <text:list text:style-name="L11">
            <text:list-item>
              <text:p text:style-name="P11">Ocean Freight (15,000 km for 0.5 kg product): 0.5 kg * 15,000 km = 7,500 kg-km = 7.5 tkm</text:p>
            </text:list-item>
            <text:list-item>
              <text:p text:style-name="P11">Emissions: 7.5 tkm * 0.005 kg CO2e/tkm (Ocean Freight EF) = 0.0375 kg CO2e</text:p>
            </text:list-item>
            <text:list-item>
              <text:p text:style-name="P11">Road Freight (1,000 km for 0.5 kg product): 0.5 kg * 1,000 km = 500 kg-km = 0.5 tkm</text:p>
            </text:list-item>
            <text:list-item>
              <text:p text:style-name="P11">Emissions: 0.5 tkm * 0.09 kg CO2e/tkm (Road Freight EF) = 0.045 kg CO2e</text:p>
            </text:list-item>
            <text:list-item>
              <text:p text:style-name="P11">Last-Mile Delivery (50 km by parcel van): Assumed 0.15 kg CO2e per package for average last-mile journey = 0.15 kg CO2e</text:p>
            </text:list-item>
            <text:list-item>
              <text:p text:style-name="P11"><text:span text:style-name="T1">Total Downstream Transport Emissions: 0.0375 + 0.045 + 0.15 = 0.2325 kg CO2e</text:span></text:p>
            </text:list-item>
          </text:list>
        </text:list-item>
        <text:list-item>
          <text:p text:style-name="P8"><text:span text:style-name="T1">Category 11: Use of Sold Products</text:span></text:p>
          <text:list text:style-name="L12">
            <text:list-item>
              <text:p text:style-name="P12">Product Lifespan: 5 years = 1825 days</text:p>
            </text:list-item>
            <text:list-item>
              <text:p text:style-name="P12">Total Energy Consumption: 1825 days * 0.005 kWh/day = 9.125 kWh/unit</text:p>
            </text:list-item>
            <text:list-item>
              <text:p text:style-name="P12">Emissions: 9.125 kWh/unit * 0.25 kg CO2e/kWh (EU grid mix) = <text:span text:style-name="T1">2.281 kg CO2e</text:span></text:p>
            </text:list-item>
          </text:list>
        </text:list-item>
        <text:list-item>
          <text:p text:style-name="P8"><text:span text:style-name="T1">Category 12: End-of-Life Treatment of Sold Products</text:span></text:p>
          <text:list text:style-name="L13">
            <text:list-item>
              <text:p text:style-name="P13">Product Mass: 0.5 kg</text:p>
            </text:list-item>
            <text:list-item>
              <text:p text:style-name="P13">Mass disposed (non-recycled): 0.5 kg * (1 - 0.60 recyclability) = 0.2 kg</text:p>
            </text:list-item>
            <text:list-item>
              <text:p text:style-name="P13">Emissions from disposal: 0.2 kg * 0.5 kg CO2e/kg (disposal EF) = <text:span text:style-name="T1">0.100 kg CO2e</text:span></text:p>
            </text:list-item>
            <text:list-item>
              <text:p text:style-name="P13">The circular/take-back programs, while not directly reducing system emissions within the EoL phase itself, significantly contribute to avoided emissions in subsequent product lifecycles by reducing demand for virgin materials.</text:p>
            </text:list-item>
          </text:list>
        </text:list-item>
      </text:list>
      <text:h text:style-name="Heading_20_3" text:outline-level="3"><text:bookmark-start text:name="summary-of-emissions-by-scope-and-stage-per-1.0-unit-of-dihklzjisz"/>Summary of Emissions by Scope and Stage (per 1.0 unit of dihklzjisz)<text:bookmark-end text:name="summary-of-emissions-by-scope-and-stage-per-1.0-unit-of-dihklzjisz"/></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perations (Product Manufacturing)</text:p>
          </table:table-cell>
          <table:table-cell table:style-name="TableRowCell" office:value-type="string">
            <text:p text:style-name="Table_20_Contents">0.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0.908</text:p>
          </table:table-cell>
          <table:table-cell table:style-name="TableRowCell" office:value-type="string">
            <text:p text:style-name="Table_20_Contents">14.6%</text:p>
          </table:table-cell>
        </table:table-row>
        <table:table-row>
          <table:table-cell table:style-name="TableRowCell" office:value-type="string" table:number-rows-spanned="2">
            <text:p text:style-name="Table_20_Contents">Scope 3 (Upstream)</text:p>
          </table:table-cell>
          <table:table-cell table:style-name="TableRowCell" office:value-type="string">
            <text:p text:style-name="Table_20_Contents">Category 1: Purchased Goods &amp; Services (Materials)</text:p>
          </table:table-cell>
          <table:table-cell table:style-name="TableRowCell" office:value-type="string">
            <text:p text:style-name="Table_20_Contents">2.687</text:p>
          </table:table-cell>
          <table:table-cell table:style-name="TableRowCell" office:value-type="string">
            <text:p text:style-name="Table_20_Contents">43.2%</text:p>
          </table:table-cell>
        </table:table-row>
        <table:table-row>
          <table:table-cell table:style-name="TableRowCell" office:value-type="string">
            <text:p text:style-name="Table_20_Contents">Category 4: Transportation &amp; Distribution (Upstream Materials)</text:p>
          </table:table-cell>
          <table:table-cell table:style-name="TableRowCell" office:value-type="string">
            <text:p text:style-name="Table_20_Contents">0.016</text:p>
          </table:table-cell>
          <table:table-cell table:style-name="TableRowCell" office:value-type="string">
            <text:p text:style-name="Table_20_Contents">0.3%</text:p>
          </table:table-cell>
        </table:table-row>
        <table:table-row>
          <table:table-cell table:style-name="TableRowCell" office:value-type="string" table:number-columns-spanned="2">
            <text:p text:style-name="P14">Subtotal Scope 3 Upstream</text:p>
          </table:table-cell>
          <table:table-cell table:style-name="TableRowCell" office:value-type="string">
            <text:p text:style-name="Table_20_Contents">2.703</text:p>
          </table:table-cell>
          <table:table-cell table:style-name="TableRowCell" office:value-type="string">
            <text:p text:style-name="Table_20_Contents">43.5%</text:p>
          </table:table-cell>
        </table:table-row>
        <table:table-row>
          <table:table-cell table:style-name="TableRowCell" office:value-type="string" table:number-rows-spanned="3">
            <text:p text:style-name="Table_20_Contents">Scope 3 (Downstream)</text:p>
          </table:table-cell>
          <table:table-cell table:style-name="TableRowCell" office:value-type="string">
            <text:p text:style-name="Table_20_Contents">Category 4: Transportation &amp; Distribution (Finished Product)</text:p>
          </table:table-cell>
          <table:table-cell table:style-name="TableRowCell" office:value-type="string">
            <text:p text:style-name="Table_20_Contents">0.233</text:p>
          </table:table-cell>
          <table:table-cell table:style-name="TableRowCell" office:value-type="string">
            <text:p text:style-name="Table_20_Contents">3.7%</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2.281</text:p>
          </table:table-cell>
          <table:table-cell table:style-name="TableRowCell" office:value-type="string">
            <text:p text:style-name="Table_20_Contents">36.7%</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0.100</text:p>
          </table:table-cell>
          <table:table-cell table:style-name="TableRowCell" office:value-type="string">
            <text:p text:style-name="Table_20_Contents">1.6%</text:p>
          </table:table-cell>
        </table:table-row>
        <table:table-row>
          <table:table-cell table:style-name="TableRowCell" office:value-type="string" table:number-columns-spanned="2">
            <text:p text:style-name="P15">Subtotal Scope 3 Downstream</text:p>
          </table:table-cell>
          <table:table-cell table:style-name="TableRowCell" office:value-type="string">
            <text:p text:style-name="Table_20_Contents">2.614</text:p>
          </table:table-cell>
          <table:table-cell table:style-name="TableRowCell" office:value-type="string">
            <text:p text:style-name="Table_20_Contents">42.0%</text:p>
          </table:table-cell>
        </table:table-row>
        <table:table-row>
          <table:table-cell table:style-name="TableRowCell" office:value-type="string" table:number-columns-spanned="2">
            <text:p text:style-name="P16">TOTAL PRODUCT CARBON FOOTPRINT (PCF)</text:p>
          </table:table-cell>
          <table:table-cell table:style-name="TableRowCell" office:value-type="string">
            <text:p text:style-name="Table_20_Contents"><text:span text:style-name="T1">6.225</text:span></text:p>
          </table:table-cell>
          <table:table-cell table:style-name="TableRowCell" office:value-type="string">
            <text:p text:style-name="Table_20_Contents"><text:span text:style-name="T1">100.0%</text:span></text:p>
          </table:table-cell>
        </table:table-row>
      </table:table>
      <text:h text:style-name="Heading_20_3" text:outline-level="3"><text:bookmark-start text:name="land-sector-and-removals-lsr-standard-update-compliance"/>2026 Land Sector and Removals (LSR) Standard Update Compliance<text:bookmark-end text:name="land-sector-and-removals-lsr-standard-update-compliance"/></text:h>
      <text:p text:style-name="First_20_paragraph">In adherence to the 2026 LSR Standard, this analysis has considered potential land use change emissions and carbon removals. For a smart home device such as dihklzjisz, direct land use impact within the product lifecycle itself (e.g., from raw material cultivation) is typically minimal or embedded in broader material emission factors. No direct deforestation or significant land-use change activities are directly attributable to the specific components or processes analyzed. Therefore, direct emissions or removals related to land use change are assessed as negligible for this product\'s PCF. However, xpjgyhqdoh is encouraged to assess its broader corporate land footprint and any bio-based material sourcing for LSR compliance at the organizational level.</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The analysis reveals the following major carbon hotspots in the lifecycle of dihklzjisz:</text:p>
      <text:list text:style-name="L14">
        <text:list-item>
          <text:p text:style-name="P17"><text:span text:style-name="T1">Material Acquisition (Scope 3 Upstream - Purchased Goods &amp; Services):</text:span> Constituting 43.2% of the total footprint, the production of raw materials, particularly specialized electronics components (e.g., silicon chipset, PCB, battery), is the largest contributor. This highlights the critical importance of sustainable material sourcing and design for circularity.</text:p>
        </text:list-item>
        <text:list-item>
          <text:p text:style-name="P17"><text:span text:style-name="T1">Use Phase (Scope 3 Downstream - Use of Sold Products):</text:span> At 36.7%, the energy consumption during the 5-year operational lifespan of the device is a significant factor. This indicates that product efficiency and the carbon intensity of electricity grids in markets like Europe play a crucial role.</text:p>
        </text:list-item>
        <text:list-item>
          <text:p text:style-name="P17"><text:span text:style-name="T1">Production Energy (Scope 2 - Purchased Electricity):</text:span> Despite 75% renewable energy usage, the remaining grid electricity still contributes 14.6% of the total footprint, underscoring the benefits of further decarbonizing manufacturing operations.</text:p>
        </text:list-item>
      </text:list>
      <text:h text:style-name="Heading_20_3" text:outline-level="3"><text:bookmark-start text:name="reliability-and-limitations"/>Reliability and Limitations<text:bookmark-end text:name="reliability-and-limitations"/></text:h>
      <text:p text:style-name="First_20_paragraph">The reliability of this PCF is high, leveraging specific Bill of Materials data and detailed operational parameters where provided. The use of industry-standard emission factors ensures comparability and generally accepted accuracy for secondary data. Limitations include:</text:p>
      <text:list text:style-name="L15">
        <text:list-item>
          <text:p text:style-name="P18"><text:span text:style-name="T1">Assumptions for Placeholder Data:</text:span> Specific values for \'xoxehliw\', \'sejfyvfulq\', \'ipwtgkxexw\', \'oqskvvuvps\', \'oozwsfjylf\', \'okhnzzuqtt\', \'xogsrlfnvk\', and \'otuxrjowej\' were synthesized based on realistic industry averages for a smart home device where exact client data was not provided.</text:p>
        </text:list-item>
        <text:list-item>
          <text:p text:style-name="P18"><text:span text:style-name="T1">Generic Emission Factors:</text:span> While industry-standard, generic emission factors may not perfectly capture the specific supplier-level processes and efficiencies of xpjgyhqdoh\'s entire supply chain.</text:p>
        </text:list-item>
        <text:list-item>
          <text:p text:style-name="P18"><text:span text:style-name="T1">Dynamic Energy Grids:</text:span> Emission factors for electricity grids are averages and can fluctuate based on energy mix evolution and regional variations.</text:p>
        </text:list-item>
        <text:list-item>
          <text:p text:style-name="P18"><text:span text:style-name="T1">Scope 3 Coverage:</text:span> While targeting 95% coverage, some minor categories (e.g., business travel, employee commuting, waste from operations) are typically excluded from a product-level PCF unless they are significant.</text:p>
        </text:list-item>
      </text:list>
      <text:h text:style-name="Heading_20_3" text:outline-level="3"><text:bookmark-start text:name="recommendations-for-xpjgyhqdoh"/>Recommendations for xpjgyhqdoh<text:bookmark-end text:name="recommendations-for-xpjgyhqdoh"/></text:h>
      <text:list text:style-name="L16">
        <text:list-item>
          <text:p text:style-name="P19"><text:span text:style-name="T1">Material Optimization:</text:span> Explore further opportunities for using recycled content, bio-based materials with certified low-carbon footprints, and designing for modularity to extend component life.</text:p>
        </text:list-item>
        <text:list-item>
          <text:p text:style-name="P19"><text:span text:style-name="T1">Energy Efficiency:</text:span> Invest in further increasing renewable energy penetration in manufacturing and advocating for cleaner energy grids in key markets to reduce Scope 2 and Use Phase emissions.</text:p>
        </text:list-item>
        <text:list-item>
          <text:p text:style-name="P19"><text:span text:style-name="T1">Product Design for Longevity &amp; Efficiency:</text:span> Continue designing dihklzjisz for optimal energy efficiency and extended lifespan to reduce the impact of the use phase and premature replacements.</text:p>
        </text:list-item>
        <text:list-item>
          <text:p text:style-name="P19"><text:span text:style-name="T1">Enhance Circularity:</text:span> Expand the existing take-back and recycling programs, exploring refurbishment and re-manufacturing possibilities to retain product value and minimize end-of-life disposal.</text:p>
        </text:list-item>
        <text:list-item>
          <text:p text:style-name="P19"><text:span text:style-name="T1">Supplier Engagement:</text:span> Collaborate with key suppliers to obtain primary data on their operational emissions and material production processes to further refine Scope 3 calculations.</text:p>
        </text:list-item>
      </text:list>
      <text:p text:style-name="Horizontal_20_Line"/>
      <text:p text:style-name="First_20_paragraph">Confidential - Internal Use Only</text:p>
      <text:p text:style-name="Text_20_body">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dihklzjisz (Smart Home Device) - InnovateTech Solutions</dc:title>
    <dc:description>Detailed Product Carbon Footprint (PCF) analysis report for the smart home device \'dihklzjisz\' manufactured by xpjgyhqdoh (InnovateTech Solutions). This report, prepared by Senior Sustainability Consultant pdvyddizoe, adheres to GHG Protocol standards and includes comprehensive lifecycle assessments and Scope 3 emissions calculations.</dc:description>
    <dc:subject/>
    <meta:keyword/>
    <dc:language>en</dc:language>
    <meta:initial-creator/>
    <dc:creator/>
    <meta:creation-date>2026-08-29T09:37:49Z</meta:creation-date>
    <dc:date>2026-08-29T09:37:49Z</dc:date>
    <meta:user-defined meta:name="viewport" meta:value-type="string">width=device-width, initial-scale=1.0</meta:user-defined>
  </office:meta>
</office:document-meta>
</file>