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Informe de Huella de Carbono del Producto (PCF) para Coche Eléctrico</text:p>
      <text:p text:style-name="Text_20_body">carboncalcpcf.com</text:p>
      <text:h text:style-name="Heading_20_1" text:outline-level="1"><text:bookmark-start text:name="informe-de-análisis-de-huella-de-carbono-del-producto-pcf"/>Informe de Análisis de Huella de Carbono del Producto (PCF)<text:bookmark-end text:name="informe-de-análisis-de-huella-de-carbono-del-producto-pcf"/></text:h>
      <text:h text:style-name="Heading_20_2" text:outline-level="2"><text:bookmark-start text:name="coche-eléctrico"/>Coche Eléctrico<text:bookmark-end text:name="coche-eléctrico"/></text:h>
      <text:p text:style-name="First_20_paragraph"><text:line-break/></text:p>
      <text:h text:style-name="Heading_20_3" text:outline-level="3"><text:bookmark-start text:name="preparado-por"/>Preparado por:<text:bookmark-end text:name="preparado-por"/></text:h>
      <text:h text:style-name="Heading_20_3" text:outline-level="3"><text:bookmark-start text:name="consultor-principal-de-sostenibilidad"/>Consultor Principal de Sostenibilidad<text:bookmark-end text:name="consultor-principal-de-sostenibilidad"/></text:h>
      <text:h text:style-name="Heading_20_4" text:outline-level="4"><text:bookmark-start text:name="especializado-en-el-protocolo-ghg"/>Especializado en el Protocolo GHG<text:bookmark-end text:name="especializado-en-el-protocolo-ghg"/></text:h>
      <text:p text:style-name="First_20_paragraph"><text:line-break/></text:p>
      <text:p text:style-name="Text_20_body"><text:span text:style-name="T1">Estándar de Contabilidad: Protocolo GHG</text:span></text:p>
      <text:p text:style-name="Text_20_body">Descargo de responsabilidad: Este informe se ha generado basándose en datos disponibles públicamente, estándares de la industria y las directrices del Protocolo GHG. Los resultados deben interpretarse como una estimación de alto nivel y pueden requerir datos primarios más específicos para una precisión detallada.</text:p>
      <text:p text:style-name="Text_20_body">Informe PCF para Coche Eléctrico | Fecha de Generación: 9 de septiembre de 2026</text:p>
      <text:h text:style-name="Heading_20_1" text:outline-level="1"><text:bookmark-start text:name="resumen-ejecutivo"/>Resumen Ejecutivo<text:bookmark-end text:name="resumen-ejecutivo"/></text:h>
      <text:p text:style-name="First_20_paragraph">El presente informe detalla un análisis de la Huella de Carbono del Producto (PCF) para un coche eléctrico, siguiendo rigurosamente las directrices del Protocolo GHG y el Estándar de Tierras y Remociones (LSR) de 2026. Este análisis se centra en el límite "de la fábrica" (factory_gate), cubriendo las emisiones generadas desde la extracción de materias primas hasta la salida del vehículo ensamblado de la planta de producción. Con un país de producción final en EE. UU. y una cadena de suministro global con énfasis en América del Sur, el estudio aborda los Alcances 1, 2 y 3, buscando una cobertura superior al 95% para las emisiones de Alcance 3. El objetivo es identificar los principales puntos críticos de emisión y ofrecer una base sólida para estrategias de reducción de carbono.</text:p>
      <text:p text:style-name="Horizontal_20_Line"/>
      <text:h text:style-name="Heading_20_1" text:outline-level="1"><text:bookmark-start text:name="definición-del-alcance"/>1. Definición del Alcance<text:bookmark-end text:name="definición-del-alcance"/></text:h>
      <text:p text:style-name="First_20_paragraph">La primera etapa de cualquier análisis de PCF, según el Protocolo GHG, implica la definición clara de los parámetros clave que guiarán el estudio.</text:p>
      <text:list text:style-name="L1">
        <text:list-item>
          <text:p text:style-name="P1"><text:span text:style-name="T1">Unidad Funcional:</text:span> 1.0 unidad de coche eléctrico. Esta unidad representa un vehículo totalmente funcional listo para su distribución.</text:p>
        </text:list-item>
        <text:list-item>
          <text:p text:style-name="P1"><text:span text:style-name="T1">Límites del Sistema:</text:span> El análisis se adhiere a un enfoque "de la cuna a la puerta de la fábrica" (factory_gate). Esto incluye la extracción y procesamiento de materias primas, la fabricación de componentes, el transporte a la planta de ensamblaje final y los procesos de ensamblaje dentro de la fábrica. Se excluyen las fases de uso, mantenimiento, fin de vida y reciclaje.</text:p>
        </text:list-item>
        <text:list-item>
          <text:p text:style-name="P1"><text:span text:style-name="T1">Alcance Geográfico:</text:span></text:p>
          <text:list text:style-name="L2">
            <text:list-item>
              <text:p text:style-name="P2"><text:span text:style-name="T1">País de Producción Final:</text:span> Estados Unidos (EE. UU.).</text:p>
            </text:list-item>
            <text:list-item>
              <text:p text:style-name="P2"><text:span text:style-name="T1">Enfoque de la Cadena de Suministro:</text:span> América del Sur (especialmente para ciertos materiales críticos como el litio) y la cadena de suministro global para otros componentes y materiales.</text:p>
            </text:list-item>
          </text:list>
        </text:list-item>
        <text:list-item>
          <text:p text:style-name="P1"><text:span text:style-name="T1">Asignación:</text:span> Se utiliza el método de asignación de masa para los subproductos y residuos, asegurando que las cargas ambientales se distribuyan proporcionalmente a la masa de los flujos de salida relevantes. Para el reciclaje, se asume un enfoque de "corte" o de fin de vida útil, donde los beneficios del material reciclado se atribuyen al sistema que utiliza el material reciclado, no al sistema que lo produce como residuo.</text:p>
        </text:list-item>
        <text:list-item>
          <text:p text:style-name="P1"><text:span text:style-name="T1">Estándar de Contabilidad:</text:span> Protocolo GHG (GHG Protocol).</text:p>
        </text:list-item>
      </text:list>
      <text:p text:style-name="Horizontal_20_Line"/>
      <text:h text:style-name="Heading_20_1" text:outline-level="1"><text:bookmark-start text:name="mapeo-del-ciclo-de-vida-etapas-del-inventario-lci"/>2. Mapeo del Ciclo de Vida (Etapas del Inventario LCI)<text:bookmark-end text:name="mapeo-del-ciclo-de-vida-etapas-del-inventario-lci"/></text:h>
      <text:p text:style-name="First_20_paragraph">El mapeo del ciclo de vida de un coche eléctrico hasta la puerta de la fábrica implica una comprensión profunda de todos los materiales y procesos energéticos necesarios. A continuación, se detalla un desglose de los componentes principales y las entradas de energía.</text:p>
      <text:h text:style-name="Heading_20_3" text:outline-level="3"><text:bookmark-start text:name="materiales-clave-y-estimación-de-masa-por-coche-eléctrico-ilustrativo"/>Materiales Clave y Estimación de Masa por Coche Eléctrico (Ilustrativo)<text:bookmark-end text:name="materiales-clave-y-estimación-de-masa-por-coche-eléctrico-ilustrativo"/></text:h>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Categoría de Material</text:p>
            </table:table-cell>
            <table:table-cell table:style-name="TableHeaderRowCell" office:value-type="string">
              <text:p text:style-name="Table_20_Heading">Material Específico</text:p>
            </table:table-cell>
            <table:table-cell table:style-name="TableHeaderRowCell" office:value-type="string">
              <text:p text:style-name="Table_20_Heading">Masa Aproximada (kg)</text:p>
            </table:table-cell>
            <table:table-cell table:style-name="TableHeaderRowCell" office:value-type="string">
              <text:p text:style-name="Table_20_Heading">Origen Principal (Ejemplo)</text:p>
            </table:table-cell>
          </table:table-row>
        </table:table-header-rows>
        <table:table-row>
          <table:table-cell table:style-name="TableRowCell" office:value-type="string">
            <text:p text:style-name="Table_20_Contents"><text:span text:style-name="T1">Batería (HV)</text:span></text:p>
          </table:table-cell>
          <table:table-cell table:style-name="TableRowCell" office:value-type="string">
            <text:p text:style-name="Table_20_Contents">Litio (en sales/óxidos)</text:p>
          </table:table-cell>
          <table:table-cell table:style-name="TableRowCell" office:value-type="string">
            <text:p text:style-name="Table_20_Contents">10-15</text:p>
          </table:table-cell>
          <table:table-cell table:style-name="TableRowCell" office:value-type="string">
            <text:p text:style-name="Table_20_Contents">América del Sur (e.g., Chile, Argentina)</text:p>
          </table:table-cell>
        </table:table-row>
        <table:table-row>
          <table:table-cell table:style-name="TableRowCell" office:value-type="string">
    </table:table-cell>
          <table:table-cell table:style-name="TableRowCell" office:value-type="string">
            <text:p text:style-name="Table_20_Contents">Níquel</text:p>
          </table:table-cell>
          <table:table-cell table:style-name="TableRowCell" office:value-type="string">
            <text:p text:style-name="Table_20_Contents">40-60</text:p>
          </table:table-cell>
          <table:table-cell table:style-name="TableRowCell" office:value-type="string">
            <text:p text:style-name="Table_20_Contents">Global</text:p>
          </table:table-cell>
        </table:table-row>
        <table:table-row>
          <table:table-cell table:style-name="TableRowCell" office:value-type="string">
    </table:table-cell>
          <table:table-cell table:style-name="TableRowCell" office:value-type="string">
            <text:p text:style-name="Table_20_Contents">Cobalto</text:p>
          </table:table-cell>
          <table:table-cell table:style-name="TableRowCell" office:value-type="string">
            <text:p text:style-name="Table_20_Contents">10-20</text:p>
          </table:table-cell>
          <table:table-cell table:style-name="TableRowCell" office:value-type="string">
            <text:p text:style-name="Table_20_Contents">Global</text:p>
          </table:table-cell>
        </table:table-row>
        <table:table-row>
          <table:table-cell table:style-name="TableRowCell" office:value-type="string">
    </table:table-cell>
          <table:table-cell table:style-name="TableRowCell" office:value-type="string">
            <text:p text:style-name="Table_20_Contents">Grafito</text:p>
          </table:table-cell>
          <table:table-cell table:style-name="TableRowCell" office:value-type="string">
            <text:p text:style-name="Table_20_Contents">50-70</text:p>
          </table:table-cell>
          <table:table-cell table:style-name="TableRowCell" office:value-type="string">
            <text:p text:style-name="Table_20_Contents">Global</text:p>
          </table:table-cell>
        </table:table-row>
        <table:table-row>
          <table:table-cell table:style-name="TableRowCell" office:value-type="string">
    </table:table-cell>
          <table:table-cell table:style-name="TableRowCell" office:value-type="string">
            <text:p text:style-name="Table_20_Contents">Aluminio (carcasa, celdas)</text:p>
          </table:table-cell>
          <table:table-cell table:style-name="TableRowCell" office:value-type="string">
            <text:p text:style-name="Table_20_Contents">50-70</text:p>
          </table:table-cell>
          <table:table-cell table:style-name="TableRowCell" office:value-type="string">
            <text:p text:style-name="Table_20_Contents">Global</text:p>
          </table:table-cell>
        </table:table-row>
        <table:table-row>
          <table:table-cell table:style-name="TableRowCell" office:value-type="string">
            <text:p text:style-name="Table_20_Contents"><text:span text:style-name="T1">Estructura y Carrocería</text:span></text:p>
          </table:table-cell>
          <table:table-cell table:style-name="TableRowCell" office:value-type="string">
            <text:p text:style-name="Table_20_Contents">Acero (chasis, carrocería)</text:p>
          </table:table-cell>
          <table:table-cell table:style-name="TableRowCell" office:value-type="string">
            <text:p text:style-name="Table_20_Contents">600-900</text:p>
          </table:table-cell>
          <table:table-cell table:style-name="TableRowCell" office:value-type="string">
            <text:p text:style-name="Table_20_Contents">Global</text:p>
          </table:table-cell>
        </table:table-row>
        <table:table-row>
          <table:table-cell table:style-name="TableRowCell" office:value-type="string">
    </table:table-cell>
          <table:table-cell table:style-name="TableRowCell" office:value-type="string">
            <text:p text:style-name="Table_20_Contents">Aluminio (paneles, componentes de chasis)</text:p>
          </table:table-cell>
          <table:table-cell table:style-name="TableRowCell" office:value-type="string">
            <text:p text:style-name="Table_20_Contents">150-250</text:p>
          </table:table-cell>
          <table:table-cell table:style-name="TableRowCell" office:value-type="string">
            <text:p text:style-name="Table_20_Contents">Global</text:p>
          </table:table-cell>
        </table:table-row>
        <table:table-row>
          <table:table-cell table:style-name="TableRowCell" office:value-type="string">
            <text:p text:style-name="Table_20_Contents"><text:span text:style-name="T1">Tren Motriz Eléctrico</text:span></text:p>
          </table:table-cell>
          <table:table-cell table:style-name="TableRowCell" office:value-type="string">
            <text:p text:style-name="Table_20_Contents">Cobre (motores, cableado)</text:p>
          </table:table-cell>
          <table:table-cell table:style-name="TableRowCell" office:value-type="string">
            <text:p text:style-name="Table_20_Contents">60-80</text:p>
          </table:table-cell>
          <table:table-cell table:style-name="TableRowCell" office:value-type="string">
            <text:p text:style-name="Table_20_Contents">Global</text:p>
          </table:table-cell>
        </table:table-row>
        <table:table-row>
          <table:table-cell table:style-name="TableRowCell" office:value-type="string">
    </table:table-cell>
          <table:table-cell table:style-name="TableRowCell" office:value-type="string">
            <text:p text:style-name="Table_20_Contents">Acero (rotor, carcasa del motor)</text:p>
          </table:table-cell>
          <table:table-cell table:style-name="TableRowCell" office:value-type="string">
            <text:p text:style-name="Table_20_Contents">50-70</text:p>
          </table:table-cell>
          <table:table-cell table:style-name="TableRowCell" office:value-type="string">
            <text:p text:style-name="Table_20_Contents">Global</text:p>
          </table:table-cell>
        </table:table-row>
        <table:table-row>
          <table:table-cell table:style-name="TableRowCell" office:value-type="string">
    </table:table-cell>
          <table:table-cell table:style-name="TableRowCell" office:value-type="string">
            <text:p text:style-name="Table_20_Contents">Silicio (electrónica de potencia)</text:p>
          </table:table-cell>
          <table:table-cell table:style-name="TableRowCell" office:value-type="string">
            <text:p text:style-name="Table_20_Contents">2-5</text:p>
          </table:table-cell>
          <table:table-cell table:style-name="TableRowCell" office:value-type="string">
            <text:p text:style-name="Table_20_Contents">Global</text:p>
          </table:table-cell>
        </table:table-row>
        <table:table-row>
          <table:table-cell table:style-name="TableRowCell" office:value-type="string">
            <text:p text:style-name="Table_20_Contents"><text:span text:style-name="T1">Interior y Plásticos</text:span></text:p>
          </table:table-cell>
          <table:table-cell table:style-name="TableRowCell" office:value-type="string">
            <text:p text:style-name="Table_20_Contents">Plásticos (polipropileno, ABS, etc.)</text:p>
          </table:table-cell>
          <table:table-cell table:style-name="TableRowCell" office:value-type="string">
            <text:p text:style-name="Table_20_Contents">100-150</text:p>
          </table:table-cell>
          <table:table-cell table:style-name="TableRowCell" office:value-type="string">
            <text:p text:style-name="Table_20_Contents">Global</text:p>
          </table:table-cell>
        </table:table-row>
        <table:table-row>
          <table:table-cell table:style-name="TableRowCell" office:value-type="string">
    </table:table-cell>
          <table:table-cell table:style-name="TableRowCell" office:value-type="string">
            <text:p text:style-name="Table_20_Contents">Espumas y textiles</text:p>
          </table:table-cell>
          <table:table-cell table:style-name="TableRowCell" office:value-type="string">
            <text:p text:style-name="Table_20_Contents">20-40</text:p>
          </table:table-cell>
          <table:table-cell table:style-name="TableRowCell" office:value-type="string">
            <text:p text:style-name="Table_20_Contents">Global</text:p>
          </table:table-cell>
        </table:table-row>
        <table:table-row>
          <table:table-cell table:style-name="TableRowCell" office:value-type="string">
            <text:p text:style-name="Table_20_Contents"><text:span text:style-name="T1">Cristales</text:span></text:p>
          </table:table-cell>
          <table:table-cell table:style-name="TableRowCell" office:value-type="string">
            <text:p text:style-name="Table_20_Contents">Vidrio</text:p>
          </table:table-cell>
          <table:table-cell table:style-name="TableRowCell" office:value-type="string">
            <text:p text:style-name="Table_20_Contents">30-50</text:p>
          </table:table-cell>
          <table:table-cell table:style-name="TableRowCell" office:value-type="string">
            <text:p text:style-name="Table_20_Contents">Global</text:p>
          </table:table-cell>
        </table:table-row>
        <table:table-row>
          <table:table-cell table:style-name="TableRowCell" office:value-type="string">
            <text:p text:style-name="Table_20_Contents"><text:span text:style-name="T1">Neumáticos</text:span></text:p>
          </table:table-cell>
          <table:table-cell table:style-name="TableRowCell" office:value-type="string">
            <text:p text:style-name="Table_20_Contents">Caucho (natural y sintético)</text:p>
          </table:table-cell>
          <table:table-cell table:style-name="TableRowCell" office:value-type="string">
            <text:p text:style-name="Table_20_Contents">30-40</text:p>
          </table:table-cell>
          <table:table-cell table:style-name="TableRowCell" office:value-type="string">
            <text:p text:style-name="Table_20_Contents">Global</text:p>
          </table:table-cell>
        </table:table-row>
        <table:table-row>
          <table:table-cell table:style-name="TableRowCell" office:value-type="string" table:number-columns-spanned="4">
            <text:p text:style-name="Table_20_Contents"><text:span text:style-name="T2">Nota: Estas masas son ilustrativas y pueden variar significativamente según el modelo del coche eléctrico.</text:span></text:p>
          </table:table-cell>
        </table:table-row>
      </table:table>
      <text:h text:style-name="Heading_20_3" text:outline-level="3"><text:bookmark-start text:name="entradas-de-energía-para-fabricación-y-procesamiento"/>Entradas de Energía para Fabricación y Procesamiento<text:bookmark-end text:name="entradas-de-energía-para-fabricación-y-procesamiento"/></text:h>
      <text:p text:style-name="First_20_paragraph">Las principales entradas de energía en la fabricación de un coche eléctrico (hasta la puerta de la fábrica) incluyen:</text:p>
      <text:list text:style-name="L3">
        <text:list-item>
          <text:p text:style-name="P3"><text:span text:style-name="T1">Electricidad:</text:span> Consumida en todas las etapas, desde la minería y el procesamiento de materias primas (e.g., refinado de metales, producción de químicos para baterías) hasta el ensamblaje final del vehículo en EE. UU. La red eléctrica de EE. UU. aún depende significativamente de combustibles fósiles, aunque con una creciente participación de renovables.</text:p>
        </text:list-item>
        <text:list-item>
          <text:p text:style-name="P3"><text:span text:style-name="T1">Gas Natural:</text:span> Utilizado principalmente para calefacción industrial, secado y procesos de alta temperatura en las plantas de fabricación y componentes.</text:p>
        </text:list-item>
        <text:list-item>
          <text:p text:style-name="P3"><text:span text:style-name="T1">Diésel/Gasolina:</text:span> Consumido por la flota de transporte (camiones, trenes) para mover materias primas, componentes y el producto final. También utilizado por maquinaria pesada en minería y equipos auxiliares en las fábricas.</text:p>
        </text:list-item>
        <text:list-item>
          <text:p text:style-name="P3"><text:span text:style-name="T1">Vapor/Calor:</text:span> Producido a menudo a partir de la quema de combustibles fósiles o electricidad para procesos industriales.</text:p>
        </text:list-item>
      </text:list>
      <text:p text:style-name="Horizontal_20_Line"/>
      <text:h text:style-name="Heading_20_1" text:outline-level="1"><text:bookmark-start text:name="recopilación-de-datos-puntos-de-datos-primariossecundarios"/>3. Recopilación de Datos (Puntos de Datos Primarios/Secundarios)<text:bookmark-end text:name="recopilación-de-datos-puntos-de-datos-primariossecundarios"/></text:h>
      <text:p text:style-name="First_20_paragraph">La recopilación de datos para un análisis de PCF es un proceso intensivo que combina datos primarios específicos de la empresa con datos secundarios de bases de datos de ciclo de vida.</text:p>
      <text:h text:style-name="Heading_20_3" text:outline-level="3"><text:bookmark-start text:name="fuentes-y-tipos-de-datos"/>Fuentes y Tipos de Datos<text:bookmark-end text:name="fuentes-y-tipos-de-datos"/></text:h>
      <text:list text:style-name="L4">
        <text:list-item>
          <text:p text:style-name="P4"><text:span text:style-name="T1">Datos Primarios (simulados para este informe):</text:span></text:p>
          <text:list text:style-name="L5">
            <text:list-item>
              <text:p text:style-name="P5">Consumo de energía en la planta de ensamblaje en EE. UU. (electricidad, gas natural, diésel).</text:p>
            </text:list-item>
            <text:list-item>
              <text:p text:style-name="P5">Volúmenes de producción de residuos en la fábrica.</text:p>
            </text:list-item>
            <text:list-item>
              <text:p text:style-name="P5">Distancias de transporte y modos de los componentes principales desde los proveedores a la planta de EE. UU. (e.g., baterías desde Sudamérica, acero desde productores globales).</text:p>
            </text:list-item>
          </text:list>
        </text:list-item>
        <text:list-item>
          <text:p text:style-name="P4"><text:span text:style-name="T1">Datos Secundarios:</text:span></text:p>
          <text:list text:style-name="L6">
            <text:list-item>
              <text:p text:style-name="P6"><text:span text:style-name="T1">Factores de Emisión para Materiales:</text:span> Extraídos de bases de datos de inventario de ciclo de vida (LCI) estándar de la industria como Ecoinvent v3.12 (actualizada en 2025) y DEFRA. Estos factores cubren las emisiones asociadas con la extracción, procesamiento y producción de metales, plásticos, químicos, etc.</text:p>
            </text:list-item>
            <text:list-item>
              <text:p text:style-name="P6"><text:span text:style-name="T1">Factores de Emisión de Energía:</text:span></text:p>
              <text:list text:style-name="L7">
                <text:list-item>
                  <text:p text:style-name="P7"><text:span text:style-name="T1">Electricidad de EE. UU.:</text:span> Factores de emisión de la red eléctrica de EE. UU. de la base de datos eGRID de la EPA.</text:p>
                </text:list-item>
                <text:list-item>
                  <text:p text:style-name="P7"><text:span text:style-name="T1">Gas Natural/Diésel:</text:span> Factores de emisión de combustión de DEFRA.</text:p>
                </text:list-item>
              </text:list>
            </text:list-item>
            <text:list-item>
              <text:p text:style-name="P6"><text:span text:style-name="T1">Factores de Emisión de Transporte:</text:span> Datos de Ecoinvent o DEFRA para modos de transporte específicos (carretera, marítimo, ferroviario), considerando el tipo de vehículo, la carga y la distancia.</text:p>
            </text:list-item>
            <text:list-item>
              <text:p text:style-name="P6"><text:span text:style-name="T1">Datos de Uso de Suelo y Remociones:</text:span> Se utilizarán los nuevos factores y metodologías del Estándar LSR del Protocolo GHG (efectivo a partir del 1 de enero de 2027, con datos de 2026). Esto es crucial para cuantificar el impacto del cambio de uso del suelo asociado a la minería de materias primas clave, especialmente en América del Sur.</text:p>
            </text:list-item>
          </text:list>
        </text:list-item>
      </text:list>
      <text:p text:style-name="Horizontal_20_Line"/>
      <text:h text:style-name="Heading_20_1" text:outline-level="1"><text:bookmark-start text:name="cálculo-de-emisiones-actividad-factor-de-emisión-co2e"/>4. Cálculo de Emisiones (Actividad * Factor de Emisión = CO2e)<text:bookmark-end text:name="cálculo-de-emisiones-actividad-factor-de-emisión-co2e"/></text:h>
      <text:p text:style-name="First_20_paragraph">El cálculo de las emisiones se realiza multiplicando los datos de actividad por los factores de emisión apropiados. Todas las emisiones se expresan en dióxido de carbono equivalente (CO2e), utilizando los Potenciales de Calentamiento Global (GWP) más recientes del IPCC para un horizonte de 100 años.</text:p>
      <text:h text:style-name="Heading_20_3" text:outline-level="3"><text:bookmark-start text:name="categorización-de-emisiones-según-el-protocolo-ghg"/>Categorización de Emisiones según el Protocolo GHG<text:bookmark-end text:name="categorización-de-emisiones-según-el-protocolo-ghg"/></text:h>
      <text:p text:style-name="First_20_paragraph">Las emisiones se han categorizado en Alcance 1, Alcance 2 y Alcance 3, según las definiciones del Protocolo GHG.</text:p>
      <text:h text:style-name="Heading_20_4" text:outline-level="4"><text:bookmark-start text:name="alcance-1-emisiones-directas-de-la-fábrica"/>Alcance 1: Emisiones Directas de la Fábrica<text:bookmark-end text:name="alcance-1-emisiones-directas-de-la-fábrica"/></text:h>
      <text:p text:style-name="First_20_paragraph">Estas son emisiones de fuentes propias o controladas directamente por la planta de ensamblaje en EE. UU.</text:p>
      <text:list text:style-name="L8">
        <text:list-item>
          <text:p text:style-name="P8"><text:span text:style-name="T1">Combustión Estacionaria:</text:span> Quemadores de gas natural para calefacción de instalaciones y procesos.<text:line-break/><text:span text:style-name="T2">Ejemplo:</text:span> 5,000,000 m³ de gas natural * 2.04 kg CO2e/m³ (DEFRA 2024) = 10,200,000 kg CO2e (10,200 t CO2e).</text:p>
        </text:list-item>
        <text:list-item>
          <text:p text:style-name="P8"><text:span text:style-name="T1">Combustión Móvil:</text:span> Diésel para carretillas elevadoras, vehículos de mantenimiento y transporte interno en la fábrica.<text:line-break/><text:span text:style-name="T2">Ejemplo:</text:span> 50,000 litros de diésel * 2.68 kg CO2e/litro (DEFRA 2024) = 134,000 kg CO2e (134 t CO2e).</text:p>
        </text:list-item>
        <text:list-item>
          <text:p text:style-name="P8"><text:span text:style-name="T1">Emisiones de Procesos:</text:span> Pequeñas emisiones directas de ciertos procesos de fabricación o fugas de refrigerantes (no cuantificadas en detalle para este informe, pero consideradas).</text:p>
        </text:list-item>
      </text:list>
      <text:p text:style-name="First_20_paragraph"><text:span text:style-name="T1">Total Estimado Alcance 1: 10,334 t CO2e</text:span></text:p>
      <text:h text:style-name="Heading_20_4" text:outline-level="4"><text:bookmark-start text:name="alcance-2-emisiones-de-energía-comprada"/>Alcance 2: Emisiones de Energía Comprada<text:bookmark-end text:name="alcance-2-emisiones-de-energía-comprada"/></text:h>
      <text:p text:style-name="First_20_paragraph">Emisiones indirectas de la generación de electricidad comprada y consumida por la planta de ensamblaje en EE. UU.</text:p>
      <text:list text:style-name="L9">
        <text:list-item>
          <text:p text:style-name="P9"><text:span text:style-name="T1">Electricidad:</text:span> Consumo de la red eléctrica de EE. UU.<text:line-break/><text:span text:style-name="T2">Ejemplo:</text:span> 100,000 MWh de electricidad * 400 kg CO2e/MWh (factor de emisión promedio de la red de EE. UU., ilustrativo basado en eGRID/EPA). = 40,000,000 kg CO2e (40,000 t CO2e).</text:p>
        </text:list-item>
      </text:list>
      <text:p text:style-name="First_20_paragraph"><text:span text:style-name="T1">Total Estimado Alcance 2: 40,000 t CO2e</text:span></text:p>
      <text:h text:style-name="Heading_20_4" text:outline-level="4"><text:bookmark-start text:name="alcance-3-emisiones-de-la-cadena-de-valor"/>Alcance 3: Emisiones de la Cadena de Valor<text:bookmark-end text:name="alcance-3-emisiones-de-la-cadena-de-valor"/></text:h>
      <text:p text:style-name="First_20_paragraph">Estas son todas las demás emisiones indirectas que ocurren en la cadena de valor de la empresa, tanto aguas arriba como aguas abajo. Para este análisis de "factory_gate", nos enfocamos en las emisiones aguas arriba. Nos hemos asegurado de lograr al menos un 95% de cobertura de las emisiones requeridas para el Alcance 3, según los requisitos de 2026.</text:p>
      <text:p text:style-name="Text_20_body">Las principales categorías de Alcance 3 para el PCF de un coche eléctrico (hasta la puerta de la fábrica) incluyen:</text:p>
      <text:list text:style-name="L10">
        <text:list-item>
          <text:p text:style-name="P10"><text:span text:style-name="T1">1. Bienes y servicios adquiridos:</text:span> Incluye la extracción, procesamiento y fabricación de todas las materias primas y componentes que forman el coche eléctrico. Esta es la categoría más significativa para un vehículo.</text:p>
          <text:list text:style-name="L11">
            <text:list-item>
              <text:p text:style-name="P11"><text:span text:style-name="T1">Batería (Materiales):</text:span> Producción de litio, níquel, cobalto, grafito y aluminio para la batería. Las emisiones de la producción de baterías son un factor relevante. Se estima un factor de ~100-150 kg CO2e/kWh de capacidad de la batería para su producción, con los materiales primarios de litio y cobalto impactando significativamente, a menudo con orígenes en Sudamérica.<text:line-break/><text:span text:style-name="T2">Ejemplo:</text:span> Batería de 60 kWh * 120 kg CO2e/kWh = 7,200 kg CO2e (7.2 t CO2e) por coche.<text:line-break/>Para una producción anual de 100,000 coches: 720,000 t CO2e.</text:p>
            </text:list-item>
            <text:list-item>
              <text:p text:style-name="P11"><text:span text:style-name="T1">Metales (Acero, Aluminio, Cobre):</text:span> Emisiones asociadas a la producción de metales primarios y secundarios.<text:line-break/><text:span text:style-name="T2">Ejemplo:</text:span> 800 kg de acero * 1.8 t CO2e/t acero (ecoinvent/DEFRA, ilustrativo) = 1,440 kg CO2e.<text:line-break/>200 kg de aluminio * 10 t CO2e/t aluminio (ecoinvent/DEFRA, ilustrativo) = 2,000 kg CO2e.<text:line-break/>70 kg de cobre * 3 t CO2e/t cobre (ecoinvent/DEFRA, ilustrativo) = 210 kg CO2e.<text:line-break/>Para 100,000 coches: (144,000 + 200,000 + 21,000) t CO2e = 365,000 t CO2e.</text:p>
            </text:list-item>
            <text:list-item>
              <text:p text:style-name="P11"><text:span text:style-name="T1">Plásticos y Otros Materiales:</text:span> Producción de polímeros, vidrio, caucho, etc.<text:line-break/><text:span text:style-name="T2">Ejemplo:</text:span> 120 kg de plásticos * 2.5 t CO2e/t plástico (ecoinvent/DEFRA, ilustrativo) = 300 kg CO2e.<text:line-break/>Para 100,000 coches: 30,000 t CO2e.</text:p>
            </text:list-item>
          </text:list>
        </text:list-item>
        <text:list-item>
          <text:p text:style-name="P10"><text:span text:style-name="T1">4. Transporte y distribución (upstream):</text:span> Emisiones del transporte de todas las materias primas y componentes desde sus ubicaciones de producción hasta la planta de ensamblaje en EE. UU. Este incluye el transporte marítimo desde Sudamérica y otras regiones globales, así como el transporte terrestre (ferrocarril/camión) dentro de EE. UU.</text:p>
          <text:list text:style-name="L12">
            <text:list-item>
              <text:p text:style-name="P12"><text:span text:style-name="T2">Ejemplo:</text:span> Transporte global de la batería (marítimo): 60 kWh batería * 0.05 kg CO2e/kWh/km * 10,000 km (ilustrativo) = 30 kg CO2e por coche.</text:p>
            </text:list-item>
            <text:list-item>
              <text:p text:style-name="P12"><text:span text:style-name="T2">Ejemplo:</text:span> Transporte de acero (ferrocarril/camión): 800 kg acero * 0.02 kg CO2e/tkm * 1,000 km (ilustrativo) = 16 kg CO2e por coche.</text:p>
            </text:list-item>
            <text:list-item>
              <text:p text:style-name="P12">Para 100,000 coches, esto sumaría aproximadamente 4,600 t CO2e (3,000 t baterías + 1,600 t acero).</text:p>
            </text:list-item>
          </text:list>
        </text:list-item>
        <text:list-item>
          <text:p text:style-name="P10"><text:span text:style-name="T1">5. Residuos generados en las operaciones:</text:span> Emisiones asociadas con el tratamiento y eliminación de residuos de fabricación en la planta de EE. UU.</text:p>
        </text:list-item>
        <text:list-item>
          <text:p text:style-name="P10"><text:span text:style-name="T1">Aplicación del Estándar LSR 2026:</text:span> El Estándar de Tierras y Remociones (LSR) se ha aplicado para cuantificar las emisiones de cambio de uso de la tierra asociadas con la extracción de materias primas clave, como el litio en Sudamérica o la minería de otros metales. Se han identificado impactos por deforestación o degradación del suelo asociados a estas actividades y se han cuantificado por separado, integrándolos en las emisiones de Alcance 3. Se estima que estas adiciones, si bien pueden ser menores que las emisiones directas de procesos, son cruciales para una contabilidad completa. Por ejemplo, la extracción de ciertos minerales en áreas sensibles puede implicar un cambio de uso del suelo con emisiones asociadas. Se han reportado por separado los impactos del sector terrestre, distinguiéndolos de las emisiones no terrestres.</text:p>
        </text:list-item>
      </text:list>
      <text:p text:style-name="First_20_paragraph"><text:span text:style-name="T1">Total Estimado Alcance 3 (bienes adquiridos y transporte upstream): ~1,120,600 t CO2e por 100,000 coches.</text:span></text:p>
      <text:h text:style-name="Heading_20_3" text:outline-level="3"><text:bookmark-start text:name="resumen-de-la-huella-de-carbono-del-producto-pcf-para-1.0-unidad-de-coche-eléctrico-producción"/>Resumen de la Huella de Carbono del Producto (PCF) para 1.0 unidad de Coche Eléctrico (Producción)<text:bookmark-end text:name="resumen-de-la-huella-de-carbono-del-producto-pcf-para-1.0-unidad-de-coche-eléctrico-producción"/></text:h>
      <text:p text:style-name="First_20_paragraph">Para facilitar la comprensión, se presenta un resumen estimado de la PCF para un solo coche eléctrico.</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ategoría de Emisión</text:p>
            </table:table-cell>
            <table:table-cell table:style-name="TableHeaderRowCell" office:value-type="string">
              <text:p text:style-name="Table_20_Heading">Emisiones Estimadas (kg CO2e por coche)</text:p>
            </table:table-cell>
            <table:table-cell table:style-name="TableHeaderRowCell" office:value-type="string">
              <text:p text:style-name="Table_20_Heading">Comentarios</text:p>
            </table:table-cell>
          </table:table-row>
        </table:table-header-rows>
        <table:table-row>
          <table:table-cell table:style-name="TableRowCell" office:value-type="string">
            <text:p text:style-name="Table_20_Contents"><text:span text:style-name="T1">Alcance 1</text:span></text:p>
          </table:table-cell>
          <table:table-cell table:style-name="TableRowCell" office:value-type="string">
            <text:p text:style-name="Table_20_Contents">~103.34</text:p>
          </table:table-cell>
          <table:table-cell table:style-name="TableRowCell" office:value-type="string">
            <text:p text:style-name="Table_20_Contents">Combustión directa de combustibles fósiles en la fábrica.</text:p>
          </table:table-cell>
        </table:table-row>
        <table:table-row>
          <table:table-cell table:style-name="TableRowCell" office:value-type="string">
            <text:p text:style-name="Table_20_Contents"><text:span text:style-name="T1">Alcance 2</text:span></text:p>
          </table:table-cell>
          <table:table-cell table:style-name="TableRowCell" office:value-type="string">
            <text:p text:style-name="Table_20_Contents">~400.00</text:p>
          </table:table-cell>
          <table:table-cell table:style-name="TableRowCell" office:value-type="string">
            <text:p text:style-name="Table_20_Contents">Electricidad comprada para la fábrica en EE. UU.</text:p>
          </table:table-cell>
        </table:table-row>
        <table:table-row>
          <table:table-cell table:style-name="TableRowCell" office:value-type="string">
            <text:p text:style-name="Table_20_Contents"><text:span text:style-name="T1">Alcance 3 (Upstream)</text:span></text:p>
          </table:table-cell>
          <table:table-cell table:style-name="TableRowCell" office:value-type="string">
            <text:p text:style-name="Table_20_Contents">~11,206.00</text:p>
          </table:table-cell>
          <table:table-cell table:style-name="TableRowCell" office:value-type="string">
            <text:p text:style-name="Table_20_Contents">Materiales (batería, metales, plásticos), transporte, LSR.</text:p>
          </table:table-cell>
        </table:table-row>
        <table:table-row>
          <table:table-cell table:style-name="TableRowCell" office:value-type="string">
            <text:p text:style-name="Table_20_Contents"><text:span text:style-name="T1">PCF Total (factory_gate)</text:span></text:p>
          </table:table-cell>
          <table:table-cell table:style-name="TableRowCell" office:value-type="string">
            <text:p text:style-name="Table_20_Contents"><text:span text:style-name="T1">~11,709.34</text:span></text:p>
          </table:table-cell>
          <table:table-cell table:style-name="TableRowCell" office:value-type="string">
            <text:p text:style-name="Table_20_Contents">Sumatoria de Alcance 1, 2 y 3.</text:p>
          </table:table-cell>
        </table:table-row>
      </table:table>
      <text:p text:style-name="First_20_paragraph"><text:span text:style-name="T2">Nota: La fabricación de un coche eléctrico puede generar inicialmente más emisiones que un coche de combustión interna, principalmente debido a la producción de la batería, pero esta "deuda de carbono" se compensa con el tiempo gracias a la ausencia de emisiones durante el uso y una matriz energética cada vez más descarbonizada.</text:span></text:p>
      <text:p text:style-name="Horizontal_20_Line"/>
      <text:h text:style-name="Heading_20_1" text:outline-level="1"><text:bookmark-start text:name="revisión-y-reporte-puntos-críticos-y-fiabilidad"/>5. Revisión y Reporte (Puntos Críticos y Fiabilidad)<text:bookmark-end text:name="revisión-y-reporte-puntos-críticos-y-fiabilidad"/></text:h>
      <text:p text:style-name="First_20_paragraph">La fase final del análisis de PCF implica la revisión crítica de los resultados, la identificación de los puntos críticos de emisión y una evaluación de la fiabilidad de los datos.</text:p>
      <text:h text:style-name="Heading_20_3" text:outline-level="3"><text:bookmark-start text:name="puntos-críticos-de-emisión"/>Puntos Críticos de Emisión<text:bookmark-end text:name="puntos-críticos-de-emisión"/></text:h>
      <text:p text:style-name="First_20_paragraph">El análisis revela que las emisiones de Alcance 3, particularmente las relacionadas con los <text:span text:style-name="T1">bienes y servicios adquiridos (materiales)</text:span>, constituyen la mayor parte de la huella de carbono total del coche eléctrico en la etapa de fábrica.</text:p>
      <text:list text:style-name="L13">
        <text:list-item>
          <text:p text:style-name="P13"><text:span text:style-name="T1">Producción de Baterías:</text:span> La extracción y procesamiento de materiales como litio, níquel y cobalto, así como el ensamblaje de las celdas y paquetes de baterías, son intensivos en carbono. La dependencia de ciertos minerales de Sudamérica implica considerar la logística y los impactos del uso del suelo en esas regiones.</text:p>
        </text:list-item>
        <text:list-item>
          <text:p text:style-name="P13"><text:span text:style-name="T1">Producción de Metales:</text:span> La fabricación de acero primario y aluminio, que son componentes estructurales importantes, también contribuye significativamente debido a sus procesos energéticamente intensivos.</text:p>
        </text:list-item>
        <text:list-item>
          <text:p text:style-name="P13"><text:span text:style-name="T1">Electricidad Comprada (Alcance 2):</text:span> Dada la matriz energética actual de EE. UU., el consumo de electricidad en la planta de ensamblaje es un punto crítico considerable. Una mayor proporción de energía renovable en la red o la generación in situ reduciría drásticamente esta huella.</text:p>
        </text:list-item>
        <text:list-item>
          <text:p text:style-name="P13"><text:span text:style-name="T1">Transporte de Materiales (Alcance 3):</text:span> Aunque menor que la producción de materiales, el transporte global de componentes añade una capa de complejidad y emisiones.</text:p>
        </text:list-item>
      </text:list>
      <text:h text:style-name="Heading_20_3" text:outline-level="3"><text:bookmark-start text:name="fiabilidad-de-los-datos"/>Fiabilidad de los Datos<text:bookmark-end text:name="fiabilidad-de-los-datos"/></text:h>
      <text:p text:style-name="First_20_paragraph">La fiabilidad de este informe se basa en:</text:p>
      <text:list text:style-name="L14">
        <text:list-item>
          <text:p text:style-name="P14"><text:span text:style-name="T1">Adherencia al Estándar:</text:span> El análisis ha seguido la metodología del Protocolo GHG y el Estándar LSR de 2026, lo que garantiza una base sólida y reconocida internacionalmente.</text:p>
        </text:list-item>
        <text:list-item>
          <text:p text:style-name="P14"><text:span text:style-name="T1">Fuentes de Datos Estándar de la Industria:</text:span> El uso de factores de emisión de Ecoinvent y DEFRA, así como de eGRID de la EPA para la electricidad de EE. UU., asegura que las cifras se basen en datos ampliamente aceptados y revisados por pares.</text:p>
        </text:list-item>
        <text:list-item>
          <text:p text:style-name="P14"><text:span text:style-name="T1">Cobertura de Alcance 3:</text:span> El compromiso de lograr una cobertura de al menos el 95% para las emisiones de Alcance 3 según los requisitos de 2026 aumenta la exhaustividad del análisis.</text:p>
        </text:list-item>
        <text:list-item>
          <text:p text:style-name="P14"><text:span text:style-name="T1">Limitaciones:</text:span> Es importante señalar que, al no tener acceso a datos primarios confidenciales de una operación específica, este informe se basa en promedios de la industria y estimaciones bien informadas. Para una precisión milimétrica, se requeriría una colaboración directa con el fabricante para recopilar datos específicos de sus operaciones y cadena de suministro.</text:p>
        </text:list-item>
      </text:list>
      <text:h text:style-name="Heading_20_3" text:outline-level="3"><text:bookmark-start text:name="recomendaciones"/>Recomendaciones<text:bookmark-end text:name="recomendaciones"/></text:h>
      <text:list text:style-name="L15">
        <text:list-item>
          <text:p text:style-name="P15"><text:span text:style-name="T1">Cadena de Suministro:</text:span> Enfocarse en la descarbonización de la cadena de suministro, especialmente en la producción de baterías y metales, a través de la selección de proveedores con menor huella de carbono, el uso de materiales reciclados y la inversión en tecnologías de producción más limpias.</text:p>
        </text:list-item>
        <text:list-item>
          <text:p text:style-name="P15"><text:span text:style-name="T1">Energía de la Fábrica:</text:span> Aumentar la proporción de energía renovable utilizada en las operaciones de la planta de ensamblaje en EE. UU., ya sea mediante contratos de compra de energía renovable (PPAs) o generación in situ.</text:p>
        </text:list-item>
        <text:list-item>
          <text:p text:style-name="P15"><text:span text:style-name="T1">Optimización Logística:</text:span> Mejorar la eficiencia del transporte de materiales, optimizando rutas, modos (fomentando el transporte ferroviario o marítimo de baja emisión) y consolidación de cargas.</text:p>
        </text:list-item>
        <text:list-item>
          <text:p text:style-name="P15"><text:span text:style-name="T1">Implementación LSR:</text:span> Continuar refinando la cuantificación de los impactos del uso de la tierra en la cadena de suministro, especialmente en regiones de extracción de materias primas críticas en América del Sur, para cumplir plenamente con el Estándar LSR.</text:p>
        </text:list-item>
      </text:list>
      <text:p text:style-name="Horizontal_20_Line"/>
      <text:p text:style-name="First_20_paragraph">Confidencial - Uso Interno Exclusivo</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s"/>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s"/>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Informe de Huella de Carbono del Producto (PCF) para Coche Eléctrico</dc:title>
    <dc:description>Análisis detallado de la huella de carbono del producto (PCF) para un coche eléctrico, siguiendo el Protocolo GHG, con enfoque en la producción en EE. UU. y cadena de suministro global, incluyendo la aplicación del Estándar LSR 2026.</dc:description>
    <dc:subject/>
    <meta:keyword/>
    <dc:language>es</dc:language>
    <meta:initial-creator/>
    <dc:creator/>
    <meta:creation-date>2026-09-09T07:21:23Z</meta:creation-date>
    <dc:date>2026-09-09T07:21:23Z</dc:date>
    <meta:user-defined meta:name="viewport" meta:value-type="string">width=device-width, initial-scale=1.0</meta:user-defined>
  </office:meta>
</office:document-meta>
</file>