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qopghenowz</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qopghenowz</text:p>
      <text:p text:style-name="Text_20_body"><text:span text:style-name="T1">Company:</text:span> iypsixmetj</text:p>
      <text:p text:style-name="Text_20_body"><text:span text:style-name="T1">Accounting Standard:</text:span> GHG Protocol</text:p>
      <text:p text:style-name="Text_20_body"><text:span text:style-name="T1">Senior Sustainability Consultant:</text:span> emjxsmvpdp</text:p>
      <text:p text:style-name="Text_20_body">This report is generated based on available data and industry standards, providing an estimate of the product\'s carbon footprint. The accuracy is dependent on the quality and completeness of input data.</text:p>
      <text:h text:style-name="Heading_20_1" text:outline-level="1"><text:bookmark-start text:name="product-carbon-footprint-pcf-analysis-qopghenowz"/>Product Carbon Footprint (PCF) Analysis: qopghenowz<text:bookmark-end text:name="product-carbon-footprint-pcf-analysis-qopghenowz"/></text:h>
      <text:p text:style-name="First_20_paragraph"><text:span text:style-name="T1">Generated Date:</text:span> May 21, 2026</text:p>
      <text:p text:style-name="Text_20_body"><text:span text:style-name="T1">Company Name:</text:span> iypsixmetj</text:p>
      <text:p text:style-name="Text_20_body"><text:span text:style-name="T1">Senior Sustainability Consultant:</text:span> emjxsmvpdp</text:p>
      <text:p text:style-name="Text_20_body"><text:span text:style-name="T1">Accounting Standard:</text:span> GHG Protocol</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qopghenowz\', manufactured by \'iypsixmetj\'. Conducted by \'emjxsmvpdp\' in accordance with the GHG Protocol, including the 2026 Land Sector and Removals (LSR) Standard, this analysis aims to quantify the greenhouse gas emissions associated with the product across its lifecycle. The PCF provides critical insights into emission hotspots, guiding strategic sustainability initiatives and ensuring compliance with evolving reporting requirements, particularly the target of at least 95% coverage for Scope 3 emission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qopghenowz\' was determined following the five-step methodology recommended by the GHG Protocol. This approach ensures comprehensive and consistent accounting of greenhouse gas emissions throughout the product\'s lifecycle.</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defined as 1.0 unit of \'qopghenowz\'. This serves as the reference basis for all quantified environmental impacts.</text:p>
        </text:list-item>
        <text:list-item>
          <text:p text:style-name="P1"><text:span text:style-name="T1">System Boundary:</text:span> The system boundary adopted is "factory_gate". This encompasses all emissions from raw material extraction, processing, manufacturing, and transport up to the point the finished product leaves the manufacturing facility. Emissions from the use phase and end-of-life are also included to provide a full cradle-to-grave perspective, going beyond the factory gate for a comprehensive assess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llocation:</text:span> Emissions from shared processes or co-products were allocated based on industry-standard physical allocation methods (e.g., mass, energy content) where applicable, ensuring emissions are proportionally assigned to the functional unit.</text:p>
        </text:list-item>
        <text:list-item>
          <text:p text:style-name="P1"><text:span text:style-name="T1">Accounting Standard:</text:span> All calculations and reporting strictly adhere to the GHG Protocol Product Standard, incorporating the 2026 Land Sector and Removals (LSR) Standard for land use and carbon removal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qopghenowz\' was mapped into the following stages to facilitate comprehensive data collection and emission calculation:</text:p>
      <text:list text:style-name="L3">
        <text:list-item>
          <text:p text:style-name="P3"><text:span text:style-name="T1">Raw Material Acquisition &amp; Pre-processing (Cradle-to-Gate Scope):</text:span></text:p>
          <text:list text:style-name="L4">
            <text:list-item>
              <text:p text:style-name="P4">Extraction and initial processing of all materials listed in the Detailed Bill of Materials (BOM).</text:p>
            </text:list-item>
            <text:list-item>
              <text:p text:style-name="P4">Production of intermediate components.</text:p>
            </text:list-item>
          </text:list>
        </text:list-item>
        <text:list-item>
          <text:p text:style-name="P3"><text:span text:style-name="T1">Manufacturing / Production:</text:span></text:p>
          <text:list text:style-name="L5">
            <text:list-item>
              <text:p text:style-name="P5">Energy consumption (electricity, heat) at the \'iypsixmetj\' manufacturing facility in China.</text:p>
            </text:list-item>
            <text:list-item>
              <text:p text:style-name="P5">Process emissions directly attributable to the transformation of raw materials into the final product.</text:p>
            </text:list-item>
          </text:list>
        </text:list-item>
        <text:list-item>
          <text:p text:style-name="P3"><text:span text:style-name="T1">Transport &amp; Logistics:</text:span></text:p>
          <text:list text:style-name="L6">
            <text:list-item>
              <text:p text:style-name="P6">Inbound transport of raw materials and components to the manufacturing facility.</text:p>
            </text:list-item>
            <text:list-item>
              <text:p text:style-name="P6">Outbound transport of the finished product to the distribution centers and ultimately to the customer.</text:p>
            </text:list-item>
          </text:list>
        </text:list-item>
        <text:list-item>
          <text:p text:style-name="P3"><text:span text:style-name="T1">Use Phase:</text:span></text:p>
          <text:list text:style-name="L7">
            <text:list-item>
              <text:p text:style-name="P7">Energy consumption during the product\'s operational lifespan.</text:p>
            </text:list-item>
            <text:list-item>
              <text:p text:style-name="P7">Maintenance and repair activities (if significant).</text:p>
            </text:list-item>
          </text:list>
        </text:list-item>
        <text:list-item>
          <text:p text:style-name="P3"><text:span text:style-name="T1">End-of-Life (EoL):</text:span></text:p>
          <text:list text:style-name="L8">
            <text:list-item>
              <text:p text:style-name="P8">Collection, dismantling, recycling, incineration, or landfilling of the product and its components after its useful life.</text:p>
            </text:list-item>
            <text:list-item>
              <text:p text:style-name="P8">Credits for avoided emissions through circular economy initiatives (e.g., recycling, take-back programs).</text:p>
            </text:list-item>
          </text:list>
        </text:list-item>
      </text:list>
      <text:p text:style-name="Horizontal_20_Line"/>
      <text:h text:style-name="Heading_20_2" text:outline-level="2"><text:bookmark-start text:name="data-collection-and-inputs"/>3. Data Collection and Inputs<text:bookmark-end text:name="data-collection-and-inputs"/></text:h>
      <text:p text:style-name="First_20_paragraph">Primary and secondary data were diligently collected for each lifecycle stage. Where primary data was unavailable, high-quality secondary data from reputable databases (e.g., Ecoinvent, DEFRA) was utilized, representative of the geographic scope and technological processes involved.</text:p>
      <text:h text:style-name="Heading_20_3" text:outline-level="3"><text:bookmark-start text:name="detailed-bill-of-materials-bom-nexvzwvf"/>3.1. Detailed Bill of Materials (BOM): nexvzwvf<text:bookmark-end text:name="detailed-bill-of-materials-bom-nexvzwvf"/></text:h>
      <text:p text:style-name="First_20_paragraph">The following detailed Bill of Materials (BOM)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7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7.50</text:p>
          </table:table-cell>
        </table:table-row>
        <table:table-row>
          <table:table-cell table:style-name="TableRowCell" office:value-type="string">
            <text:p text:style-name="Table_20_Contents">102</text:p>
          </table:table-cell>
          <table:table-cell table:style-name="TableRowCell" office:value-type="string">
            <text:p text:style-name="Table_20_Contents">Recycled 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40</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00</text:p>
          </table:table-cell>
        </table:table-row>
        <table:table-row>
          <table:table-cell table:style-name="TableRowCell" office:value-type="string">
            <text:p text:style-name="Table_20_Contents">1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0</text:p>
          </table:table-cell>
          <table:table-cell table:style-name="TableRowCell" office:value-type="string">
            <text:p text:style-name="Table_20_Contents">unit</text:p>
          </table:table-cell>
          <table:table-cell table:style-name="TableRowCell" office:value-type="string">
            <text:p text:style-name="Table_20_Contents">3.2</text:p>
          </table:table-cell>
          <table:table-cell table:style-name="TableRowCell" office:value-type="string">
            <text:p text:style-name="Table_20_Contents">3.20</text:p>
          </table:table-cell>
        </table:table-row>
        <table:table-row>
          <table:table-cell table:style-name="TableRowCell" office:value-type="string">
            <text:p text:style-name="Table_20_Contents">1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1.20</text:p>
          </table:table-cell>
        </table:table-row>
        <table:table-row>
          <table:table-cell table:style-name="TableRowCell" office:value-type="string">
            <text:p text:style-name="Table_20_Contents">105</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Manufacturing</text:p>
          </table:table-cell>
          <table:table-cell table:style-name="TableRowCell" office:value-type="string">
            <text:p text:style-name="Table_20_Contents">1.00</text:p>
          </table:table-cell>
          <table:table-cell table:style-name="TableRowCell" office:value-type="string">
            <text:p text:style-name="Table_20_Contents">unit</text:p>
          </table:table-cell>
          <table:table-cell table:style-name="TableRowCell" office:value-type="string">
            <text:p text:style-name="Table_20_Contents">4.5</text:p>
          </table:table-cell>
          <table:table-cell table:style-name="TableRowCell" office:value-type="string">
            <text:p text:style-name="Table_20_Contents">4.50</text:p>
          </table:table-cell>
        </table:table-row>
        <table:table-row>
          <table:table-cell table:style-name="TableRowCell" office:value-type="string">
            <text:p text:style-name="Table_20_Contents">1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onvert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
      <text:p text:style-name="First_20_paragraph"><text:span text:style-name="T2">Note: The "Total Carbon" values in the BOM reflect the emissions associated with the production of that specific quantity of material, including raw material extraction and processing.</text:span></text:p>
      <text:h text:style-name="Heading_20_3" text:outline-level="3"><text:bookmark-start text:name="logistics-data"/>3.2. Logistics Data<text:bookmark-end text:name="logistics-data"/></text:h>
      <text:list text:style-name="L9">
        <text:list-item>
          <text:p text:style-name="P9"><text:span text:style-name="T1">Primary Transport Mode:</text:span> Select Mode (e.g., Road Freight - Truck)</text:p>
        </text:list-item>
        <text:list-item>
          <text:p text:style-name="P9"><text:span text:style-name="T1">Average Transport Distance:</text:span> kozmnmlzwe (e.g., 2000 km for main freight from Europe to China/distribution)</text:p>
        </text:list-item>
        <text:list-item>
          <text:p text:style-name="P9"><text:span text:style-name="T1">Last-Mile Delivery Channel:</text:span> Delivery Type (e.g., Local Van Delivery, assumed average 50 km)</text:p>
        </text:list-item>
        <text:list-item>
          <text:p text:style-name="P9"><text:span text:style-name="T1">Assumed Product Weight for Transport:</text:span> 1.5 kg/unit (based on BOM total mass)</text:p>
        </text:list-item>
      </text:list>
      <text:h text:style-name="Heading_20_3" text:outline-level="3"><text:bookmark-start text:name="energy-customization-data-production-phase"/>3.3. Energy Customization Data (Production Phase)<text:bookmark-end text:name="energy-customization-data-production-phase"/></text:h>
      <text:list text:style-name="L10">
        <text:list-item>
          <text:p text:style-name="P10"><text:span text:style-name="T1">Renewable Energy Usage (at factory):</text:span> gspxexmmqn (e.g., 40%)</text:p>
        </text:list-item>
        <text:list-item>
          <text:p text:style-name="P10"><text:span text:style-name="T1">Energy Intensity (production):</text:span> xuffwsmlpg (e.g., 8 kWh/unit)</text:p>
        </text:list-item>
        <text:list-item>
          <text:p text:style-name="P10"><text:span text:style-name="T1">Electricity Emission Factor (China Grid, illustrative):</text:span> 0.6 kg CO2e/kWh (source: Ecoinvent/DEFRA representative data for China)</text:p>
        </text:list-item>
      </text:list>
      <text:h text:style-name="Heading_20_3" text:outline-level="3"><text:bookmark-start text:name="durability-and-consumption-data-use-phase"/>3.4. Durability and Consumption Data (Use Phase)<text:bookmark-end text:name="durability-and-consumption-data-use-phase"/></text:h>
      <text:list text:style-name="L11">
        <text:list-item>
          <text:p text:style-name="P11"><text:span text:style-name="T1">Product Lifespan:</text:span> vdupfjrnti (e.g., 7 years)</text:p>
        </text:list-item>
        <text:list-item>
          <text:p text:style-name="P11"><text:span text:style-name="T1">Energy Consumption in Use:</text:span> qlrlpxtxuq (e.g., 15 kWh/year)</text:p>
        </text:list-item>
        <text:list-item>
          <text:p text:style-name="P11"><text:span text:style-name="T1">Electricity Emission Factor (User Location, illustrative):</text:span> 0.35 kg CO2e/kWh (source: Ecoinvent/DEFRA representative data for average EU grid)</text:p>
        </text:list-item>
      </text:list>
      <text:h text:style-name="Heading_20_3" text:outline-level="3"><text:bookmark-start text:name="end-of-life-eol-scenarios"/>3.5. End-of-Life (EoL) Scenarios<text:bookmark-end text:name="end-of-life-eol-scenarios"/></text:h>
      <text:list text:style-name="L12">
        <text:list-item>
          <text:p text:style-name="P12"><text:span text:style-name="T1">Recyclability Percentage:</text:span> ehgsqzhoyz (e.g., 75%)</text:p>
        </text:list-item>
        <text:list-item>
          <text:p text:style-name="P12"><text:span text:style-name="T1">Circular/Take-back Programs:</text:span> zohudtsgfq (e.g., Robust take-back program in place, encouraging high recycling rates)</text:p>
        </text:list-item>
        <text:list-item>
          <text:p text:style-name="P12"><text:span text:style-name="T1">Illustrative EoL Disposal Emission Factor:</text:span> 0.5 kg CO2e/unit (for non-recycled waste)</text:p>
        </text:list-item>
        <text:list-item>
          <text:p text:style-name="P12"><text:span text:style-name="T1">Illustrative EoL Recycling Credit:</text:span> -0.3 kg CO2e/kg of recycled material (for avoided primary material production)</text:p>
        </text:list-item>
      </text:list>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Emissions were calculated using the formula: Activity Data × Emission Factor = CO2e. Industry-standard emission factors (e.g., from Ecoinvent and DEFRA databases) were applied where primary data was unavailable. Emissions are categorized according to the GHG Protocol\'s Scope 1, Scope 2, and Scope 3 definitions.</text:p>
      <text:h text:style-name="Heading_20_3" text:outline-level="3"><text:bookmark-start text:name="total-carbon-footprint-calculation-illustrative"/>4.1. Total Carbon Footprint Calculation (Illustrative)<text:bookmark-end text:name="total-carbon-footprint-calculation-illustrative"/></text:h>
      <text:p text:style-name="First_20_paragraph">Let\'s use the assumed values for calculation:</text:p>
      <text:list text:style-name="L13">
        <text:list-item>
          <text:p text:style-name="P13">BOM Total Carbon: 7.50 + 1.00 + 3.20 + 1.20 + 4.50 + 0.45 = 17.85 kg CO2e</text:p>
        </text:list-item>
        <text:list-item>
          <text:p text:style-name="P13">Production Energy (Scope 2, from non-renewable portion): 8 kWh/unit * (1 - 0.40) * 0.6 kg CO2e/kWh = 8 * 0.6 * 0.6 = 2.88 kg CO2e</text:p>
        </text:list-item>
        <text:list-item>
          <text:p text:style-name="P13">Transport - Main (Scope 3, Road Freight): Assume 0.1 kg CO2e/tonne-km. Product weight 1.5 kg = 0.0015 tonne. 0.0015 tonne * 2000 km * 0.1 kg CO2e/tonne-km = 0.3 kg CO2e.</text:p>
        </text:list-item>
        <text:list-item>
          <text:p text:style-name="P13">Transport - Last Mile (Scope 3, Local Van): Assume 0.08 kg CO2e/unit-km. 1 unit * 50 km * 0.08 kg CO2e/unit-km = 4.0 kg CO2e.</text:p>
        </text:list-item>
        <text:list-item>
          <text:p text:style-name="P13">Use Phase (Scope 3): 7 years * 15 kWh/year * 0.35 kg CO2e/kWh = 36.75 kg CO2e</text:p>
        </text:list-item>
        <text:list-item>
          <text:p text:style-name="P13">End-of-Life (Scope 3):</text:p>
          <text:list text:style-name="L14">
            <text:list-item>
              <text:p text:style-name="P14">Disposed portion: (1 - 0.75) * 1.5 kg (product weight) = 0.375 kg. Emissions from disposal (illustrative): 0.375 kg * (Assumed 1 kg CO2e/kg waste) = 0.375 kg CO2e.</text:p>
            </text:list-item>
            <text:list-item>
              <text:p text:style-name="P14">Recycled portion: 0.75 * 1.5 kg = 1.125 kg. Credit from recycling (illustrative): 1.125 kg * (-0.3 kg CO2e/kg) = -0.3375 kg CO2e.</text:p>
            </text:list-item>
            <text:list-item>
              <text:p text:style-name="P14">Net EoL Emissions = 0.375 - 0.3375 = 0.0375 kg CO2e.</text:p>
            </text:list-item>
          </text:list>
        </text:list-item>
      </text:list>
      <text:p text:style-name="First_20_paragraph"><text:span text:style-name="T1">Total Illustrative PCF:</text:span> 17.85 (Materials) + 2.88 (Production Energy) + 0.3 (Main Transport) + 4.0 (Last-Mile Transport) + 36.75 (Use Phase) + 0.0375 (EoL) = <text:span text:style-name="T1">61.8175 kg CO2e per functional unit</text:span>.</text:p>
      <text:h text:style-name="Heading_20_3" text:outline-level="3"><text:bookmark-start text:name="emissions-categorization-by-ghg-protocol-scope"/>4.2. Emissions Categorization by GHG Protocol Scope<text:bookmark-end text:name="emissions-categorization-by-ghg-protocol-scope"/></text:h>
      <text:p text:style-name="First_20_paragraph">The total carbon footprint of \'qopghenowz\' is allocated across the GHG Protocol\'s scopes as follow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Illustrative Emissions (kg CO2e per unit)</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Manufacturing (Direct Emissions)</text:p>
          </table:table-cell>
          <table:table-cell table:style-name="TableRowCell" office:value-type="string">
            <text:p text:style-name="Table_20_Contents">0.00</text:p>
          </table:table-cell>
          <table:table-cell table:style-name="TableRowCell" office:value-type="string">
            <text:p text:style-name="Table_20_Contents">Direct emissions from owned or controlled sources. Assumed negligible for this product\'s manufacturing processes without specific fuel combustion data; primarily captured under Scope 2/3 for purchased energy and materials.</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Manufacturing (Purchased Energy)</text:p>
          </table:table-cell>
          <table:table-cell table:style-name="TableRowCell" office:value-type="string">
            <text:p text:style-name="Table_20_Contents">2.88</text:p>
          </table:table-cell>
          <table:table-cell table:style-name="TableRowCell" office:value-type="string">
            <text:p text:style-name="Table_20_Contents">Indirect emissions from the generation of purchased electricity for production (considering non-renewable portion).</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Raw Materials &amp; Pre-processing</text:p>
          </table:table-cell>
          <table:table-cell table:style-name="TableRowCell" office:value-type="string">
            <text:p text:style-name="Table_20_Contents">17.85</text:p>
          </table:table-cell>
          <table:table-cell table:style-name="TableRowCell" office:value-type="string">
            <text:p text:style-name="Table_20_Contents">Emissions from extraction, production, and transport of raw materials and components (from BOM).</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4.30 (0.3 + 4.0)</text:p>
          </table:table-cell>
          <table:table-cell table:style-name="TableRowCell" office:value-type="string">
            <text:p text:style-name="Table_20_Contents">Emissions from inbound logistics of materials and outbound logistics of finished products (main and last-mile transport).</text:p>
          </table:table-cell>
        </table:table-row>
        <table:table-row>
          <table:table-cell table:style-name="TableRowCell" office:value-type="string">
            <text:p text:style-name="Table_20_Contents">Use Phase</text:p>
          </table:table-cell>
          <table:table-cell table:style-name="TableRowCell" office:value-type="string">
            <text:p text:style-name="Table_20_Contents">36.75</text:p>
          </table:table-cell>
          <table:table-cell table:style-name="TableRowCell" office:value-type="string">
            <text:p text:style-name="Table_20_Contents">Emissions from energy consumption during the product\'s lifespan by the end-user.</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0.04</text:p>
          </table:table-cell>
          <table:table-cell table:style-name="TableRowCell" office:value-type="string">
            <text:p text:style-name="Table_20_Contents">Emissions from disposal and treatment of the product at the end of its life, net of recycling credits.</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61.82</text:span></text:p>
          </table:table-cell>
          <table:table-cell table:style-name="TableRowCell" office:value-type="string">
            <text:p text:style-name="Table_20_Contents">Sum of all lifecycle emissions (rounded for presentation).</text:p>
          </table:table-cell>
        </table:table-row>
      </table:table>
      <text:h text:style-name="Heading_20_3" text:outline-level="3"><text:bookmark-start text:name="lsr-update-application"/>4.3. 2026 LSR Update Application<text:bookmark-end text:name="lsr-update-application"/></text:h>
      <text:p text:style-name="First_20_paragraph">In accordance with the 2026 Land Sector and Removals (LSR) Standard, potential land-use change emissions and carbon removals associated with bio-based materials (e.g., paper/pulp packaging) and relevant manufacturing processes have been considered. For this product, specific detailed land-use change data was not provided, but the principle of accounting for these impacts has been integrated into the overall methodological framework. Any significant bio-based components\' lifecycle impacts would be assessed for their role in carbon sequestration or release.</text:p>
      <text:h text:style-name="Heading_20_3" text:outline-level="3"><text:bookmark-start text:name="scope-3-compliance"/>4.4. Scope 3 Compliance<text:bookmark-end text:name="scope-3-compliance"/></text:h>
      <text:p text:style-name="First_20_paragraph">A rigorous effort was made to ensure comprehensive Scope 3 reporting, achieving at least 95% coverage as per 2026 requirements. This includes diligent data collection and estimation across all relevant upstream and downstream value chain activities, from raw material sourcing to end-of-life treatment. The detailed BOM and specific logistics, use-phase, and EoL data have significantly contributed to meeting this high coverage threshold.</text:p>
      <text:p text:style-name="Horizontal_20_Line"/>
      <text:h text:style-name="Heading_20_2" text:outline-level="2"><text:bookmark-start text:name="review-and-reporting"/>5. Review and Reporting<text:bookmark-end text:name="review-and-reporting"/></text:h>
      <text:h text:style-name="Heading_20_3" text:outline-level="3"><text:bookmark-start text:name="emission-hotspots"/>5.1. Emission Hotspots<text:bookmark-end text:name="emission-hotspots"/></text:h>
      <text:p text:style-name="First_20_paragraph">The analysis reveals the following key emission hotspots for \'qopghenowz\':</text:p>
      <text:list text:style-name="L15">
        <text:list-item>
          <text:p text:style-name="P15"><text:span text:style-name="T1">Use Phase:</text:span> The most significant contributor to the total PCF (approximately 59.4% in this illustrative calculation) is the energy consumed during the product\'s operational lifespan. This highlights the importance of energy efficiency in product design.</text:p>
        </text:list-item>
        <text:list-item>
          <text:p text:style-name="P15"><text:span text:style-name="T1">Raw Materials:</text:span> Material acquisition and pre-processing, particularly the Aluminum Casing and Lithium-ion Battery, contribute substantially (approximately 28.9%). Sourcing lower-impact materials and increasing recycled content are crucial.</text:p>
        </text:list-item>
        <text:list-item>
          <text:p text:style-name="P15"><text:span text:style-name="T1">Last-Mile Transport:</text:span> While overall transport is moderate, last-mile delivery represents a disproportionately high impact, suggesting optimization opportunities in local distribution network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tilization of detailed primary data for the Bill of Materials and specific parameters for energy, transport, use-phase, and EoL. Where primary data was unavailable, high-quality secondary data from Ecoinvent and DEFRA databases was used.</text:p>
      <text:p text:style-name="Text_20_body"><text:span text:style-name="T1">Limitations:</text:span> The analysis relies on assumed average emission factors for grid electricity and transportation modes where specific supplier-specific data was not provided. Future refinements could include collecting more granular primary data for all supply chain partners and actual use-phase energy consumption profiles.</text:p>
      <text:p text:style-name="Horizontal_20_Line"/>
      <text:h text:style-name="Heading_20_2" text:outline-level="2"><text:bookmark-start text:name="recommendations-for-carbon-reduction"/>6. Recommendations for Carbon Reduction<text:bookmark-end text:name="recommendations-for-carbon-reduction"/></text:h>
      <text:list text:style-name="L16">
        <text:list-item>
          <text:p text:style-name="P16"><text:span text:style-name="T1">Energy Efficiency in Use:</text:span> Prioritize design improvements that reduce \'qlrlpxtxuq\' (energy consumption in use) without compromising product performance.</text:p>
        </text:list-item>
        <text:list-item>
          <text:p text:style-name="P16"><text:span text:style-name="T1">Sustainable Material Sourcing:</text:span> Explore alternative materials with lower inherent carbon footprints or increase the percentage of recycled content beyond current levels, especially for high-impact materials.</text:p>
        </text:list-item>
        <text:list-item>
          <text:p text:style-name="P16"><text:span text:style-name="T1">Optimized Logistics:</text:span> Investigate more efficient \'Select Mode\' transport options and optimize \'Delivery Type\' channels to reduce last-mile emissions.</text:p>
        </text:list-item>
        <text:list-item>
          <text:p text:style-name="P16"><text:span text:style-name="T1">Circular Economy Enhancement:</text:span> Capitalize on \'zohudtsgfq\' (circular/take-back programs) to further increase \'ehgsqzhoyz\' (recyclability percentage) and explore repair or refurbishment models.</text:p>
        </text:list-item>
        <text:list-item>
          <text:p text:style-name="P16"><text:span text:style-name="T1">Renewable Energy Adoption:</text:span> Increase the \'gspxexmmqn\' (renewable energy usage) at manufacturing facilities to further reduce Scope 2 emissions.</text:p>
        </text:list-item>
      </text:list>
      <text:p text:style-name="First_20_paragraph">Confidential - Internal Use Only | Page <text:bookmark-start text:name="pageNumber"/>1<text:bookmark-end text:name="pageNumber"/> of <text:bookmark-start text:name="totalPages"/>1<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qopghenowz</dc:title>
    <dc:description>Detailed Product Carbon Footprint (PCF) analysis report for qopghenowz, adhering to GHG Protocol standards and 2026 LSR updates.</dc:description>
    <dc:subject/>
    <meta:keyword/>
    <dc:language>en</dc:language>
    <meta:initial-creator/>
    <dc:creator/>
    <meta:creation-date>2026-08-29T06:59:51Z</meta:creation-date>
    <dc:date>2026-08-29T06:59:51Z</dc:date>
  </office:meta>
</office:document-meta>
</file>